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Object 1/" manifest:media-type="application/vnd.oasis.opendocument.chart"/>
  <manifest:file-entry manifest:full-path="content.xml" manifest:media-type="text/xml"/>
  <manifest:file-entry manifest:full-path="Object 1/styles.xml" manifest:media-type="text/xml"/>
  <manifest:file-entry manifest:full-path="Object 1/content.xml" manifest:media-type="text/xml"/>
  <manifest:file-entry manifest:full-path="media/image1.svg" manifest:media-type=""/>
  <manifest:file-entry manifest:full-path="media/image2.svg" manifest:media-type=""/>
  <manifest:file-entry manifest:full-path="media/image3.svg" manifest:media-type=""/>
  <manifest:file-entry manifest:full-path="media/image4.svg" manifest:media-type=""/>
  <manifest:file-entry manifest:full-path="media/image5.jpeg" manifest:media-type="image/jpeg"/>
  <manifest:file-entry manifest:full-path="media/image6.jpeg" manifest:media-type="image/jpeg"/>
  <manifest:file-entry manifest:full-path="media/image7.png" manifest:media-type="image/png"/>
  <manifest:file-entry manifest:full-path="media/image8.png" manifest:media-type="image/png"/>
  <manifest:file-entry manifest:full-path="media/image9.jpeg" manifest:media-type="image/jpeg"/>
  <manifest:file-entry manifest:full-path="media/image10.png" manifest:media-type="image/png"/>
  <manifest:file-entry manifest:full-path="media/image11.jpeg" manifest:media-type="image/jpeg"/>
  <manifest:file-entry manifest:full-path="media/image12.jpeg" manifest:media-type="image/jpeg"/>
  <manifest:file-entry manifest:full-path="media/image13.png" manifest:media-type="image/png"/>
  <manifest:file-entry manifest:full-path="media/image14.jpeg" manifest:media-type="image/jpeg"/>
  <manifest:file-entry manifest:full-path="settings.xml" manifest:media-type="text/xml"/>
  <manifest:file-entry manifest:full-path="styles.xml" manifest:media-type="text/xml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png" manifest:media-type="image/png"/>
  <manifest:file-entry manifest:full-path="media/image20.png" manifest:media-type="image/png"/>
  <manifest:file-entry manifest:full-path="media/image21.png" manifest:media-type="image/png"/>
  <manifest:file-entry manifest:full-path="media/image22.png" manifest:media-type="image/png"/>
  <manifest:file-entry manifest:full-path="media/image23.png" manifest:media-type="image/png"/>
  <manifest:file-entry manifest:full-path="media/image24.png" manifest:media-type="image/png"/>
  <manifest:file-entry manifest:full-path="media/image25.png" manifest:media-type="image/png"/>
  <manifest:file-entry manifest:full-path="media/image26.svg" manifest:media-type=""/>
  <manifest:file-entry manifest:full-path="media/image27.svg" manifest:media-type=""/>
  <manifest:file-entry manifest:full-path="media/image28.svg" manifest:media-type=""/>
  <manifest:file-entry manifest:full-path="media/image29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table-cell" style:name="a185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105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08333in" style:font-size-asian="0.08333in" style:font-size-complex="0.08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06">
      <style:paragraph-properties fo:line-height="50%" fo:text-align="left" style:tab-stop-distance="1in" fo:margin-left="0.5in" fo:margin-right="0in" fo:text-indent="-0.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08333in" style:font-size-asian="0.08333in" style:font-size-complex="0.08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71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9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08333in" style:font-size-asian="0.08333in" style:font-size-complex="0.08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2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4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5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7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8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664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65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83333in" style:font-size-asian="0.83333in" style:font-size-complex="0.83333in" fo:letter-spacing="-0.00417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6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68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69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0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863">
      <style:graphic-properties draw:fill="none" draw:stroke="solid" svg:stroke-width="0.01389in" svg:stroke-color="#000000" svg:stroke-opacity="100%"/>
    </style:style>
    <style:style style:family="presentation" style:name="a18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10">
      <style:paragraph-properties fo:line-height="50%" fo:text-align="left" style:tab-stop-distance="1in" fo:margin-left="0.5in" fo:margin-right="0in" fo:text-indent="-0.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08333in" style:font-size-asian="0.08333in" style:font-size-complex="0.08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13">
      <style:paragraph-properties fo:line-height="5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86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869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15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08333in" style:font-size-asian="0.08333in" style:font-size-complex="0.08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6">
      <style:paragraph-properties fo:line-height="50%" fo:text-align="left" style:tab-stop-distance="1in" fo:margin-left="0.5in" fo:margin-right="0in" fo:text-indent="-0.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0">
      <style:paragraph-properties fo:line-height="0.30556in" fo:text-align="center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02778in" style:font-size-asian="0.02778in" style:font-size-complex="0.02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81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19">
      <style:paragraph-properties fo:line-height="50%" fo:text-align="left" style:tab-stop-distance="1in" fo:margin-left="0.5in" fo:margin-right="0in" fo:text-indent="-0.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2">
      <style:graphic-properties fo:wrap-option="wrap" fo:padding-top="0.23622in" fo:padding-bottom="0.23622in" fo:padding-left="0.23622in" fo:padding-right="0.23622in" draw:textarea-vertical-align="top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208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3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8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704">
      <style:paragraph-properties fo:line-height="0.30556in" fo:text-align="center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84">
      <style:graphic-properties/>
    </style:style>
    <style:style style:family="text" style:name="a2085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06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7">
      <style:paragraph-properties fo:line-height="0.30556in" fo:text-align="center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6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088">
      <style:graphic-properties draw:fill="none" draw:stroke="solid" svg:stroke-width="0.01389in" svg:stroke-color="#000000" svg:stroke-opacity="100%"/>
    </style:style>
    <style:style style:family="presentation" style:name="a1709">
      <style:graphic-properties fo:wrap-option="wrap" fo:padding-top="0.23622in" fo:padding-bottom="0.23622in" fo:padding-left="0.23622in" fo:padding-right="0.23622in" draw:textarea-vertical-align="top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20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71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2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5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90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2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03">
      <style:paragraph-properties fo:line-height="100%" fo:text-align="left" style:tab-stop-distance="1in" fo:margin-left="0in" fo:margin-right="0in" fo:text-indent="0in" fo:margin-top="0in" fo:margin-bottom="0.166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79">
      <style:graphic-properties draw:fill="none" draw:stroke="solid" svg:stroke-width="0.01389in" svg:stroke-color="#000000" svg:stroke-opacity="100%"/>
    </style:style>
    <style:style style:family="presentation" style:name="a190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06" style:parent-style-name="Graphics">
      <style:graphic-properties draw:fill="none" fo:clip="rect(0in, 0in, 0in, 0in)" draw:stroke="none"/>
    </style:style>
    <style:style style:family="presentation" style:name="a1907">
      <style:graphic-properties draw:fill="none" draw:stroke="solid" svg:stroke-width="0.01389in" svg:stroke-color="#000000" svg:stroke-opacity="100%"/>
    </style:style>
    <style:style style:family="presentation" style:name="a19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70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71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-0.00556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7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74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5">
      <style:paragraph-properties fo:line-height="100%" fo:text-align="left" style:tab-stop-distance="1in" fo:margin-left="0.375in" fo:margin-right="0in" fo:text-indent="-0.375in" fo:margin-top="0in" fo:margin-bottom="0.166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2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5556in" style:font-size-asian="0.55556in" style:font-size-complex="0.55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77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3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8">
      <style:paragraph-properties fo:line-height="100%" fo:text-align="left" style:tab-stop-distance="1in" fo:margin-left="0in" fo:margin-right="0in" fo:text-indent="0in" fo:margin-top="0in" fo:margin-bottom="0.166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26">
      <style:graphic-properties draw:fill="none" draw:stroke="solid" svg:stroke-width="0.01389in" svg:stroke-color="#000000" svg:stroke-opacity="100%"/>
    </style:style>
    <style:style style:family="presentation" style:name="a21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10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1">
      <style:paragraph-properties fo:line-height="0.30556in" fo:text-align="center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13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09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714">
      <style:paragraph-properties fo:line-height="0.30556in" fo:text-align="center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94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095">
      <style:graphic-properties draw:fill="solid" draw:fill-color="#f4f6f8" draw:opacity="100%" fo:clip="rect(0in, 0in, 0in, 0in)" draw:stroke="none"/>
    </style:style>
    <style:style style:family="presentation" style:name="a1716">
      <style:graphic-properties fo:wrap-option="wrap" fo:padding-top="0.23622in" fo:padding-bottom="0.23622in" fo:padding-left="0.23622in" fo:padding-right="0.23622in" draw:textarea-vertical-align="top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2096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08333in" style:font-size-asian="0.08333in" style:font-size-complex="0.08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17" style:parent-style-name="Graphics">
      <style:graphic-properties draw:fill="none" draw:stroke="none"/>
    </style:style>
    <style:style style:family="paragraph" style:name="a2097">
      <style:paragraph-properties fo:line-height="50%" fo:text-align="left" style:tab-stop-distance="1in" fo:margin-left="0.5in" fo:margin-right="0in" fo:text-indent="-0.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18" style:parent-style-name="Graphics">
      <style:graphic-properties draw:fill="none" draw:stroke="none"/>
    </style:style>
    <style:style style:family="presentation" style:name="a16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19" style:parent-style-name="Graphics">
      <style:graphic-properties draw:fill="none" draw:stroke="none"/>
    </style:style>
    <style:style style:family="text" style:name="a2099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08333in" style:font-size-asian="0.08333in" style:font-size-complex="0.08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8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9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68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9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86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9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68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91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68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14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5">
      <style:paragraph-properties fo:line-height="0.30556in" fo:text-align="left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80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81">
      <style:paragraph-properties fo:line-height="100%" fo:text-align="left" style:tab-stop-distance="1in" fo:margin-left="0.375in" fo:margin-right="0in" fo:text-indent="-0.375in" fo:margin-top="0in" fo:margin-bottom="0.166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3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4">
      <style:paragraph-properties fo:line-height="100%" fo:text-align="left" style:tab-stop-distance="1in" fo:margin-left="0in" fo:margin-right="0in" fo:text-indent="0in" fo:margin-top="0in" fo:margin-bottom="0.166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3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3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86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132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887">
      <style:paragraph-properties fo:line-height="100%" fo:text-align="left" style:tab-stop-distance="1in" fo:margin-left="0.375in" fo:margin-right="0in" fo:text-indent="-0.375in" fo:margin-top="0in" fo:margin-bottom="0.166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3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3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36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20" style:parent-style-name="Graphics">
      <style:graphic-properties draw:fill="none" draw:stroke="none"/>
    </style:style>
    <style:style style:family="graphic" style:name="a2138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resentation" style:name="a1721">
      <style:graphic-properties draw:fill="none" draw:stroke="solid" svg:stroke-width="0.01389in" svg:stroke-color="#000000" svg:stroke-opacity="100%"/>
    </style:style>
    <style:style style:family="presentation" style:name="a17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2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72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2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66667in" style:font-size-asian="0.66667in" style:font-size-complex="0.6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90">
      <style:paragraph-properties fo:line-height="0.30556in" fo:text-align="center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29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2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3">
      <style:paragraph-properties fo:line-height="0.30556in" fo:text-align="center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95">
      <style:graphic-properties fo:wrap-option="wrap" fo:padding-top="0.23622in" fo:padding-bottom="0.23622in" fo:padding-left="0.23622in" fo:padding-right="0.23622in" draw:textarea-vertical-align="top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921" style:parent-style-name="Graphics">
      <style:graphic-properties draw:fill="none" draw:stroke="none"/>
    </style:style>
    <style:style style:family="text" style:name="a1696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22">
      <style:graphic-properties draw:fill="none" draw:stroke="solid" svg:stroke-width="0.01389in" svg:stroke-color="#000000" svg:stroke-opacity="100%"/>
    </style:style>
    <style:style style:family="paragraph" style:name="a1697">
      <style:paragraph-properties fo:line-height="0.30556in" fo:text-align="center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2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928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890">
      <style:paragraph-properties fo:line-height="100%" fo:text-align="left" style:tab-stop-distance="1in" fo:margin-left="0in" fo:margin-right="0in" fo:text-indent="0in" fo:margin-top="0in" fo:margin-bottom="0.166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2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3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94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5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96">
      <style:paragraph-properties fo:line-height="100%" fo:text-align="left" style:tab-stop-distance="1in" fo:margin-left="0.375in" fo:margin-right="0in" fo:text-indent="-0.375in" fo:margin-top="0in" fo:margin-bottom="0.166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8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9">
      <style:paragraph-properties fo:line-height="100%" fo:text-align="left" style:tab-stop-distance="1in" fo:margin-left="0in" fo:margin-right="0in" fo:text-indent="0in" fo:margin-top="0in" fo:margin-bottom="0.166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31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2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735">
      <style:graphic-properties draw:fill="solid" draw:fill-color="#f4f6f8" draw:opacity="100%" fo:clip="rect(0in, 0in, 0in, 0in)" draw:stroke="none"/>
    </style:style>
    <style:style style:family="text" style:name="a17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Helvetica Neue Medium" style:font-family-asian="Helvetica Neue Medium" style:font-family-complex="Helvetica Neue Medium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7">
      <style:paragraph-properties fo:line-height="100%" fo:text-align="left" style:tab-stop-distance="0.9027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Helvetica Neue Medium" style:font-family-asian="Helvetica Neue Medium" style:font-family-complex="Helvetica Neue Medium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38">
      <style:graphic-properties fo:wrap-option="wrap" fo:padding-top="0.05556in" fo:padding-bottom="0.05556in" fo:padding-left="0.05556in" fo:padding-right="0.05556in" draw:textarea-vertical-align="middle" draw:textarea-horizontal-align="left" draw:fill="solid" draw:fill-color="#00a9ce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17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Helvetica Neue Medium" style:font-family-asian="Helvetica Neue Medium" style:font-family-complex="Helvetica Neue Medium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0">
      <style:paragraph-properties fo:line-height="9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2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3">
      <style:paragraph-properties fo:line-height="90%" fo:text-align="left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5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6">
      <style:paragraph-properties fo:line-height="9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8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9">
      <style:paragraph-properties fo:line-height="90%" fo:text-align="left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0">
      <style:paragraph-properties fo:line-height="100%" fo:text-align="center" style:tab-stop-distance="0.90278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1">
      <style:graphic-properties fo:wrap-option="wrap" fo:padding-top="0.05556in" fo:padding-bottom="0.05556in" fo:padding-left="0.05556in" fo:padding-right="0.05556in" draw:textarea-vertical-align="middle" draw:textarea-horizontal-align="center" draw:fill="solid" draw:fill-color="#03a49a" draw:opacity="100%" draw:stroke="none" draw:auto-grow-width="false" draw:auto-grow-height="true" draw:decorative="true" style:protect="position size"/>
      <style:paragraph-properties style:font-independent-line-spacing="true" style:writing-mode="lr-tb"/>
    </style:style>
    <style:style style:family="text" style:name="a174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4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5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748">
      <style:graphic-properties draw:fill="none" draw:stroke="solid" svg:stroke-width="0.01389in" svg:stroke-color="#000000" svg:stroke-opacity="100%"/>
    </style:style>
    <style:style style:family="presentation" style:name="a17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41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2">
      <style:paragraph-properties fo:line-height="9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4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5">
      <style:paragraph-properties fo:line-height="90%" fo:text-align="left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7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8">
      <style:paragraph-properties fo:line-height="9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5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5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00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754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01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55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02">
      <style:paragraph-properties fo:line-height="0.30556in" fo:text-align="left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6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-0.00556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5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5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05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5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2008" style:parent-style-name="Graphics">
      <style:graphic-properties draw:fill="none" fo:clip="rect(0in, 0in, 0in, 0in)" draw:stroke="none"/>
    </style:style>
    <style:style style:family="presentation" style:name="a2009">
      <style:graphic-properties draw:fill="none" draw:stroke="solid" svg:stroke-width="0.01389in" svg:stroke-color="#000000" svg:stroke-opacity="100%"/>
    </style:style>
    <style:style style:family="text" style:name="a1950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1">
      <style:paragraph-properties fo:line-height="90%" fo:text-align="left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3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4">
      <style:paragraph-properties fo:line-height="9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57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58">
      <style:paragraph-properties fo:line-height="0.30556in" fo:text-align="left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0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2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3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65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6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1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68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01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769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1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16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7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6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61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6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964" style:parent-style-name="Graphics">
      <style:graphic-properties draw:fill="none" fo:clip="rect(0in, 0in, 0in, 0in)" draw:stroke="none"/>
    </style:style>
    <style:style style:family="presentation" style:name="a1965">
      <style:graphic-properties draw:fill="none" draw:stroke="solid" svg:stroke-width="0.01389in" svg:stroke-color="#000000" svg:stroke-opacity="100%"/>
    </style:style>
    <style:style style:family="presentation" style:name="a19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80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801">
      <style:table-row-properties style:row-height="0.40556in"/>
    </style:style>
    <style:style style:family="text" style:name="a1802">
      <style:text-properties fo:color="#231f20" fo:language="en" fo:country="GB"/>
    </style:style>
    <style:style style:family="paragraph" style:name="a1803">
      <style:paragraph-properties fo:line-height="100%" fo:margin-left="0.3125in" fo:text-indent="-0.3125in"/>
    </style:style>
    <style:style style:family="text" style:name="a1805">
      <style:text-properties fo:color="#231f20" fo:language="en" fo:country="GB"/>
    </style:style>
    <style:style style:family="paragraph" style:name="a1806">
      <style:paragraph-properties fo:line-height="100%" fo:margin-left="0.3125in" fo:text-indent="-0.3125in"/>
    </style:style>
    <style:style style:family="text" style:name="a1808">
      <style:text-properties fo:color="#231f20" fo:language="en" fo:country="GB"/>
    </style:style>
    <style:style style:family="text" style:name="a1771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9">
      <style:paragraph-properties fo:line-height="100%" fo:margin-left="0.3125in" fo:text-indent="-0.3125in"/>
    </style:style>
    <style:style style:family="paragraph" style:name="a1772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020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5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76">
      <style:paragraph-properties fo:line-height="100%" fo:text-align="left" style:tab-stop-distance="1in" fo:margin-left="0in" fo:margin-right="0in" fo:text-indent="0in" fo:margin-top="0in" fo:margin-bottom="0.166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2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3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79" style:parent-style-name="Graphics">
      <style:graphic-properties draw:fill="none" fo:clip="rect(0in, 0in, 0in, 0in)" draw:stroke="none"/>
    </style:style>
    <style:style style:family="text" style:name="a2025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6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8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9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97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971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72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3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5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6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8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9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1">
      <style:text-properties fo:color="#231f20" fo:language="en" fo:country="GB"/>
    </style:style>
    <style:style style:family="paragraph" style:name="a1812">
      <style:paragraph-properties fo:line-height="100%" fo:margin-left="0.3125in" fo:text-indent="-0.3125in"/>
    </style:style>
    <style:style style:family="text" style:name="a1814">
      <style:text-properties fo:color="#231f20" fo:language="en" fo:country="GB"/>
    </style:style>
    <style:style style:family="paragraph" style:name="a1815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</style:style>
    <style:style style:family="text" style:name="a1817">
      <style:text-properties fo:color="#231f20" fo:language="en" fo:country="GB"/>
    </style:style>
    <style:style style:family="presentation" style:name="a1780">
      <style:graphic-properties draw:fill="none" draw:stroke="solid" svg:stroke-width="0.01389in" svg:stroke-color="#000000" svg:stroke-opacity="100%"/>
    </style:style>
    <style:style style:family="paragraph" style:name="a1818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</style:style>
    <style:style style:family="presentation" style:name="a17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31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78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032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8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87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34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8">
      <style:paragraph-properties fo:line-height="0.30556in" fo:text-align="left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35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38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39">
      <style:paragraph-properties fo:line-height="0.30556in" fo:text-align="left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1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2">
      <style:paragraph-properties fo:line-height="100%" fo:text-align="left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4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5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7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8">
      <style:paragraph-properties fo:line-height="100%" fo:text-align="left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0">
      <style:text-properties fo:color="#231f20" fo:language="en" fo:country="GB"/>
    </style:style>
    <style:style style:family="paragraph" style:name="a1821">
      <style:paragraph-properties fo:margin-left="0in" fo:text-indent="0in"/>
    </style:style>
    <style:style style:family="table-cell" style:name="a182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823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25">
      <style:graphic-properties fo:wrap-option="wrap" fo:padding-top="0.05in" fo:padding-bottom="0.05in" fo:padding-left="0.1in" fo:padding-right="0.1in" draw:textarea-vertical-align="middle" draw:textarea-horizontal-align="center" draw:fill="solid" draw:fill-color="#80d2cc" draw:opacity="100%" draw:stroke="solid" svg:stroke-width="0.01389in" svg:stroke-color="#32585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able" style:name="a1826">
      <style:table-properties style:writing-mode="lr-tb"/>
    </style:style>
    <style:style style:family="table-column" style:name="a1827">
      <style:table-column-properties style:column-width="4.87in"/>
    </style:style>
    <style:style style:family="table-row" style:name="a1828">
      <style:table-row-properties style:row-height="0.40556in"/>
    </style:style>
    <style:style style:family="presentation" style:name="a179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29">
      <style:text-properties fo:color="#f4f6f8" fo:language="en" fo:country="GB"/>
    </style:style>
    <style:style style:family="text" style:name="a1791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9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9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1794">
      <style:table-properties style:writing-mode="lr-tb"/>
    </style:style>
    <style:style style:family="presentation" style:name="a20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olumn" style:name="a1795">
      <style:table-column-properties style:column-width="4.87in"/>
    </style:style>
    <style:style style:family="text" style:name="a204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1796">
      <style:table-row-properties style:row-height="0.40556in"/>
    </style:style>
    <style:style style:family="paragraph" style:name="a204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7">
      <style:text-properties fo:color="#f4f6f8" fo:language="en" fo:country="GB"/>
    </style:style>
    <style:style style:family="presentation" style:name="a204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798">
      <style:paragraph-properties/>
    </style:style>
    <style:style style:family="graphic" style:name="a2045" style:parent-style-name="Graphics">
      <style:graphic-properties draw:fill="none" draw:stroke="none"/>
    </style:style>
    <style:style style:family="presentation" style:name="a2046">
      <style:graphic-properties draw:fill="none" draw:stroke="solid" svg:stroke-width="0.01389in" svg:stroke-color="#000000" svg:stroke-opacity="100%"/>
    </style:style>
    <style:style style:family="presentation" style:name="a20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0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1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2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4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5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7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8">
      <style:paragraph-properties fo:line-height="100%" fo:text-align="left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30">
      <style:paragraph-properties/>
    </style:style>
    <style:style style:family="table-cell" style:name="a183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833">
      <style:table-row-properties style:row-height="0.40556in"/>
    </style:style>
    <style:style style:family="text" style:name="a1834">
      <style:text-properties fo:color="#231f20" fo:language="en" fo:country="GB"/>
    </style:style>
    <style:style style:family="paragraph" style:name="a1835">
      <style:paragraph-properties fo:line-height="100%" fo:margin-left="0.3125in" fo:text-indent="-0.3125in"/>
    </style:style>
    <style:style style:family="text" style:name="a1837">
      <style:text-properties fo:color="#231f20" fo:language="en" fo:country="GB"/>
    </style:style>
    <style:style style:family="paragraph" style:name="a1838">
      <style:paragraph-properties fo:line-height="100%" fo:margin-left="0.3125in" fo:text-indent="-0.3125in"/>
    </style:style>
    <style:style style:family="graphic" style:name="a20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5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052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53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4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6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7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0">
      <style:text-properties fo:color="#231f20" fo:language="en" fo:country="GB"/>
    </style:style>
    <style:style style:family="paragraph" style:name="a1841">
      <style:paragraph-properties fo:line-height="100%" fo:margin-left="0.3125in" fo:text-indent="-0.3125in"/>
    </style:style>
    <style:style style:family="text" style:name="a1843">
      <style:text-properties fo:color="#231f20" fo:language="en" fo:country="GB"/>
    </style:style>
    <style:style style:family="paragraph" style:name="a1844">
      <style:paragraph-properties fo:line-height="100%" fo:margin-left="0.3125in" fo:text-indent="-0.3125in"/>
    </style:style>
    <style:style style:family="text" style:name="a1846">
      <style:text-properties fo:color="#231f20" fo:language="en" fo:country="GB"/>
    </style:style>
    <style:style style:family="paragraph" style:name="a1847">
      <style:paragraph-properties fo:line-height="100%" fo:margin-left="0in" fo:text-indent="0in"/>
    </style:style>
    <style:style style:family="text" style:name="a1848">
      <style:text-properties fo:color="#231f20" fo:language="en" fo:country="GB"/>
    </style:style>
    <style:style style:family="paragraph" style:name="a1849">
      <style:paragraph-properties fo:line-height="100%" fo:margin-left="0.3125in" fo:text-indent="-0.3125in"/>
    </style:style>
    <style:style style:family="paragraph" style:name="a2060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2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3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5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6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8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9">
      <style:paragraph-properties fo:line-height="100%" fo:text-align="left" style:tab-stop-distance="1in" fo:margin-left="0.375in" fo:margin-right="0in" fo:text-indent="-0.37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1">
      <style:text-properties fo:color="#231f20" fo:language="en" fo:country="GB"/>
    </style:style>
    <style:style style:family="paragraph" style:name="a1852">
      <style:paragraph-properties fo:line-height="100%" fo:margin-left="0.3125in" fo:text-indent="-0.3125in"/>
    </style:style>
    <style:style style:family="text" style:name="a1854">
      <style:text-properties fo:color="#231f20" fo:language="en" fo:country="GB"/>
    </style:style>
    <style:style style:family="paragraph" style:name="a2100">
      <style:paragraph-properties fo:line-height="50%" fo:text-align="left" style:tab-stop-distance="1in" fo:margin-left="0.5in" fo:margin-right="0in" fo:text-indent="-0.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5">
      <style:paragraph-properties fo:line-height="100%" fo:margin-left="0.3125in" fo:text-indent="-0.3125in"/>
    </style:style>
    <style:style style:family="text" style:name="a210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08333in" style:font-size-asian="0.08333in" style:font-size-complex="0.08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7">
      <style:text-properties fo:color="#231f20" fo:language="en" fo:country="GB"/>
    </style:style>
    <style:style style:family="paragraph" style:name="a2103">
      <style:paragraph-properties fo:line-height="50%" fo:text-align="left" style:tab-stop-distance="1in" fo:margin-left="0.5in" fo:margin-right="0in" fo:text-indent="-0.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8">
      <style:paragraph-properties fo:margin-left="0in" fo:text-indent="0in"/>
    </style:style>
    <text:list-style style:name="a194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036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69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43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69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4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00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82">
      <text:list-level-style-bullet text:level="1" text:bullet-char="•">
        <style:list-level-properties text:space-before="0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425563" fo:font-family="Arial" style:font-family-generic="swiss" style:font-pitch="variable" fo:font-size="100%"/>
      </text:list-level-style-bullet>
    </text:list-style>
    <text:list-style style:name="a169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49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88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88">
      <text:list-level-style-bullet text:level="1" text:bullet-char="•">
        <style:list-level-properties text:space-before="0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425563" fo:font-family="Arial" style:font-family-generic="swiss" style:font-pitch="variable" fo:font-size="100%"/>
      </text:list-level-style-bullet>
    </text:list-style>
    <text:list-style style:name="a1850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191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53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1856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2070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2073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2101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1980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2076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2104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198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04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799"/>
    <text:list-style style:name="a2107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2079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761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986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764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98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5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767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955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73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9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5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018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70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67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97">
      <text:list-level-style-bullet text:level="1" text:bullet-char="•">
        <style:list-level-properties text:space-before="0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425563" fo:font-family="Arial" style:font-family-generic="swiss" style:font-pitch="variable" fo:font-size="100%"/>
      </text:list-level-style-bullet>
    </text:list-style>
    <text:list-style style:name="a167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70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70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31"/>
    <text:list-style style:name="a2111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211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770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993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836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2117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1773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996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839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2055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804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199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77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058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807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2021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2024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931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2027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93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71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37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71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0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76">
      <text:list-level-style-bullet text:level="1" text:bullet-char="•">
        <style:list-level-properties text:space-before="0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425563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425563" fo:font-family="Arial" style:font-family-generic="swiss" style:font-pitch="variable" fo:font-size="100%"/>
      </text:list-level-style-bullet>
    </text:list-style>
    <text:list-style style:name="a190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120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187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42">
      <text:list-level-style-bullet text:level="1" text:bullet-char="-">
        <style:list-level-properties text:space-before="0in" text:min-label-width="0.3125in"/>
        <style:text-properties fo:font-size="100%"/>
      </text:list-level-style-bullet>
      <text:list-level-style-bullet text:level="2" text:bullet-char="-">
        <style:list-level-properties text:space-before="0.5in" text:min-label-width="0.3125in"/>
        <style:text-properties fo:font-size="100%"/>
      </text:list-level-style-bullet>
      <text:list-level-style-bullet text:level="3" text:bullet-char="-">
        <style:list-level-properties text:space-before="1in" text:min-label-width="0.3125in"/>
        <style:text-properties fo:font-size="100%"/>
      </text:list-level-style-bullet>
      <text:list-level-style-bullet text:level="4" text:bullet-char="-">
        <style:list-level-properties text:space-before="1.5in" text:min-label-width="0.3125in"/>
        <style:text-properties fo:font-size="100%"/>
      </text:list-level-style-bullet>
      <text:list-level-style-bullet text:level="5" text:bullet-char="-">
        <style:list-level-properties text:space-before="2in" text:min-label-width="0.3125in"/>
        <style:text-properties fo:font-size="100%"/>
      </text:list-level-style-bullet>
      <text:list-level-style-bullet text:level="6" text:bullet-char="-">
        <style:list-level-properties text:space-before="2.5in" text:min-label-width="0.3125in"/>
        <style:text-properties fo:font-size="100%"/>
      </text:list-level-style-bullet>
      <text:list-level-style-bullet text:level="7" text:bullet-char="-">
        <style:list-level-properties text:space-before="3in" text:min-label-width="0.3125in"/>
        <style:text-properties fo:font-size="100%"/>
      </text:list-level-style-bullet>
      <text:list-level-style-bullet text:level="8" text:bullet-char="-">
        <style:list-level-properties text:space-before="3.5in" text:min-label-width="0.3125in"/>
        <style:text-properties fo:font-size="100%"/>
      </text:list-level-style-bullet>
      <text:list-level-style-bullet text:level="9" text:bullet-char="-">
        <style:list-level-properties text:space-before="4in" text:min-label-width="0.3125in"/>
        <style:text-properties fo:font-size="100%"/>
      </text:list-level-style-bullet>
    </text:list-style>
    <text:list-style style:name="a212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45">
      <text:list-level-style-bullet text:level="1" text:bullet-char="-">
        <style:list-level-properties text:space-before="0in" text:min-label-width="0.3125in"/>
        <style:text-properties fo:font-size="100%"/>
      </text:list-level-style-bullet>
      <text:list-level-style-bullet text:level="2" text:bullet-char="-">
        <style:list-level-properties text:space-before="0.5in" text:min-label-width="0.3125in"/>
        <style:text-properties fo:font-size="100%"/>
      </text:list-level-style-bullet>
      <text:list-level-style-bullet text:level="3" text:bullet-char="-">
        <style:list-level-properties text:space-before="1in" text:min-label-width="0.3125in"/>
        <style:text-properties fo:font-size="100%"/>
      </text:list-level-style-bullet>
      <text:list-level-style-bullet text:level="4" text:bullet-char="-">
        <style:list-level-properties text:space-before="1.5in" text:min-label-width="0.3125in"/>
        <style:text-properties fo:font-size="100%"/>
      </text:list-level-style-bullet>
      <text:list-level-style-bullet text:level="5" text:bullet-char="-">
        <style:list-level-properties text:space-before="2in" text:min-label-width="0.3125in"/>
        <style:text-properties fo:font-size="100%"/>
      </text:list-level-style-bullet>
      <text:list-level-style-bullet text:level="6" text:bullet-char="-">
        <style:list-level-properties text:space-before="2.5in" text:min-label-width="0.3125in"/>
        <style:text-properties fo:font-size="100%"/>
      </text:list-level-style-bullet>
      <text:list-level-style-bullet text:level="7" text:bullet-char="-">
        <style:list-level-properties text:space-before="3in" text:min-label-width="0.3125in"/>
        <style:text-properties fo:font-size="100%"/>
      </text:list-level-style-bullet>
      <text:list-level-style-bullet text:level="8" text:bullet-char="-">
        <style:list-level-properties text:space-before="3.5in" text:min-label-width="0.3125in"/>
        <style:text-properties fo:font-size="100%"/>
      </text:list-level-style-bullet>
      <text:list-level-style-bullet text:level="9" text:bullet-char="-">
        <style:list-level-properties text:space-before="4in" text:min-label-width="0.3125in"/>
        <style:text-properties fo:font-size="100%"/>
      </text:list-level-style-bullet>
    </text:list-style>
    <text:list-style style:name="a2098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2061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810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2064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813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2067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816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2030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974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78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19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2033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  <text:list-style style:name="a1977">
      <text:list-level-style-bullet text:level="1" text:bullet-char="•">
        <style:list-level-properties text:space-before="0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7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75in"/>
        <style:text-properties fo:color="#231f20" fo:font-family="Arial" style:font-family-generic="swiss" style:font-pitch="variable" fo:font-size="100%"/>
      </text:list-level-style-bullet>
    </text:list-style>
  </office:automatic-styles>
  <office:body>
    <office:presentation>
      <draw:page draw:name="Slide1668" draw:style-name="a1664" draw:master-page-name="Master1-Layout2-cust-Front-title-slide" presentation:presentation-page-layout-name="Master1-PPL2" draw:id="Slide-1923">
        <draw:frame draw:id="id243" presentation:style-name="a1667" draw:name="Title 1" svg:x="0.47244in" svg:y="1.86605in" svg:width="7.62615in" svg:height="2.74245in" presentation:class="title" presentation:placeholder="false">
          <draw:text-box>
            <text:p text:style-name="a1666" text:class-names="" text:cond-style-name=""><text:span text:style-name="a1665" text:class-names="">Data science: to live long and prosper<text:s text:c="1"/></text:span></text:p>
          </draw:text-box>
          <svg:title/>
          <svg:desc/>
        </draw:frame>
        <draw:frame draw:id="id244" presentation:style-name="a1670" draw:name="Subtitle 2" svg:x="0.47244in" svg:y="4.87003in" svg:width="5.59899in" svg:height="1.12092in" presentation:class="subtitle" presentation:placeholder="false">
          <draw:text-box>
            <text:p text:style-name="a1669" text:class-names="" text:cond-style-name=""><text:span text:style-name="a1668" text:class-names="">Exploration into practice</text:span></text:p>
          </draw:text-box>
          <svg:title/>
          <svg:desc/>
        </draw:frame>
        <draw:frame draw:id="id245" presentation:style-name="a1678" draw:name="Text Placeholder 8" svg:x="0.47244in" svg:y="6.62574in" svg:width="6.84549in" svg:height="0.64816in" presentation:class="outline" presentation:placeholder="false">
          <draw:text-box>
            <text:list text:style-name="a1674">
              <text:list-item>
                <text:p text:style-name="a1673" text:class-names="" text:cond-style-name=""><text:span text:style-name="a1671" text:class-names="">Presented by:<text:line-break/></text:span><text:span text:style-name="a1672" text:class-names="">Hannah Wood<text:s text:c="1"/></text:span></text:p>
              </text:list-item>
            </text:list>
            <text:list text:style-name="a1677">
              <text:list-item>
                <text:p text:style-name="a1676" text:class-names="" text:cond-style-name=""><text:span text:style-name="a1675" text:class-names="">Knowledge Specialist, NHS England Knowledge Management Service</text:span></text:p>
              </text:list-item>
            </text:list>
          </draw:text-box>
          <svg:title/>
          <svg:desc/>
        </draw:frame>
        <presentation:notes draw:style-name="a1684">
          <draw:page-thumbnail draw:page-number="1" svg:x="0.75in" svg:y="1.25in" svg:width="6in" svg:height="3.375in" presentation:class="page" draw:id="id246" presentation:style-name="a1679" draw:name="Slide Image Placeholder 1">
            <svg:title/>
            <svg:desc/>
          </draw:page-thumbnail>
          <draw:frame draw:id="id247" presentation:style-name="a1680" draw:name="Notes Placeholder 2" svg:x="0.75in" svg:y="4.8125in" svg:width="6in" svg:height="3.9375in" presentation:class="notes" presentation:placeholder="true">
            <draw:text-box/>
            <svg:title/>
            <svg:desc/>
          </draw:frame>
          <draw:frame draw:id="id248" draw:style-name="a1683" draw:name="Slide Number Placeholder 3" svg:x="4.24826in" svg:y="9.49826in" svg:width="3.25in" svg:height="0.50174in">
            <draw:text-box>
              <text:p text:style-name="a1682" text:class-names="" text:cond-style-name=""><text:span text:style-name="a1681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728" draw:style-name="a1685" draw:master-page-name="Master1-Layout10-cust-ICON-Grid-Boxes-4UP-Grey" presentation:presentation-page-layout-name="Master1-PPL10" draw:id="Slide-1983">
        <draw:frame draw:id="id249" presentation:style-name="a1688" draw:name="Title 4" svg:x="0.47244in" svg:y="0.47244in" svg:width="12.47173in" svg:height="0.76086in" presentation:class="title" presentation:placeholder="false">
          <draw:text-box>
            <text:p text:style-name="a1687" text:class-names="" text:cond-style-name=""><text:span text:style-name="a1686" text:class-names="">The modules (23-24 cohort)</text:span></text:p>
          </draw:text-box>
          <svg:title/>
          <svg:desc/>
        </draw:frame>
        <draw:frame draw:id="id250" presentation:style-name="a1695" draw:name="Text Placeholder 1" svg:x="2.49095in" svg:y="2.28346in" svg:width="3.89764in" svg:height="1.65354in" presentation:class="outline" presentation:placeholder="false">
          <draw:text-box>
            <text:list text:style-name="a1691">
              <text:list-item>
                <text:p text:style-name="a1690" text:class-names="" text:cond-style-name=""><text:span text:style-name="a1689" text:class-names=""/></text:p>
              </text:list-item>
            </text:list>
            <text:list text:style-name="a1694">
              <text:list-item>
                <text:p text:style-name="a1693" text:class-names="" text:cond-style-name=""><text:span text:style-name="a1692" text:class-names="">Data Management</text:span></text:p>
              </text:list-item>
            </text:list>
          </draw:text-box>
          <svg:title/>
          <svg:desc/>
        </draw:frame>
        <draw:frame draw:id="id251" presentation:style-name="a1702" draw:name="Text Placeholder 2" svg:x="6.81527in" svg:y="2.2846in" svg:width="3.89764in" svg:height="1.65354in" presentation:class="outline" presentation:placeholder="false">
          <draw:text-box>
            <text:list text:style-name="a1698">
              <text:list-item>
                <text:p text:style-name="a1697" text:class-names="" text:cond-style-name=""><text:span text:style-name="a1696" text:class-names=""/></text:p>
              </text:list-item>
            </text:list>
            <text:list text:style-name="a1701">
              <text:list-item>
                <text:p text:style-name="a1700" text:class-names="" text:cond-style-name=""><text:span text:style-name="a1699" text:class-names="">Maths, Stats, and Machine Learning</text:span></text:p>
              </text:list-item>
            </text:list>
          </draw:text-box>
          <svg:title/>
          <svg:desc/>
        </draw:frame>
        <draw:frame draw:id="id252" presentation:style-name="a1709" draw:name="Text Placeholder 3" svg:x="6.81527in" svg:y="5.0845in" svg:width="3.89764in" svg:height="1.65354in" presentation:class="outline" presentation:placeholder="false">
          <draw:text-box>
            <text:list text:style-name="a1705">
              <text:list-item>
                <text:p text:style-name="a1704" text:class-names="" text:cond-style-name=""><text:span text:style-name="a1703" text:class-names=""/></text:p>
              </text:list-item>
            </text:list>
            <text:list text:style-name="a1708">
              <text:list-item>
                <text:p text:style-name="a1707" text:class-names="" text:cond-style-name=""><text:span text:style-name="a1706" text:class-names="">Data Visualisation</text:span></text:p>
              </text:list-item>
            </text:list>
          </draw:text-box>
          <svg:title/>
          <svg:desc/>
        </draw:frame>
        <draw:frame draw:id="id253" presentation:style-name="a1716" draw:name="Text Placeholder 5" svg:x="2.49095in" svg:y="5.0845in" svg:width="3.89764in" svg:height="1.65354in" presentation:class="outline" presentation:placeholder="false">
          <draw:text-box>
            <text:list text:style-name="a1712">
              <text:list-item>
                <text:p text:style-name="a1711" text:class-names="" text:cond-style-name=""><text:span text:style-name="a1710" text:class-names=""/></text:p>
              </text:list-item>
            </text:list>
            <text:list text:style-name="a1715">
              <text:list-item>
                <text:p text:style-name="a1714" text:class-names="" text:cond-style-name=""><text:span text:style-name="a1713" text:class-names="">Human Factors</text:span></text:p>
              </text:list-item>
            </text:list>
          </draw:text-box>
          <svg:title/>
          <svg:desc/>
        </draw:frame>
        <draw:frame draw:id="id254" draw:style-name="a1717" draw:name="Graphic 7" svg:x="8.26212in" svg:y="4.0845in" svg:width="1in" svg:height="1in" style:rel-width="scale" style:rel-height="scale">
          <draw:image xlink:href="media/image1.svg" xlink:type="simple" xlink:show="embed" xlink:actuate="onLoad"/>
          <svg:title/>
          <svg:desc>Bar chart with solid fill</svg:desc>
        </draw:frame>
        <draw:frame draw:id="id255" draw:style-name="a1718" draw:name="Graphic 11" svg:x="8.26409in" svg:y="1.28346in" svg:width="1in" svg:height="1in" style:rel-width="scale" style:rel-height="scale">
          <draw:image xlink:href="media/image2.svg" xlink:type="simple" xlink:show="embed" xlink:actuate="onLoad"/>
          <svg:title/>
          <svg:desc>Abacus with solid fill</svg:desc>
        </draw:frame>
        <draw:frame draw:id="id256" draw:style-name="a1719" draw:name="Graphic 13" svg:x="3.90802in" svg:y="4.0845in" svg:width="1in" svg:height="1in" style:rel-width="scale" style:rel-height="scale">
          <draw:image xlink:href="media/image3.svg" xlink:type="simple" xlink:show="embed" xlink:actuate="onLoad"/>
          <svg:title/>
          <svg:desc>Care with solid fill</svg:desc>
        </draw:frame>
        <draw:frame draw:id="id257" draw:style-name="a1720" draw:name="Graphic 16" svg:x="3.90802in" svg:y="1.28346in" svg:width="1in" svg:height="1in" style:rel-width="scale" style:rel-height="scale">
          <draw:image xlink:href="media/image4.svg" xlink:type="simple" xlink:show="embed" xlink:actuate="onLoad"/>
          <svg:title/>
          <svg:desc>Binary with solid fill</svg:desc>
        </draw:frame>
        <presentation:notes draw:style-name="a1726">
          <draw:page-thumbnail draw:page-number="2" svg:x="0.75in" svg:y="1.25in" svg:width="6in" svg:height="3.375in" presentation:class="page" draw:id="id258" presentation:style-name="a1721" draw:name="Slide Image Placeholder 1">
            <svg:title/>
            <svg:desc/>
          </draw:page-thumbnail>
          <draw:frame draw:id="id259" presentation:style-name="a1722" draw:name="Notes Placeholder 2" svg:x="0.75in" svg:y="4.8125in" svg:width="6in" svg:height="3.9375in" presentation:class="notes" presentation:placeholder="true">
            <draw:text-box/>
            <svg:title/>
            <svg:desc/>
          </draw:frame>
          <draw:frame draw:id="id260" draw:style-name="a1725" draw:name="Slide Number Placeholder 3" svg:x="4.24826in" svg:y="9.49826in" svg:width="3.25in" svg:height="0.50174in">
            <draw:text-box>
              <text:p text:style-name="a1724" text:class-names="" text:cond-style-name=""><text:span text:style-name="a1723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145707015" draw:style-name="a1727" draw:master-page-name="Master1-Layout22-cust-1_Headline-slide-with-image-A" presentation:presentation-page-layout-name="Master1-PPL22" draw:id="Slide-2145707270">
        <draw:frame draw:id="id261" presentation:style-name="a1730" draw:name="Text Placeholder 3" svg:x="0.40205in" svg:y="0.78222in" svg:width="5.40104in" svg:height="1.71181in" presentation:class="title" presentation:placeholder="false">
          <draw:text-box>
            <text:p text:style-name="a1729" text:class-names="" text:cond-style-name=""><text:span text:style-name="a1728" text:class-names="">Buffet-style study</text:span></text:p>
          </draw:text-box>
          <svg:title/>
          <svg:desc/>
        </draw:frame>
        <draw:frame draw:id="id262" presentation:style-name="a1734" draw:name="Text Placeholder 2" svg:x="0.40205in" svg:y="2.9941in" svg:width="4.82295in" svg:height="1.3809in" presentation:class="outline" presentation:placeholder="false">
          <draw:text-box>
            <text:list text:style-name="a1733">
              <text:list-item>
                <text:p text:style-name="a1732" text:class-names="" text:cond-style-name=""><text:span text:style-name="a1731" text:class-names="">The more you put on your plate, the more you get out of it 🍽️</text:span></text:p>
              </text:list-item>
            </text:list>
          </draw:text-box>
          <svg:title/>
          <svg:desc/>
        </draw:frame>
        <draw:frame draw:id="id263" presentation:style-name="a1735" draw:name="Picture Placeholder 7" svg:x="6.66667in" svg:y="0in" svg:width="6.66667in" svg:height="7.5in" style:rel-width="scale" style:rel-height="scale" presentation:class="graphic" presentation:placeholder="false">
          <draw:image xlink:href="media/image5.jpeg" xlink:type="simple" xlink:show="embed" xlink:actuate="onLoad"/>
          <svg:title/>
          <svg:desc/>
        </draw:frame>
        <draw:custom-shape svg:x="12.20183in" svg:y="0.62778in" svg:width="1.31067in" svg:height="0.85496in" draw:id="id264" draw:style-name="a1738" draw:name="Shape">
          <svg:title/>
          <svg:desc/>
          <text:p text:style-name="a1737" text:class-names="" text:cond-style-name=""><text:span text:style-name="a1736" text:class-names=""/></text:p>
          <draw:enhanced-geometry xmlns:dr3d="urn:oasis:names:tc:opendocument:xmlns:dr3d:1.0" draw:type="non-primitive" svg:viewBox="0 0 21600 21600" draw:enhanced-path="M ?f2 ?f0 C ?f3 ?f0 ?f4 ?f5 ?f6 ?f7 ?f8 ?f9 ?f10 ?f11 ?f12 ?f13 ?f5 ?f14 ?f0 ?f15 ?f0 ?f16 L ?f0 ?f17 C ?f0 ?f18 ?f5 ?f19 ?f12 ?f20 ?f10 ?f21 ?f8 ?f22 ?f6 ?f23 ?f4 ?f24 ?f3 ?f1 ?f2 ?f1 L ?f25 ?f1 ?f26 ?f1 ?f1 ?f1 ?f1 ?f0 ?f26 ?f0 ?f25 ?f0 ?f2 ?f0 Z N" draw:text-areas="?f31 ?f31 ?f32 ?f32" draw:glue-points="?f30 ?f30 ?f30 ?f30 ?f30 ?f30 ?f30 ?f30" draw:glue-point-leaving-directions="-90, -180, -270, -360">
            <draw:equation draw:name="f0" draw:formula="0"/>
            <draw:equation draw:name="f1" draw:formula="21600"/>
            <draw:equation draw:name="f2" draw:formula="2677"/>
            <draw:equation draw:name="f3" draw:formula="1891"/>
            <draw:equation draw:name="f4" draw:formula="1420"/>
            <draw:equation draw:name="f5" draw:formula="2"/>
            <draw:equation draw:name="f6" draw:formula="1106"/>
            <draw:equation draw:name="f7" draw:formula="178"/>
            <draw:equation draw:name="f8" draw:formula="653"/>
            <draw:equation draw:name="f9" draw:formula="400"/>
            <draw:equation draw:name="f10" draw:formula="298"/>
            <draw:equation draw:name="f11" draw:formula="878"/>
            <draw:equation draw:name="f12" draw:formula="133"/>
            <draw:equation draw:name="f13" draw:formula="1486"/>
            <draw:equation draw:name="f14" draw:formula="1909"/>
            <draw:equation draw:name="f15" draw:formula="2541"/>
            <draw:equation draw:name="f16" draw:formula="3597"/>
            <draw:equation draw:name="f17" draw:formula="17999"/>
            <draw:equation draw:name="f18" draw:formula="19055"/>
            <draw:equation draw:name="f19" draw:formula="19691"/>
            <draw:equation draw:name="f20" draw:formula="20114"/>
            <draw:equation draw:name="f21" draw:formula="20722"/>
            <draw:equation draw:name="f22" draw:formula="21200"/>
            <draw:equation draw:name="f23" draw:formula="21422"/>
            <draw:equation draw:name="f24" draw:formula="21598"/>
            <draw:equation draw:name="f25" draw:formula="4955"/>
            <draw:equation draw:name="f26" draw:formula="14398"/>
            <draw:equation draw:name="f27" draw:formula="?f1 - ?f0"/>
            <draw:equation draw:name="f28" draw:formula="?f27 / 2"/>
            <draw:equation draw:name="f29" draw:formula="?f27 / 21600"/>
            <draw:equation draw:name="f30" draw:formula="?f28 / ?f29"/>
            <draw:equation draw:name="f31" draw:formula="0 / ?f29"/>
            <draw:equation draw:name="f32" draw:formula="?f1 / ?f29"/>
          </draw:enhanced-geometry>
        </draw:custom-shape>
        <draw:custom-shape svg:width="1.14173in" svg:height="0.8091in" draw:id="id265" draw:style-name="a1741" draw:transform="translate(-0.57086in -0.40455in) rotate(-4.71239) translate(6.66667in 7.24058in)" draw:name="Rounded Rectangle 17">
          <svg:title/>
          <svg:desc/>
          <text:p text:style-name="a1740" text:class-names="" text:cond-style-name=""><text:span text:style-name="a1739" text:class-names=""/></text:p>
          <draw:enhanced-geometry xmlns:dr3d="urn:oasis:names:tc:opendocument:xmlns:dr3d:1.0"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2027" draw:mirror-vertical="true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?f10 / 180"/>
            <draw:equation draw:name="f14" draw:formula="$0"/>
            <draw:equation draw:name="f15" draw:formula="0 - ?f2"/>
            <draw:equation draw:name="f16" draw:formula="?f12 * ?f13"/>
            <draw:equation draw:name="f17" draw:formula="?f11 + ?f14"/>
            <draw:equation draw:name="f18" draw:formula="?f8 / 21600"/>
            <draw:equation draw:name="f19" draw:formula="?f7 / 21600"/>
            <draw:equation draw:name="f20" draw:formula="21600 * ?f8"/>
            <draw:equation draw:name="f21" draw:formula="21600 * ?f7"/>
            <draw:equation draw:name="f22" draw:formula="0 - ?f16"/>
            <draw:equation draw:name="f23" draw:formula="min(?f19, ?f18)"/>
            <draw:equation draw:name="f24" draw:formula="?f20 / ?f9"/>
            <draw:equation draw:name="f25" draw:formula="?f21 / ?f9"/>
            <draw:equation draw:name="f26" draw:formula="?f22 * ?f1"/>
            <draw:equation draw:name="f27" draw:formula="?f26 / ?f10"/>
            <draw:equation draw:name="f28" draw:formula="?f25 - ?f14"/>
            <draw:equation draw:name="f29" draw:formula="?f24 - ?f14"/>
            <draw:equation draw:name="f30" draw:formula="?f11 * ?f23"/>
            <draw:equation draw:name="f31" draw:formula="?f17 * ?f23"/>
            <draw:equation draw:name="f32" draw:formula="?f25 * ?f23"/>
            <draw:equation draw:name="f33" draw:formula="?f24 * ?f23"/>
            <draw:equation draw:name="f34" draw:formula="?f27 - ?f2"/>
            <draw:equation draw:name="f35" draw:formula="?f30 - ?f31"/>
            <draw:equation draw:name="f36" draw:formula="?f31 - ?f30"/>
            <draw:equation draw:name="f37" draw:formula="?f28 * ?f23"/>
            <draw:equation draw:name="f38" draw:formula="?f29 * ?f23"/>
            <draw:equation draw:name="f39" draw:formula="?f34 + ?f2"/>
            <draw:equation draw:name="f40" draw:formula="?f39 * ?f10 / ?f1"/>
            <draw:equation draw:name="f41" draw:formula="0 - ?f40"/>
            <draw:equation draw:name="f42" draw:formula="sin(?f41)"/>
            <draw:equation draw:name="f43" draw:formula="0 - ?f42"/>
            <draw:equation draw:name="f44" draw:formula="?f43"/>
            <draw:equation draw:name="f45" draw:formula="abs(?f35)"/>
            <draw:equation draw:name="f46" draw:formula="abs(?f36)"/>
            <draw:equation draw:name="f47" draw:formula="if(?f35, ?f15, ?f2)"/>
            <draw:equation draw:name="f48" draw:formula="if(?f35, ?f2, ?f15)"/>
            <draw:equation draw:name="f49" draw:formula="if(?f35, ?f0, ?f2)"/>
            <draw:equation draw:name="f50" draw:formula="if(?f35, ?f2, ?f0)"/>
            <draw:equation draw:name="f51" draw:formula="?f32 - ?f37"/>
            <draw:equation draw:name="f52" draw:formula="if(?f36, ?f15, ?f2)"/>
            <draw:equation draw:name="f53" draw:formula="if(?f36, ?f2, ?f15)"/>
            <draw:equation draw:name="f54" draw:formula="?f33 - ?f38"/>
            <draw:equation draw:name="f55" draw:formula="?f37 - ?f32"/>
            <draw:equation draw:name="f56" draw:formula="?f38 - ?f33"/>
            <draw:equation draw:name="f57" draw:formula="if(?f35, 0, ?f1)"/>
            <draw:equation draw:name="f58" draw:formula="if(?f35, ?f1, 0)"/>
            <draw:equation draw:name="f59" draw:formula="0 - ?f44"/>
            <draw:equation draw:name="f60" draw:formula="if(?f35, ?f50, ?f49)"/>
            <draw:equation draw:name="f61" draw:formula="if(?f35, ?f49, ?f50)"/>
            <draw:equation draw:name="f62" draw:formula="if(?f36, ?f48, ?f47)"/>
            <draw:equation draw:name="f63" draw:formula="abs(?f51)"/>
            <draw:equation draw:name="f64" draw:formula="if(?f51, 0, ?f1)"/>
            <draw:equation draw:name="f65" draw:formula="if(?f51, ?f1, 0)"/>
            <draw:equation draw:name="f66" draw:formula="if(?f51, ?f52, ?f53)"/>
            <draw:equation draw:name="f67" draw:formula="abs(?f54)"/>
            <draw:equation draw:name="f68" draw:formula="abs(?f55)"/>
            <draw:equation draw:name="f69" draw:formula="if(?f54, ?f15, ?f2)"/>
            <draw:equation draw:name="f70" draw:formula="if(?f54, ?f2, ?f15)"/>
            <draw:equation draw:name="f71" draw:formula="if(?f54, ?f0, ?f2)"/>
            <draw:equation draw:name="f72" draw:formula="if(?f54, ?f2, ?f0)"/>
            <draw:equation draw:name="f73" draw:formula="abs(?f56)"/>
            <draw:equation draw:name="f74" draw:formula="if(?f56, ?f15, ?f2)"/>
            <draw:equation draw:name="f75" draw:formula="if(?f56, ?f2, ?f15)"/>
            <draw:equation draw:name="f76" draw:formula="if(?f56, ?f58, ?f57)"/>
            <draw:equation draw:name="f77" draw:formula="if(?f56, ?f57, ?f58)"/>
            <draw:equation draw:name="f78" draw:formula="?f14 * ?f59"/>
            <draw:equation draw:name="f79" draw:formula="if(?f36, ?f61, ?f60)"/>
            <draw:equation draw:name="f80" draw:formula="if(?f36, ?f65, ?f64)"/>
            <draw:equation draw:name="f81" draw:formula="if(?f36, ?f64, ?f65)"/>
            <draw:equation draw:name="f82" draw:formula="if(?f54, ?f72, ?f71)"/>
            <draw:equation draw:name="f83" draw:formula="if(?f54, ?f71, ?f72)"/>
            <draw:equation draw:name="f84" draw:formula="if(?f55, ?f70, ?f69)"/>
            <draw:equation draw:name="f85" draw:formula="if(?f35, ?f76, ?f77)"/>
            <draw:equation draw:name="f86" draw:formula="if(?f35, ?f74, ?f75)"/>
            <draw:equation draw:name="f87" draw:formula="?f78 * 3163"/>
            <draw:equation draw:name="f88" draw:formula="if(?f51, ?f80, ?f81)"/>
            <draw:equation draw:name="f89" draw:formula="if(?f55, ?f83, ?f82)"/>
            <draw:equation draw:name="f90" draw:formula="?f87 / 7636"/>
            <draw:equation draw:name="f91" draw:formula="?f11 + ?f90"/>
            <draw:equation draw:name="f92" draw:formula="?f24 - ?f90"/>
            <draw:equation draw:name="f93" draw:formula="?f25 - ?f90"/>
            <draw:equation draw:name="f94" draw:formula="21550000 - ?f62"/>
            <draw:equation draw:name="f95" draw:formula="if(?f94, ?f62, 21550000)"/>
            <draw:equation draw:name="f96" draw:formula="-21550000 - ?f95"/>
            <draw:equation draw:name="f97" draw:formula="if(?f96, -21550000, ?f95)"/>
            <draw:equation draw:name="f98" draw:formula="?f79 + ?f97"/>
            <draw:equation draw:name="f99" draw:formula="?f79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5"/>
            <draw:equation draw:name="f105" draw:formula="sin(?f101)"/>
            <draw:equation draw:name="f106" draw:formula="0 - ?f105"/>
            <draw:equation draw:name="f107" draw:formula="?f106 * ?f46"/>
            <draw:equation draw:name="f108" draw:formula="sqrt(?f104 * ?f104 + ?f107 * ?f107 + 0 * 0)"/>
            <draw:equation draw:name="f109" draw:formula="?f45 * ?f46 / ?f108"/>
            <draw:equation draw:name="f110" draw:formula="?f106 * ?f109"/>
            <draw:equation draw:name="f111" draw:formula="?f17 - ?f110"/>
            <draw:equation draw:name="f112" draw:formula="?f103 * ?f109"/>
            <draw:equation draw:name="f113" draw:formula="?f11 - ?f112"/>
            <draw:equation draw:name="f114" draw:formula="?f111 - ?f45"/>
            <draw:equation draw:name="f115" draw:formula="?f113 - ?f46"/>
            <draw:equation draw:name="f116" draw:formula="?f111 + ?f45"/>
            <draw:equation draw:name="f117" draw:formula="?f113 + ?f46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5"/>
            <draw:equation draw:name="f124" draw:formula="sin(?f120)"/>
            <draw:equation draw:name="f125" draw:formula="0 - ?f124"/>
            <draw:equation draw:name="f126" draw:formula="?f125 * ?f46"/>
            <draw:equation draw:name="f127" draw:formula="sqrt(?f123 * ?f123 + ?f126 * ?f126 + 0 * 0)"/>
            <draw:equation draw:name="f128" draw:formula="?f45 * ?f46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7, ?f114)"/>
            <draw:equation draw:name="f134" draw:formula="if(?f97, ?f11, ?f115)"/>
            <draw:equation draw:name="f135" draw:formula="if(?f97, ?f17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66"/>
            <draw:equation draw:name="f142" draw:formula="if(?f141, ?f66, 21550000)"/>
            <draw:equation draw:name="f143" draw:formula="-21550000 - ?f142"/>
            <draw:equation draw:name="f144" draw:formula="if(?f143, -21550000, ?f142)"/>
            <draw:equation draw:name="f145" draw:formula="?f88 + ?f144"/>
            <draw:equation draw:name="f146" draw:formula="?f88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6"/>
            <draw:equation draw:name="f152" draw:formula="sin(?f148)"/>
            <draw:equation draw:name="f153" draw:formula="0 - ?f152"/>
            <draw:equation draw:name="f154" draw:formula="?f153 * ?f63"/>
            <draw:equation draw:name="f155" draw:formula="sqrt(?f151 * ?f151 + ?f154 * ?f154 + 0 * 0)"/>
            <draw:equation draw:name="f156" draw:formula="?f46 * ?f63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28 - ?f159"/>
            <draw:equation draw:name="f161" draw:formula="?f158 - ?f46"/>
            <draw:equation draw:name="f162" draw:formula="?f160 - ?f63"/>
            <draw:equation draw:name="f163" draw:formula="?f158 + ?f46"/>
            <draw:equation draw:name="f164" draw:formula="?f160 + ?f63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6"/>
            <draw:equation draw:name="f171" draw:formula="sin(?f167)"/>
            <draw:equation draw:name="f172" draw:formula="0 - ?f171"/>
            <draw:equation draw:name="f173" draw:formula="?f172 * ?f63"/>
            <draw:equation draw:name="f174" draw:formula="sqrt(?f170 * ?f170 + ?f173 * ?f173 + 0 * 0)"/>
            <draw:equation draw:name="f175" draw:formula="?f46 * ?f63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28, ?f162)"/>
            <draw:equation draw:name="f182" draw:formula="if(?f144, ?f11, ?f163)"/>
            <draw:equation draw:name="f183" draw:formula="if(?f144, ?f28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84"/>
            <draw:equation draw:name="f189" draw:formula="if(?f188, ?f84, 21550000)"/>
            <draw:equation draw:name="f190" draw:formula="-21550000 - ?f189"/>
            <draw:equation draw:name="f191" draw:formula="if(?f190, -21550000, ?f189)"/>
            <draw:equation draw:name="f192" draw:formula="?f89 + ?f191"/>
            <draw:equation draw:name="f193" draw:formula="?f89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67"/>
            <draw:equation draw:name="f199" draw:formula="sin(?f195)"/>
            <draw:equation draw:name="f200" draw:formula="0 - ?f199"/>
            <draw:equation draw:name="f201" draw:formula="?f200 * ?f68"/>
            <draw:equation draw:name="f202" draw:formula="sqrt(?f198 * ?f198 + ?f201 * ?f201 + 0 * 0)"/>
            <draw:equation draw:name="f203" draw:formula="?f67 * ?f68 / ?f202"/>
            <draw:equation draw:name="f204" draw:formula="?f200 * ?f203"/>
            <draw:equation draw:name="f205" draw:formula="?f29 - ?f204"/>
            <draw:equation draw:name="f206" draw:formula="?f197 * ?f203"/>
            <draw:equation draw:name="f207" draw:formula="?f25 - ?f206"/>
            <draw:equation draw:name="f208" draw:formula="?f205 - ?f67"/>
            <draw:equation draw:name="f209" draw:formula="?f207 - ?f68"/>
            <draw:equation draw:name="f210" draw:formula="?f205 + ?f67"/>
            <draw:equation draw:name="f211" draw:formula="?f207 + ?f68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67"/>
            <draw:equation draw:name="f218" draw:formula="sin(?f214)"/>
            <draw:equation draw:name="f219" draw:formula="0 - ?f218"/>
            <draw:equation draw:name="f220" draw:formula="?f219 * ?f68"/>
            <draw:equation draw:name="f221" draw:formula="sqrt(?f217 * ?f217 + ?f220 * ?f220 + 0 * 0)"/>
            <draw:equation draw:name="f222" draw:formula="?f67 * ?f68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29, ?f208)"/>
            <draw:equation draw:name="f228" draw:formula="if(?f191, ?f25, ?f209)"/>
            <draw:equation draw:name="f229" draw:formula="if(?f191, ?f29, ?f210)"/>
            <draw:equation draw:name="f230" draw:formula="if(?f191, ?f25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86"/>
            <draw:equation draw:name="f236" draw:formula="if(?f235, ?f86, 21550000)"/>
            <draw:equation draw:name="f237" draw:formula="-21550000 - ?f236"/>
            <draw:equation draw:name="f238" draw:formula="if(?f237, -21550000, ?f236)"/>
            <draw:equation draw:name="f239" draw:formula="?f85 + ?f238"/>
            <draw:equation draw:name="f240" draw:formula="?f85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3"/>
            <draw:equation draw:name="f246" draw:formula="sin(?f242)"/>
            <draw:equation draw:name="f247" draw:formula="0 - ?f246"/>
            <draw:equation draw:name="f248" draw:formula="?f247 * ?f45"/>
            <draw:equation draw:name="f249" draw:formula="sqrt(?f245 * ?f245 + ?f248 * ?f248 + 0 * 0)"/>
            <draw:equation draw:name="f250" draw:formula="?f73 * ?f45 / ?f249"/>
            <draw:equation draw:name="f251" draw:formula="?f247 * ?f250"/>
            <draw:equation draw:name="f252" draw:formula="?f24 - ?f251"/>
            <draw:equation draw:name="f253" draw:formula="?f244 * ?f250"/>
            <draw:equation draw:name="f254" draw:formula="?f17 - ?f253"/>
            <draw:equation draw:name="f255" draw:formula="?f252 - ?f73"/>
            <draw:equation draw:name="f256" draw:formula="?f254 - ?f45"/>
            <draw:equation draw:name="f257" draw:formula="?f252 + ?f73"/>
            <draw:equation draw:name="f258" draw:formula="?f254 + ?f45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3"/>
            <draw:equation draw:name="f265" draw:formula="sin(?f261)"/>
            <draw:equation draw:name="f266" draw:formula="0 - ?f265"/>
            <draw:equation draw:name="f267" draw:formula="?f266 * ?f45"/>
            <draw:equation draw:name="f268" draw:formula="sqrt(?f264 * ?f264 + ?f267 * ?f267 + 0 * 0)"/>
            <draw:equation draw:name="f269" draw:formula="?f73 * ?f45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24, ?f255)"/>
            <draw:equation draw:name="f275" draw:formula="if(?f238, ?f17, ?f256)"/>
            <draw:equation draw:name="f276" draw:formula="if(?f238, ?f24, ?f257)"/>
            <draw:equation draw:name="f277" draw:formula="if(?f238, ?f17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frame draw:id="id266" draw:style-name="a1747" draw:name="TextBox 9" svg:x="0in" svg:y="6.57644in" svg:width="6.75691in" svg:height="0.90879in">
          <draw:text-box>
            <text:p text:style-name="a1743" text:class-names="" text:cond-style-name=""><text:span text:style-name="a1742" text:class-names=""><text:a xlink:href="https://library.hee.nhs.uk/about/blogs/do-knowledge-specialists-dream-of-data-science" text:style-name="" text:visited-style-name="">Do Knowledge Specialists dream of data science?</text:a></text:span></text:p>
            <text:p text:style-name="a1746" text:class-names="" text:cond-style-name=""><text:span text:style-name="a1744" text:class-names=""><text:a xlink:href="https://library.hee.nhs.uk/about/blogs/do-knowledge-specialists-dream-of-data-science" text:style-name="" text:visited-style-name="">https://library.hee.nhs.uk/about/blogs/do-knowledge-specialists-dream-of-data-science</text:a></text:span><text:span text:style-name="a1745" text:class-names=""><text:s text:c="1"/></text:span></text:p>
          </draw:text-box>
          <svg:title/>
          <svg:desc/>
        </draw:frame>
        <presentation:notes draw:style-name="a1753">
          <draw:page-thumbnail draw:page-number="3" svg:x="0.75in" svg:y="1.25in" svg:width="6in" svg:height="3.375in" presentation:class="page" draw:id="id267" presentation:style-name="a1748" draw:name="Slide Image Placeholder 1">
            <svg:title/>
            <svg:desc/>
          </draw:page-thumbnail>
          <draw:frame draw:id="id268" presentation:style-name="a1749" draw:name="Notes Placeholder 2" svg:x="0.75in" svg:y="4.8125in" svg:width="6in" svg:height="3.9375in" presentation:class="notes" presentation:placeholder="true">
            <draw:text-box/>
            <svg:title/>
            <svg:desc/>
          </draw:frame>
          <draw:frame draw:id="id269" draw:style-name="a1752" draw:name="Slide Number Placeholder 3" svg:x="4.24826in" svg:y="9.49826in" svg:width="3.25in" svg:height="0.50174in">
            <draw:text-box>
              <text:p text:style-name="a1751" text:class-names="" text:cond-style-name=""><text:span text:style-name="a1750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691" draw:style-name="a1754" draw:master-page-name="Master1-Layout8-cust-Heading,-subhead,-bullets-one-column" presentation:presentation-page-layout-name="Master1-PPL8" draw:id="Slide-1946">
        <draw:frame draw:id="id270" presentation:style-name="a1758" draw:name="Title 4" svg:x="0.47244in" svg:y="0.47244in" svg:width="12.47173in" svg:height="0.94618in" presentation:class="title" presentation:placeholder="false">
          <draw:text-box>
            <text:p text:style-name="a1757" text:class-names="" text:cond-style-name=""><text:span text:style-name="a1755" text:class-names="">Data Management</text:span><text:span text:style-name="a1756" text:class-names=""/></text:p>
          </draw:text-box>
          <svg:title/>
          <svg:desc/>
        </draw:frame>
        <draw:frame draw:id="id271" presentation:style-name="a1774" draw:name="Content Placeholder 4" svg:x="0.47244in" svg:y="2.84379in" svg:width="6.82256in" svg:height="3.47621in" presentation:class="outline" presentation:placeholder="false">
          <draw:text-box>
            <text:list text:style-name="a1761">
              <text:list-item>
                <text:p text:style-name="a1760" text:class-names="" text:cond-style-name=""><text:span text:style-name="a1759" text:class-names="">Good data in, good knowledge out</text:span></text:p>
              </text:list-item>
            </text:list>
            <text:list text:style-name="a1764">
              <text:list-item>
                <text:p text:style-name="a1763" text:class-names="" text:cond-style-name=""><text:span text:style-name="a1762" text:class-names=""/></text:p>
              </text:list-item>
            </text:list>
            <text:list text:style-name="a1767">
              <text:list-item>
                <text:p text:style-name="a1766" text:class-names="" text:cond-style-name=""><text:span text:style-name="a1765" text:class-names="">Created my own synthetic data sets!<text:s text:c="1"/></text:span></text:p>
              </text:list-item>
            </text:list>
            <text:list text:style-name="a1770">
              <text:list-item>
                <text:p text:style-name="a1769" text:class-names="" text:cond-style-name=""><text:span text:style-name="a1768" text:class-names=""/></text:p>
              </text:list-item>
            </text:list>
            <text:list text:style-name="a1773">
              <text:list-item>
                <text:p text:style-name="a1772" text:class-names="" text:cond-style-name=""><text:span text:style-name="a1771" text:class-names="">Skills enabled me to evaluate my practice</text:span></text:p>
              </text:list-item>
            </text:list>
          </draw:text-box>
          <svg:title/>
          <svg:desc/>
        </draw:frame>
        <draw:frame draw:id="id272" presentation:style-name="a1778" draw:name="Text Placeholder 5" svg:x="0.47244in" svg:y="1.54942in" svg:width="12.04357in" svg:height="0.63203in" presentation:class="outline" presentation:placeholder="false">
          <draw:text-box>
            <text:list text:style-name="a1777">
              <text:list-item>
                <text:p text:style-name="a1776" text:class-names="" text:cond-style-name=""><text:span text:style-name="a1775" text:class-names="">The importance and power of quality data</text:span></text:p>
              </text:list-item>
            </text:list>
          </draw:text-box>
          <svg:title/>
          <svg:desc/>
        </draw:frame>
        <draw:frame draw:id="id273" draw:style-name="a1779" draw:name="Picture 6" svg:x="9.49911in" svg:y="-0.025in" svg:width="3.88325in" svg:height="7.55in" style:rel-width="scale" style:rel-height="scale">
          <draw:image xlink:href="media/image6.jpeg" xlink:type="simple" xlink:show="embed" xlink:actuate="onLoad"/>
          <svg:title/>
          <svg:desc/>
        </draw:frame>
        <presentation:notes draw:style-name="a1785">
          <draw:page-thumbnail draw:page-number="4" svg:x="0.75in" svg:y="1.25in" svg:width="6in" svg:height="3.375in" presentation:class="page" draw:id="id274" presentation:style-name="a1780" draw:name="Slide Image Placeholder 1">
            <svg:title/>
            <svg:desc/>
          </draw:page-thumbnail>
          <draw:frame draw:id="id275" presentation:style-name="a1781" draw:name="Notes Placeholder 2" svg:x="0.75in" svg:y="4.8125in" svg:width="6in" svg:height="3.9375in" presentation:class="notes" presentation:placeholder="true">
            <draw:text-box/>
            <svg:title/>
            <svg:desc/>
          </draw:frame>
          <draw:frame draw:id="id276" draw:style-name="a1784" draw:name="Slide Number Placeholder 3" svg:x="4.24826in" svg:y="9.49826in" svg:width="3.25in" svg:height="0.50174in">
            <draw:text-box>
              <text:p text:style-name="a1783" text:class-names="" text:cond-style-name=""><text:span text:style-name="a178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145707031" draw:style-name="a1786" draw:master-page-name="Master1-Layout8-cust-Heading,-subhead,-bullets-one-column" presentation:presentation-page-layout-name="Master1-PPL8" draw:id="Slide-2145707286">
        <draw:frame draw:id="id277" presentation:style-name="a1790" draw:name="Text Placeholder 2" svg:x="0.47244in" svg:y="1.41862in" svg:width="12.04357in" svg:height="0.63203in" presentation:class="outline" presentation:placeholder="false">
          <draw:text-box>
            <text:list text:style-name="a1789">
              <text:list-item>
                <text:p text:style-name="a1788" text:class-names="" text:cond-style-name=""><text:span text:style-name="a1787" text:class-names="">Practical gains: evaluating usage data</text:span></text:p>
              </text:list-item>
            </text:list>
          </draw:text-box>
          <svg:title/>
          <svg:desc/>
        </draw:frame>
        <draw:frame draw:id="id278" presentation:style-name="a1793" draw:name="Title 3" svg:x="0.47244in" svg:y="0.47244in" svg:width="12.47173in" svg:height="0.94618in" presentation:class="title" presentation:placeholder="false">
          <draw:text-box>
            <text:p text:style-name="a1792" text:class-names="" text:cond-style-name=""><text:span text:style-name="a1791" text:class-names="">Data Management</text:span></text:p>
          </draw:text-box>
          <svg:title/>
          <svg:desc/>
        </draw:frame>
        <draw:frame draw:id="id279" draw:name="Table 4" svg:x="0.28089in" svg:y="2.62043in" svg:width="4.87in" svg:height="3.20556in">
          <table:table table:style-name="a1794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1795" table:default-cell-style-name=""/>
            <table:table-row table:style-name="a1796" table:default-cell-style-name="">
              <table:table-cell table:style-name="a1800">
                <text:list text:style-name="a1799">
                  <text:list-item>
                    <text:p text:style-name="a1798" text:class-names="" text:cond-style-name=""><text:span text:style-name="a1797" text:class-names="">What I learned from our usage data</text:span></text:p>
                  </text:list-item>
                </text:list>
              </table:table-cell>
            </table:table-row>
            <table:table-row table:style-name="a1801" table:default-cell-style-name="">
              <table:table-cell table:style-name="a1822">
                <text:list text:style-name="a1804">
                  <text:list-item>
                    <text:p text:style-name="a1803" text:class-names="" text:cond-style-name=""><text:span text:style-name="a1802" text:class-names="">Identified key stakeholders</text:span></text:p>
                  </text:list-item>
                </text:list>
                <text:list text:style-name="a1807">
                  <text:list-item>
                    <text:p text:style-name="a1806" text:class-names="" text:cond-style-name=""><text:span text:style-name="a1805" text:class-names="">Identified teams which use us a lot</text:span></text:p>
                  </text:list-item>
                </text:list>
                <text:list text:style-name="a1810">
                  <text:list-item>
                    <text:p text:style-name="a1809" text:class-names="" text:cond-style-name=""><text:span text:style-name="a1808" text:class-names="">Identified regions which use the service a lot<text:s text:c="1"/></text:span></text:p>
                  </text:list-item>
                </text:list>
                <text:list text:style-name="a1813">
                  <text:list-item>
                    <text:p text:style-name="a1812" text:class-names="" text:cond-style-name=""><text:span text:style-name="a1811" text:class-names="">Identified popular topics</text:span></text:p>
                  </text:list-item>
                </text:list>
                <text:list text:style-name="a1816">
                  <text:list-item>
                    <text:p text:style-name="a1815" text:class-names="" text:cond-style-name=""><text:span text:style-name="a1814" text:class-names="">Identified workforce groups which use us a lot</text:span></text:p>
                  </text:list-item>
                </text:list>
                <text:list text:style-name="a1819">
                  <text:list-item>
                    <text:p text:style-name="a1818" text:class-names="" text:cond-style-name=""><text:span text:style-name="a1817" text:class-names="">64% repeat custom 💗</text:span></text:p>
                  </text:list-item>
                </text:list>
                <text:p text:style-name="a1821" text:class-names="" text:cond-style-name=""><text:span text:style-name="a1820" text:class-names=""/></text:p>
              </table:table-cell>
            </table:table-row>
          </table:table>
          <draw:image xlink:href="media/image7.png" xlink:type="simple" xlink:show="embed" xlink:actuate="onLoad"/>
          <svg:title/>
          <svg:desc/>
        </draw:frame>
        <draw:custom-shape svg:width="0.545in" svg:height="1.37833in" draw:id="id280" draw:style-name="a1825" draw:transform="translate(-0.2725in -0.68916in) rotate(-4.71239) translate(6.47582in 4.0225in)" draw:name="Arrow: Down 5">
          <svg:title/>
          <svg:desc/>
          <text:p text:style-name="a1824" text:class-names="" text:cond-style-name=""><text:span text:style-name="a1823" text:class-names=""/></text:p>
          <draw:enhanced-geometry xmlns:dr3d="urn:oasis:names:tc:opendocument:xmlns:dr3d:1.0" draw:type="non-primitive" svg:viewBox="0 0 21600 21600" draw:enhanced-path="M ?f11 ?f8 L ?f11 ?f12 ?f8 ?f12 ?f10 ?f9 ?f9 ?f12 ?f13 ?f12 ?f13 ?f8 Z N" draw:text-areas="?f11 ?f25 ?f13 ?f20" draw:glue-points="?f23 ?f12 ?f24 ?f12" draw:glue-point-leaving-directions="-270, -90" draw:modifiers="17330 540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0"/>
            <draw:equation draw:name="f9" draw:formula="21600"/>
            <draw:equation draw:name="f10" draw:formula="10800"/>
            <draw:equation draw:name="f11" draw:formula="$1"/>
            <draw:equation draw:name="f12" draw:formula="$0"/>
            <draw:equation draw:name="f13" draw:formula="21600 - ?f11"/>
            <draw:equation draw:name="f14" draw:formula="0 * ?f7"/>
            <draw:equation draw:name="f15" draw:formula="0 * ?f6"/>
            <draw:equation draw:name="f16" draw:formula="21600 * ?f6"/>
            <draw:equation draw:name="f17" draw:formula="21600 - ?f12"/>
            <draw:equation draw:name="f18" draw:formula="?f17 * ?f11"/>
            <draw:equation draw:name="f19" draw:formula="?f18 / 10800"/>
            <draw:equation draw:name="f20" draw:formula="?f12 + ?f19"/>
            <draw:equation draw:name="f21" draw:formula="$1 / ?f6"/>
            <draw:equation draw:name="f22" draw:formula="$0 / ?f7"/>
            <draw:equation draw:name="f23" draw:formula="?f15 / ?f6"/>
            <draw:equation draw:name="f24" draw:formula="?f16 / ?f6"/>
            <draw:equation draw:name="f25" draw:formula="?f14 / ?f7"/>
            <draw:handle draw:handle-position="$1 $0" draw:handle-position-x="$1" draw:handle-position-y="$0" draw:handle-range-x-minimum="0" draw:handle-range-x-maximum="10800" draw:handle-range-y-minimum="0" draw:handle-range-y-maximum="21600"/>
          </draw:enhanced-geometry>
        </draw:custom-shape>
        <draw:frame draw:id="id281" draw:name="Table 6" svg:x="8.18244in" svg:y="2.62043in" svg:width="4.87in" svg:height="3.20556in">
          <table:table table:style-name="a1826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1827" table:default-cell-style-name=""/>
            <table:table-row table:style-name="a1828" table:default-cell-style-name="">
              <table:table-cell table:style-name="a1832">
                <text:list text:style-name="a1831">
                  <text:list-item>
                    <text:p text:style-name="a1830" text:class-names="" text:cond-style-name=""><text:span text:style-name="a1829" text:class-names="">What I did</text:span></text:p>
                  </text:list-item>
                </text:list>
              </table:table-cell>
            </table:table-row>
            <table:table-row table:style-name="a1833" table:default-cell-style-name="">
              <table:table-cell table:style-name="a1859">
                <text:list text:style-name="a1836">
                  <text:list-item>
                    <text:p text:style-name="a1835" text:class-names="" text:cond-style-name=""><text:span text:style-name="a1834" text:class-names="">Shared knowledge with wider team</text:span></text:p>
                  </text:list-item>
                </text:list>
                <text:list text:style-name="a1839">
                  <text:list-item>
                    <text:p text:style-name="a1838" text:class-names="" text:cond-style-name=""><text:span text:style-name="a1837" text:class-names="">Adjusted evidence search practice:</text:span></text:p>
                  </text:list-item>
                </text:list>
                <text:list text:style-name="a1842">
                  <text:list-item>
                    <text:p text:style-name="a1841" text:class-names="" text:cond-style-name=""><text:span text:style-name="a1840" text:class-names="">Include material on popular topics</text:span></text:p>
                  </text:list-item>
                </text:list>
                <text:list text:style-name="a1845">
                  <text:list-item>
                    <text:p text:style-name="a1844" text:class-names="" text:cond-style-name=""><text:span text:style-name="a1843" text:class-names="">Including ‘big picture’ content</text:span></text:p>
                  </text:list-item>
                </text:list>
                <text:p text:style-name="a1847" text:class-names="" text:cond-style-name=""><text:span text:style-name="a1846" text:class-names=""/></text:p>
                <text:list text:style-name="a1850">
                  <text:list-item>
                    <text:p text:style-name="a1849" text:class-names="" text:cond-style-name=""><text:span text:style-name="a1848" text:class-names="">Increases evidence search quality</text:span></text:p>
                  </text:list-item>
                </text:list>
                <text:list text:style-name="a1853">
                  <text:list-item>
                    <text:p text:style-name="a1852" text:class-names="" text:cond-style-name=""><text:span text:style-name="a1851" text:class-names="">Develop more informed relationships</text:span></text:p>
                  </text:list-item>
                </text:list>
                <text:list text:style-name="a1856">
                  <text:list-item>
                    <text:p text:style-name="a1855" text:class-names="" text:cond-style-name=""><text:span text:style-name="a1854" text:class-names=""/></text:p>
                  </text:list-item>
                </text:list>
                <text:p text:style-name="a1858" text:class-names="" text:cond-style-name=""><text:span text:style-name="a1857" text:class-names=""/></text:p>
              </table:table-cell>
            </table:table-row>
          </table:table>
          <draw:image xlink:href="media/image8.png" xlink:type="simple" xlink:show="embed" xlink:actuate="onLoad"/>
          <svg:title/>
          <svg:desc/>
        </draw:frame>
        <draw:frame draw:id="id282" draw:style-name="a1862" draw:name="TextBox 8" svg:x="5.15089in" svg:y="4.38055in" svg:width="3.17625in" svg:height="0.70684in">
          <draw:text-box>
            <text:p text:style-name="a1861" text:class-names="" text:cond-style-name=""><text:span text:style-name="a1860" text:class-names="">Greater understanding of knowledge needs</text:span></text:p>
          </draw:text-box>
          <svg:title/>
          <svg:desc/>
        </draw:frame>
        <presentation:notes draw:style-name="a1868">
          <draw:page-thumbnail draw:page-number="5" svg:x="0.75in" svg:y="1.25in" svg:width="6in" svg:height="3.375in" presentation:class="page" draw:id="id283" presentation:style-name="a1863" draw:name="Slide Image Placeholder 1">
            <svg:title/>
            <svg:desc/>
          </draw:page-thumbnail>
          <draw:frame draw:id="id284" presentation:style-name="a1864" draw:name="Notes Placeholder 2" svg:x="0.75in" svg:y="4.8125in" svg:width="6in" svg:height="3.9375in" presentation:class="notes" presentation:placeholder="true">
            <draw:text-box/>
            <svg:title/>
            <svg:desc/>
          </draw:frame>
          <draw:frame draw:id="id285" draw:style-name="a1867" draw:name="Slide Number Placeholder 3" svg:x="4.24826in" svg:y="9.49826in" svg:width="3.25in" svg:height="0.50174in">
            <draw:text-box>
              <text:p text:style-name="a1866" text:class-names="" text:cond-style-name=""><text:span text:style-name="a1865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145707026" draw:style-name="a1869" draw:master-page-name="Master1-Layout8-cust-Heading,-subhead,-bullets-one-column" presentation:presentation-page-layout-name="Master1-PPL8" draw:id="Slide-2145707281">
        <draw:frame draw:id="id286" presentation:style-name="a1873" draw:name="Title 4" svg:x="0.19244in" svg:y="0.40034in" svg:width="12.47173in" svg:height="0.94618in" presentation:class="title" presentation:placeholder="false">
          <draw:text-box>
            <text:p text:style-name="a1872" text:class-names="" text:cond-style-name=""><text:span text:style-name="a1870" text:class-names="">Maths, Stats, Machine Learning</text:span><text:span text:style-name="a1871" text:class-names=""/></text:p>
          </draw:text-box>
          <svg:title/>
          <svg:desc/>
        </draw:frame>
        <draw:frame draw:id="id287" presentation:style-name="a1901" draw:name="Content Placeholder 4" svg:x="0.19244in" svg:y="2.37725in" svg:width="8.03756in" svg:height="4.49877in" presentation:class="outline" presentation:placeholder="false">
          <draw:text-box>
            <text:list text:style-name="a1876">
              <text:list-item>
                <text:p text:style-name="a1875" text:class-names="" text:cond-style-name=""><text:span text:style-name="a1874" text:class-names="">Using the correct data for a signposting agent</text:span></text:p>
              </text:list-item>
            </text:list>
            <text:list text:style-name="a1879">
              <text:list-item>
                <text:p text:style-name="a1878" text:class-names="" text:cond-style-name=""><text:span text:style-name="a1877" text:class-names=""/></text:p>
              </text:list-item>
            </text:list>
            <text:list text:style-name="a1882">
              <text:list-item>
                <text:p text:style-name="a1881" text:class-names="" text:cond-style-name=""><text:span text:style-name="a1880" text:class-names="">Creating suitable synthetic datasets</text:span></text:p>
              </text:list-item>
            </text:list>
            <text:list text:style-name="a1885">
              <text:list-item>
                <text:p text:style-name="a1884" text:class-names="" text:cond-style-name=""><text:span text:style-name="a1883" text:class-names=""/></text:p>
              </text:list-item>
            </text:list>
            <text:list text:style-name="a1888">
              <text:list-item>
                <text:p text:style-name="a1887" text:class-names="" text:cond-style-name=""><text:span text:style-name="a1886" text:class-names="">What makes and breaks genAI tools</text:span></text:p>
              </text:list-item>
            </text:list>
            <text:list text:style-name="a1891">
              <text:list-item>
                <text:p text:style-name="a1890" text:class-names="" text:cond-style-name=""><text:span text:style-name="a1889" text:class-names=""/></text:p>
              </text:list-item>
            </text:list>
            <text:list text:style-name="a1897">
              <text:list-item>
                <text:p text:style-name="a1896" text:class-names="" text:cond-style-name=""><text:span text:style-name="a1892" text:class-names="">The importance of<text:s text:c="1"/></text:span><text:span text:style-name="a1893" text:class-names="">good instructions<text:s text:c="1"/></text:span><text:span text:style-name="a1894" text:class-names="">and<text:s text:c="1"/></text:span><text:span text:style-name="a1895" text:class-names="">datasets</text:span></text:p>
              </text:list-item>
            </text:list>
            <text:list text:style-name="a1900">
              <text:list-item>
                <text:p text:style-name="a1899" text:class-names="" text:cond-style-name=""><text:span text:style-name="a1898" text:class-names=""/></text:p>
              </text:list-item>
            </text:list>
          </draw:text-box>
          <svg:title/>
          <svg:desc/>
        </draw:frame>
        <draw:frame draw:id="id288" presentation:style-name="a1905" draw:name="Text Placeholder 5" svg:x="0.19244in" svg:y="1.50442in" svg:width="12.04357in" svg:height="0.63203in" presentation:class="outline" presentation:placeholder="false">
          <draw:text-box>
            <text:list text:style-name="a1904">
              <text:list-item>
                <text:p text:style-name="a1903" text:class-names="" text:cond-style-name=""><text:span text:style-name="a1902" text:class-names="">Synthetic datasets and instructions for a GPT agent</text:span></text:p>
              </text:list-item>
            </text:list>
          </draw:text-box>
          <svg:title/>
          <svg:desc/>
        </draw:frame>
        <draw:frame draw:id="id289" draw:style-name="a1906" draw:name="Picture 2" svg:x="8.98in" svg:y="0in" svg:width="4.43in" svg:height="7.565in" style:rel-width="scale" style:rel-height="scale">
          <draw:image xlink:href="media/image9.jpeg" xlink:type="simple" xlink:show="embed" xlink:actuate="onLoad"/>
          <svg:title/>
          <svg:desc/>
        </draw:frame>
        <presentation:notes draw:style-name="a1912">
          <draw:page-thumbnail draw:page-number="6" svg:x="0.75in" svg:y="1.25in" svg:width="6in" svg:height="3.375in" presentation:class="page" draw:id="id290" presentation:style-name="a1907" draw:name="Slide Image Placeholder 1">
            <svg:title/>
            <svg:desc/>
          </draw:page-thumbnail>
          <draw:frame draw:id="id291" presentation:style-name="a1908" draw:name="Notes Placeholder 2" svg:x="0.75in" svg:y="4.8125in" svg:width="6in" svg:height="3.9375in" presentation:class="notes" presentation:placeholder="true">
            <draw:text-box/>
            <svg:title/>
            <svg:desc/>
          </draw:frame>
          <draw:frame draw:id="id292" draw:style-name="a1911" draw:name="Slide Number Placeholder 3" svg:x="4.24826in" svg:y="9.49826in" svg:width="3.25in" svg:height="0.50174in">
            <draw:text-box>
              <text:p text:style-name="a1910" text:class-names="" text:cond-style-name=""><text:span text:style-name="a1909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145707032" draw:style-name="a1913" draw:master-page-name="Master1-Layout8-cust-Heading,-subhead,-bullets-one-column" presentation:presentation-page-layout-name="Master1-PPL8" draw:id="Slide-2145707287">
        <draw:frame draw:id="id293" presentation:style-name="a1917" draw:name="Text Placeholder 2" svg:x="0.51365in" svg:y="1.42708in" svg:width="12.04357in" svg:height="0.63203in" presentation:class="outline" presentation:placeholder="false">
          <draw:text-box>
            <text:list text:style-name="a1916">
              <text:list-item>
                <text:p text:style-name="a1915" text:class-names="" text:cond-style-name=""><text:span text:style-name="a1914" text:class-names="">Theory to practice with a Copilot agent 🤓</text:span></text:p>
              </text:list-item>
            </text:list>
          </draw:text-box>
          <svg:title/>
          <svg:desc/>
        </draw:frame>
        <draw:frame draw:id="id294" presentation:style-name="a1920" draw:name="Title 3" svg:x="0.47244in" svg:y="0.47244in" svg:width="12.47173in" svg:height="0.94618in" presentation:class="title" presentation:placeholder="false">
          <draw:text-box>
            <text:p text:style-name="a1919" text:class-names="" text:cond-style-name=""><text:span text:style-name="a1918" text:class-names="">Maths, Stats, Machine Learning</text:span></text:p>
          </draw:text-box>
          <svg:title/>
          <svg:desc/>
        </draw:frame>
        <draw:frame draw:id="id295" draw:style-name="a1921" draw:name="Picture 4" svg:x="2.98649in" svg:y="1.94513in" svg:width="7.36035in" svg:height="5.41274in" style:rel-width="scale" style:rel-height="scale">
          <draw:image xlink:href="media/image10.png" xlink:type="simple" xlink:show="embed" xlink:actuate="onLoad"/>
          <svg:title/>
          <svg:desc/>
        </draw:frame>
        <presentation:notes draw:style-name="a1927">
          <draw:page-thumbnail draw:page-number="7" svg:x="0.75in" svg:y="1.25in" svg:width="6in" svg:height="3.375in" presentation:class="page" draw:id="id296" presentation:style-name="a1922" draw:name="Slide Image Placeholder 1">
            <svg:title/>
            <svg:desc/>
          </draw:page-thumbnail>
          <draw:frame draw:id="id297" presentation:style-name="a1923" draw:name="Notes Placeholder 2" svg:x="0.75in" svg:y="4.8125in" svg:width="6in" svg:height="3.9375in" presentation:class="notes" presentation:placeholder="true">
            <draw:text-box/>
            <svg:title/>
            <svg:desc/>
          </draw:frame>
          <draw:frame draw:id="id298" draw:style-name="a1926" draw:name="Slide Number Placeholder 3" svg:x="4.24826in" svg:y="9.49826in" svg:width="3.25in" svg:height="0.50174in">
            <draw:text-box>
              <text:p text:style-name="a1925" text:class-names="" text:cond-style-name=""><text:span text:style-name="a1924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145707033" draw:style-name="a1928" draw:master-page-name="Master1-Layout8-cust-Heading,-subhead,-bullets-one-column" presentation:presentation-page-layout-name="Master1-PPL8" draw:id="Slide-2145707288">
        <draw:frame draw:id="id299" presentation:style-name="a1956" draw:name="Content Placeholder 1" svg:x="0.29565in" svg:y="2.34089in" svg:width="12.12598in" svg:height="3.77953in" presentation:class="outline" presentation:placeholder="false">
          <draw:text-box>
            <text:list text:style-name="a1931">
              <text:list-item>
                <text:p text:style-name="a1930" text:class-names="" text:cond-style-name=""><text:span text:style-name="a1929" text:class-names="">‘Big picture’ thinking</text:span></text:p>
              </text:list-item>
            </text:list>
            <text:list text:style-name="a1934">
              <text:list-item>
                <text:p text:style-name="a1933" text:class-names="" text:cond-style-name=""><text:span text:style-name="a1932" text:class-names=""/></text:p>
              </text:list-item>
            </text:list>
            <text:list text:style-name="a1937">
              <text:list-item>
                <text:p text:style-name="a1936" text:class-names="" text:cond-style-name=""><text:span text:style-name="a1935" text:class-names="">Consider impact of technology on people</text:span></text:p>
              </text:list-item>
            </text:list>
            <text:list text:style-name="a1940">
              <text:list-item>
                <text:p text:style-name="a1939" text:class-names="" text:cond-style-name=""><text:span text:style-name="a1938" text:class-names=""/></text:p>
              </text:list-item>
            </text:list>
            <text:list text:style-name="a1943">
              <text:list-item>
                <text:p text:style-name="a1942" text:class-names="" text:cond-style-name=""><text:span text:style-name="a1941" text:class-names="">Importance of ethical, safe use</text:span></text:p>
              </text:list-item>
            </text:list>
            <text:list text:style-name="a1946">
              <text:list-item>
                <text:p text:style-name="a1945" text:class-names="" text:cond-style-name=""><text:span text:style-name="a1944" text:class-names=""/></text:p>
              </text:list-item>
            </text:list>
            <text:list text:style-name="a1949">
              <text:list-item>
                <text:p text:style-name="a1948" text:class-names="" text:cond-style-name=""><text:span text:style-name="a1947" text:class-names="">User-centred design</text:span></text:p>
              </text:list-item>
            </text:list>
            <text:list text:style-name="a1952">
              <text:list-item>
                <text:p text:style-name="a1951" text:class-names="" text:cond-style-name=""><text:span text:style-name="a1950" text:class-names=""/></text:p>
              </text:list-item>
            </text:list>
            <text:list text:style-name="a1955">
              <text:list-item>
                <text:p text:style-name="a1954" text:class-names="" text:cond-style-name=""><text:span text:style-name="a1953" text:class-names="">Project management skills</text:span></text:p>
              </text:list-item>
            </text:list>
          </draw:text-box>
          <svg:title/>
          <svg:desc/>
        </draw:frame>
        <draw:frame draw:id="id300" presentation:style-name="a1960" draw:name="Text Placeholder 2" svg:x="0.12669in" svg:y="1.24031in" svg:width="12.04357in" svg:height="0.63203in" presentation:class="outline" presentation:placeholder="false">
          <draw:text-box>
            <text:list text:style-name="a1959">
              <text:list-item>
                <text:p text:style-name="a1958" text:class-names="" text:cond-style-name=""><text:span text:style-name="a1957" text:class-names="">The importance of involving service users</text:span></text:p>
              </text:list-item>
            </text:list>
          </draw:text-box>
          <svg:title/>
          <svg:desc/>
        </draw:frame>
        <draw:frame draw:id="id301" presentation:style-name="a1963" draw:name="Title 3" svg:x="0.12669in" svg:y="0.29413in" svg:width="12.47173in" svg:height="0.94618in" presentation:class="title" presentation:placeholder="false">
          <draw:text-box>
            <text:p text:style-name="a1962" text:class-names="" text:cond-style-name=""><text:span text:style-name="a1961" text:class-names="">Human Factors</text:span></text:p>
          </draw:text-box>
          <svg:title/>
          <svg:desc/>
        </draw:frame>
        <draw:frame draw:id="id302" draw:style-name="a1964" draw:name="Picture 5" svg:x="7.64088in" svg:y="0in" svg:width="5.74586in" svg:height="7.55249in" style:rel-width="scale" style:rel-height="scale">
          <draw:image xlink:href="media/image11.jpeg" xlink:type="simple" xlink:show="embed" xlink:actuate="onLoad"/>
          <svg:title/>
          <svg:desc/>
        </draw:frame>
        <presentation:notes draw:style-name="a1970">
          <draw:page-thumbnail draw:page-number="8" svg:x="0.75in" svg:y="1.25in" svg:width="6in" svg:height="3.375in" presentation:class="page" draw:id="id303" presentation:style-name="a1965" draw:name="Slide Image Placeholder 1">
            <svg:title/>
            <svg:desc/>
          </draw:page-thumbnail>
          <draw:frame draw:id="id304" presentation:style-name="a1966" draw:name="Notes Placeholder 2" svg:x="0.75in" svg:y="4.8125in" svg:width="6in" svg:height="3.9375in" presentation:class="notes" presentation:placeholder="true">
            <draw:text-box/>
            <svg:title/>
            <svg:desc/>
          </draw:frame>
          <draw:frame draw:id="id305" draw:style-name="a1969" draw:name="Slide Number Placeholder 3" svg:x="4.24826in" svg:y="9.49826in" svg:width="3.25in" svg:height="0.50174in">
            <draw:text-box>
              <text:p text:style-name="a1968" text:class-names="" text:cond-style-name=""><text:span text:style-name="a1967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145707034" draw:style-name="a1971" draw:master-page-name="Master1-Layout8-cust-Heading,-subhead,-bullets-one-column" presentation:presentation-page-layout-name="Master1-PPL8" draw:id="Slide-2145707289">
        <draw:frame draw:id="id306" presentation:style-name="a2000" draw:name="Content Placeholder 1" svg:x="0.47244in" svg:y="2.5898in" svg:width="4.72256in" svg:height="3.77953in" presentation:class="outline" presentation:placeholder="false">
          <draw:text-box>
            <text:list text:style-name="a1974">
              <text:list-item>
                <text:p text:style-name="a1973" text:class-names="" text:cond-style-name=""><text:span text:style-name="a1972" text:class-names="">Developing my own products!</text:span></text:p>
              </text:list-item>
            </text:list>
            <text:list text:style-name="a1977">
              <text:list-item>
                <text:p text:style-name="a1976" text:class-names="" text:cond-style-name=""><text:span text:style-name="a1975" text:class-names=""/></text:p>
              </text:list-item>
            </text:list>
            <text:list text:style-name="a1980">
              <text:list-item>
                <text:p text:style-name="a1979" text:class-names="" text:cond-style-name=""><text:span text:style-name="a1978" text:class-names="">Working with other experts</text:span></text:p>
              </text:list-item>
            </text:list>
            <text:list text:style-name="a1983">
              <text:list-item>
                <text:p text:style-name="a1982" text:class-names="" text:cond-style-name=""><text:span text:style-name="a1981" text:class-names=""/></text:p>
              </text:list-item>
            </text:list>
            <text:list text:style-name="a1986">
              <text:list-item>
                <text:p text:style-name="a1985" text:class-names="" text:cond-style-name=""><text:span text:style-name="a1984" text:class-names="">Thinking of end user needs</text:span></text:p>
              </text:list-item>
            </text:list>
            <text:list text:style-name="a1989">
              <text:list-item>
                <text:p text:style-name="a1988" text:class-names="" text:cond-style-name=""><text:span text:style-name="a1987" text:class-names=""/></text:p>
              </text:list-item>
            </text:list>
            <text:list text:style-name="a1993">
              <text:list-item>
                <text:p text:style-name="a1992" text:class-names="" text:cond-style-name=""><text:span text:style-name="a1990" text:class-names="">Involving</text:span><text:span text:style-name="a1991" text:class-names=""><text:s text:c="1"/>the end user</text:span></text:p>
              </text:list-item>
            </text:list>
            <text:list text:style-name="a1996">
              <text:list-item>
                <text:p text:style-name="a1995" text:class-names="" text:cond-style-name=""><text:span text:style-name="a1994" text:class-names=""/></text:p>
              </text:list-item>
            </text:list>
            <text:list text:style-name="a1999">
              <text:list-item>
                <text:p text:style-name="a1998" text:class-names="" text:cond-style-name=""><text:span text:style-name="a1997" text:class-names=""/></text:p>
              </text:list-item>
            </text:list>
          </draw:text-box>
          <svg:title/>
          <svg:desc/>
        </draw:frame>
        <draw:frame draw:id="id307" presentation:style-name="a2004" draw:name="Text Placeholder 2" svg:x="0.47244in" svg:y="1.41862in" svg:width="12.04357in" svg:height="0.63203in" presentation:class="outline" presentation:placeholder="false">
          <draw:text-box>
            <text:list text:style-name="a2003">
              <text:list-item>
                <text:p text:style-name="a2002" text:class-names="" text:cond-style-name=""><text:span text:style-name="a2001" text:class-names="">Multidisciplinary working 🤝</text:span></text:p>
              </text:list-item>
            </text:list>
          </draw:text-box>
          <svg:title/>
          <svg:desc/>
        </draw:frame>
        <draw:frame draw:id="id308" presentation:style-name="a2007" draw:name="Title 3" svg:x="0.47244in" svg:y="0.47244in" svg:width="12.47173in" svg:height="0.94618in" presentation:class="title" presentation:placeholder="false">
          <draw:text-box>
            <text:p text:style-name="a2006" text:class-names="" text:cond-style-name=""><text:span text:style-name="a2005" text:class-names="">Human Factors</text:span></text:p>
          </draw:text-box>
          <svg:title/>
          <svg:desc/>
        </draw:frame>
        <draw:frame draw:id="id309" draw:style-name="a2008" draw:name="Picture 5" svg:x="6.23041in" svg:y="0in" svg:width="7.14756in" svg:height="7.58525in" style:rel-width="scale" style:rel-height="scale">
          <draw:image xlink:href="media/image12.jpeg" xlink:type="simple" xlink:show="embed" xlink:actuate="onLoad"/>
          <svg:title/>
          <svg:desc/>
        </draw:frame>
        <presentation:notes draw:style-name="a2014">
          <draw:page-thumbnail draw:page-number="9" svg:x="0.75in" svg:y="1.25in" svg:width="6in" svg:height="3.375in" presentation:class="page" draw:id="id310" presentation:style-name="a2009" draw:name="Slide Image Placeholder 1">
            <svg:title/>
            <svg:desc/>
          </draw:page-thumbnail>
          <draw:frame draw:id="id311" presentation:style-name="a2010" draw:name="Notes Placeholder 2" svg:x="0.75in" svg:y="4.8125in" svg:width="6in" svg:height="3.9375in" presentation:class="notes" presentation:placeholder="true">
            <draw:text-box/>
            <svg:title/>
            <svg:desc/>
          </draw:frame>
          <draw:frame draw:id="id312" draw:style-name="a2013" draw:name="Slide Number Placeholder 3" svg:x="4.24826in" svg:y="9.49826in" svg:width="3.25in" svg:height="0.50174in">
            <draw:text-box>
              <text:p text:style-name="a2012" text:class-names="" text:cond-style-name=""><text:span text:style-name="a2011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145707035" draw:style-name="a2015" draw:master-page-name="Master1-Layout8-cust-Heading,-subhead,-bullets-one-column" presentation:presentation-page-layout-name="Master1-PPL8" draw:id="Slide-2145707290">
        <draw:frame draw:id="id313" presentation:style-name="a2037" draw:name="Content Placeholder 1" svg:x="0.33979in" svg:y="2.29731in" svg:width="4.9143in" svg:height="3.77953in" presentation:class="outline" presentation:placeholder="false">
          <draw:text-box>
            <text:list text:style-name="a2018">
              <text:list-item>
                <text:p text:style-name="a2017" text:class-names="" text:cond-style-name=""><text:span text:style-name="a2016" text:class-names="">What makes a good visual story?</text:span></text:p>
              </text:list-item>
            </text:list>
            <text:list text:style-name="a2021">
              <text:list-item>
                <text:p text:style-name="a2020" text:class-names="" text:cond-style-name=""><text:span text:style-name="a2019" text:class-names=""/></text:p>
              </text:list-item>
            </text:list>
            <text:list text:style-name="a2024">
              <text:list-item>
                <text:p text:style-name="a2023" text:class-names="" text:cond-style-name=""><text:span text:style-name="a2022" text:class-names="">We have a bank of data!</text:span></text:p>
              </text:list-item>
            </text:list>
            <text:list text:style-name="a2027">
              <text:list-item>
                <text:p text:style-name="a2026" text:class-names="" text:cond-style-name=""><text:span text:style-name="a2025" text:class-names=""/></text:p>
              </text:list-item>
            </text:list>
            <text:list text:style-name="a2030">
              <text:list-item>
                <text:p text:style-name="a2029" text:class-names="" text:cond-style-name=""><text:span text:style-name="a2028" text:class-names="">Visualising bibliographic data</text:span></text:p>
              </text:list-item>
            </text:list>
            <text:list text:style-name="a2033">
              <text:list-item>
                <text:p text:style-name="a2032" text:class-names="" text:cond-style-name=""><text:span text:style-name="a2031" text:class-names=""/></text:p>
              </text:list-item>
            </text:list>
            <text:list text:style-name="a2036">
              <text:list-item>
                <text:p text:style-name="a2035" text:class-names="" text:cond-style-name=""><text:span text:style-name="a2034" text:class-names="">Pinpointing publication trends</text:span></text:p>
              </text:list-item>
            </text:list>
          </draw:text-box>
          <svg:title/>
          <svg:desc/>
        </draw:frame>
        <draw:frame draw:id="id314" presentation:style-name="a2041" draw:name="Text Placeholder 2" svg:x="0.51365in" svg:y="1.41862in" svg:width="12.04357in" svg:height="0.63203in" presentation:class="outline" presentation:placeholder="false">
          <draw:text-box>
            <text:list text:style-name="a2040">
              <text:list-item>
                <text:p text:style-name="a2039" text:class-names="" text:cond-style-name=""><text:span text:style-name="a2038" text:class-names="">Telling stories with data</text:span></text:p>
              </text:list-item>
            </text:list>
          </draw:text-box>
          <svg:title/>
          <svg:desc/>
        </draw:frame>
        <draw:frame draw:id="id315" presentation:style-name="a2044" draw:name="Title 3" svg:x="0.47244in" svg:y="0.47244in" svg:width="12.47173in" svg:height="0.94618in" presentation:class="title" presentation:placeholder="false">
          <draw:text-box>
            <text:p text:style-name="a2043" text:class-names="" text:cond-style-name=""><text:span text:style-name="a2042" text:class-names="">Data visualisation<text:s text:c="1"/></text:span></text:p>
          </draw:text-box>
          <svg:title/>
          <svg:desc/>
        </draw:frame>
        <draw:frame draw:id="id316" draw:style-name="a2045" draw:name="Picture 4" svg:x="5.62431in" svg:y="2.29731in" svg:width="7.70902in" svg:height="4.07663in" style:rel-width="scale" style:rel-height="scale">
          <draw:image xlink:href="media/image13.png" xlink:type="simple" xlink:show="embed" xlink:actuate="onLoad"/>
          <svg:title/>
          <svg:desc/>
        </draw:frame>
        <presentation:notes draw:style-name="a2051">
          <draw:page-thumbnail draw:page-number="10" svg:x="0.75in" svg:y="1.25in" svg:width="6in" svg:height="3.375in" presentation:class="page" draw:id="id317" presentation:style-name="a2046" draw:name="Slide Image Placeholder 1">
            <svg:title/>
            <svg:desc/>
          </draw:page-thumbnail>
          <draw:frame draw:id="id318" presentation:style-name="a2047" draw:name="Notes Placeholder 2" svg:x="0.75in" svg:y="4.8125in" svg:width="6in" svg:height="3.9375in" presentation:class="notes" presentation:placeholder="true">
            <draw:text-box/>
            <svg:title/>
            <svg:desc/>
          </draw:frame>
          <draw:frame draw:id="id319" draw:style-name="a2050" draw:name="Slide Number Placeholder 3" svg:x="4.24826in" svg:y="9.49826in" svg:width="3.25in" svg:height="0.50174in">
            <draw:text-box>
              <text:p text:style-name="a2049" text:class-names="" text:cond-style-name=""><text:span text:style-name="a2048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145707036" draw:style-name="a2052" draw:master-page-name="Master1-Layout8-cust-Heading,-subhead,-bullets-one-column" presentation:presentation-page-layout-name="Master1-PPL8" draw:id="Slide-2145707291">
        <draw:frame draw:id="id320" presentation:style-name="a2080" draw:name="Content Placeholder 1" svg:x="0.36446in" svg:y="2.2382in" svg:width="5.44469in" svg:height="3.77953in" presentation:class="outline" presentation:placeholder="false">
          <draw:text-box>
            <text:list text:style-name="a2055">
              <text:list-item>
                <text:p text:style-name="a2054" text:class-names="" text:cond-style-name=""><text:span text:style-name="a2053" text:class-names="">Having a clearer understanding of trends</text:span></text:p>
              </text:list-item>
            </text:list>
            <text:list text:style-name="a2058">
              <text:list-item>
                <text:p text:style-name="a2057" text:class-names="" text:cond-style-name=""><text:span text:style-name="a2056" text:class-names=""/></text:p>
              </text:list-item>
            </text:list>
            <text:list text:style-name="a2061">
              <text:list-item>
                <text:p text:style-name="a2060" text:class-names="" text:cond-style-name=""><text:span text:style-name="a2059" text:class-names="">Shapes search behaviours</text:span></text:p>
              </text:list-item>
            </text:list>
            <text:list text:style-name="a2064">
              <text:list-item>
                <text:p text:style-name="a2063" text:class-names="" text:cond-style-name=""><text:span text:style-name="a2062" text:class-names=""/></text:p>
              </text:list-item>
            </text:list>
            <text:list text:style-name="a2067">
              <text:list-item>
                <text:p text:style-name="a2066" text:class-names="" text:cond-style-name=""><text:span text:style-name="a2065" text:class-names="">Shared knowledge with colleagues</text:span></text:p>
              </text:list-item>
            </text:list>
            <text:list text:style-name="a2070">
              <text:list-item>
                <text:p text:style-name="a2069" text:class-names="" text:cond-style-name=""><text:span text:style-name="a2068" text:class-names=""/></text:p>
              </text:list-item>
            </text:list>
            <text:list text:style-name="a2073">
              <text:list-item>
                <text:p text:style-name="a2072" text:class-names="" text:cond-style-name=""><text:span text:style-name="a2071" text:class-names="">Use it regularly in presentations</text:span></text:p>
              </text:list-item>
            </text:list>
            <text:list text:style-name="a2076">
              <text:list-item>
                <text:p text:style-name="a2075" text:class-names="" text:cond-style-name=""><text:span text:style-name="a2074" text:class-names=""/></text:p>
              </text:list-item>
            </text:list>
            <text:list text:style-name="a2079">
              <text:list-item>
                <text:p text:style-name="a2078" text:class-names="" text:cond-style-name=""><text:span text:style-name="a2077" text:class-names="">Use it occasionally in evidence reports</text:span></text:p>
              </text:list-item>
            </text:list>
          </draw:text-box>
          <svg:title/>
          <svg:desc/>
        </draw:frame>
        <draw:frame draw:id="id321" presentation:style-name="a2083" draw:name="Title 3" svg:x="0.30812in" svg:y="0.47244in" svg:width="12.47173in" svg:height="0.94618in" presentation:class="title" presentation:placeholder="false">
          <draw:text-box>
            <text:p text:style-name="a2082" text:class-names="" text:cond-style-name=""><text:span text:style-name="a2081" text:class-names="">Data visualisation</text:span></text:p>
          </draw:text-box>
          <svg:title/>
          <svg:desc/>
        </draw:frame>
        <draw:frame draw:id="id322" draw:style-name="a2084" draw:name="Chart 4" svg:x="6.62099in" svg:y="1.82253in" svg:width="7.25806in" svg:height="4.76743in" style:rel-width="scale" style:rel-height="scale">
          <draw:object xlink:href="Object 1/" xlink:type="simple" xlink:show="embed" xlink:actuate="onLoad"/>
          <svg:title/>
          <svg:desc/>
        </draw:frame>
        <draw:frame draw:id="id323" draw:style-name="a2087" draw:name="TextBox 6" svg:x="6.58451in" svg:y="1.41862in" svg:width="6.87559in" svg:height="0.40391in">
          <draw:text-box>
            <text:p text:style-name="a2086" text:class-names="" text:cond-style-name=""><text:span text:style-name="a2085" text:class-names="">Proliferation of publications: generative AI</text:span></text:p>
          </draw:text-box>
          <svg:title/>
          <svg:desc/>
        </draw:frame>
        <presentation:notes draw:style-name="a2093">
          <draw:page-thumbnail draw:page-number="11" svg:x="0.75in" svg:y="1.25in" svg:width="6in" svg:height="3.375in" presentation:class="page" draw:id="id324" presentation:style-name="a2088" draw:name="Slide Image Placeholder 1">
            <svg:title/>
            <svg:desc/>
          </draw:page-thumbnail>
          <draw:frame draw:id="id325" presentation:style-name="a2089" draw:name="Notes Placeholder 2" svg:x="0.75in" svg:y="4.8125in" svg:width="6in" svg:height="3.9375in" presentation:class="notes" presentation:placeholder="true">
            <draw:text-box/>
            <svg:title/>
            <svg:desc/>
          </draw:frame>
          <draw:frame draw:id="id326" draw:style-name="a2092" draw:name="Slide Number Placeholder 3" svg:x="4.24826in" svg:y="9.49826in" svg:width="3.25in" svg:height="0.50174in">
            <draw:text-box>
              <text:p text:style-name="a2091" text:class-names="" text:cond-style-name=""><text:span text:style-name="a2090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145707037" draw:style-name="a2094" draw:master-page-name="Master1-Layout22-cust-1_Headline-slide-with-image-A" presentation:presentation-page-layout-name="Master1-PPL22" draw:id="Slide-2145707292">
        <draw:frame draw:id="id327" presentation:style-name="a2095" draw:name="Picture Placeholder 5" svg:x="6.66667in" svg:y="0in" svg:width="6.66667in" svg:height="7.5in" style:rel-width="scale" style:rel-height="scale" presentation:class="graphic" presentation:placeholder="false">
          <draw:image xlink:href="media/image14.jpeg" xlink:type="simple" xlink:show="embed" xlink:actuate="onLoad"/>
          <svg:title/>
          <svg:desc/>
        </draw:frame>
        <draw:frame draw:id="id328" presentation:style-name="a2121" draw:name="Text Placeholder 2" svg:x="0.50226in" svg:y="2.36697in" svg:width="6.16441in" svg:height="0.9809in" presentation:class="outline" presentation:placeholder="false">
          <draw:text-box>
            <text:list text:style-name="a2098">
              <text:list-item>
                <text:p text:style-name="a2097" text:class-names="" text:cond-style-name=""><text:span text:style-name="a2096" text:class-names="">Time investment</text:span></text:p>
              </text:list-item>
            </text:list>
            <text:list text:style-name="a2101">
              <text:list-item>
                <text:p text:style-name="a2100" text:class-names="" text:cond-style-name=""><text:span text:style-name="a2099" text:class-names="">Ask questions!</text:span></text:p>
              </text:list-item>
            </text:list>
            <text:list text:style-name="a2104">
              <text:list-item>
                <text:p text:style-name="a2103" text:class-names="" text:cond-style-name=""><text:span text:style-name="a2102" text:class-names="">Chat with people on the course</text:span></text:p>
              </text:list-item>
            </text:list>
            <text:list text:style-name="a2107">
              <text:list-item>
                <text:p text:style-name="a2106" text:class-names="" text:cond-style-name=""><text:span text:style-name="a2105" text:class-names="">Be prepared for a learning curve</text:span></text:p>
              </text:list-item>
            </text:list>
            <text:list text:style-name="a2111">
              <text:list-item>
                <text:p text:style-name="a2110" text:class-names="" text:cond-style-name=""><text:span text:style-name="a2108" text:class-names="">Use the library<text:s text:c="1"/></text:span><text:span text:style-name="a2109" text:class-names="">📰</text:span></text:p>
              </text:list-item>
            </text:list>
            <text:list text:style-name="a2114">
              <text:list-item>
                <text:p text:style-name="a2113" text:class-names="" text:cond-style-name=""><text:span text:style-name="a2112" text:class-names=""/></text:p>
              </text:list-item>
            </text:list>
            <text:list text:style-name="a2117">
              <text:list-item>
                <text:p text:style-name="a2116" text:class-names="" text:cond-style-name=""><text:span text:style-name="a2115" text:class-names="">Have fun, choose topics you enjoy</text:span></text:p>
              </text:list-item>
            </text:list>
            <text:list text:style-name="a2120">
              <text:list-item>
                <text:p text:style-name="a2119" text:class-names="" text:cond-style-name=""><text:span text:style-name="a2118" text:class-names=""/></text:p>
              </text:list-item>
            </text:list>
          </draw:text-box>
          <svg:title/>
          <svg:desc/>
        </draw:frame>
        <draw:frame draw:id="id329" presentation:style-name="a2125" draw:name="Text Placeholder 3" svg:x="0.50226in" svg:y="0.65402in" svg:width="6.21781in" svg:height="1.71295in" presentation:class="outline" presentation:placeholder="false">
          <draw:text-box>
            <text:list text:style-name="a2124">
              <text:list-item>
                <text:p text:style-name="a2123" text:class-names="" text:cond-style-name=""><text:span text:style-name="a2122" text:class-names="">Tips and advice</text:span></text:p>
              </text:list-item>
            </text:list>
          </draw:text-box>
          <svg:title/>
          <svg:desc/>
        </draw:frame>
        <presentation:notes draw:style-name="a2131">
          <draw:page-thumbnail draw:page-number="12" svg:x="0.75in" svg:y="1.25in" svg:width="6in" svg:height="3.375in" presentation:class="page" draw:id="id330" presentation:style-name="a2126" draw:name="Slide Image Placeholder 1">
            <svg:title/>
            <svg:desc/>
          </draw:page-thumbnail>
          <draw:frame draw:id="id331" presentation:style-name="a2127" draw:name="Notes Placeholder 2" svg:x="0.75in" svg:y="4.8125in" svg:width="6in" svg:height="3.9375in" presentation:class="notes" presentation:placeholder="true">
            <draw:text-box/>
            <svg:title/>
            <svg:desc/>
          </draw:frame>
          <draw:frame draw:id="id332" draw:style-name="a2130" draw:name="Slide Number Placeholder 3" svg:x="4.24826in" svg:y="9.49826in" svg:width="3.25in" svg:height="0.50174in">
            <draw:text-box>
              <text:p text:style-name="a2129" text:class-names="" text:cond-style-name=""><text:span text:style-name="a2128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145707016" draw:style-name="a2132" draw:master-page-name="Master1-Layout23-cust-End-Slide-ACCESSIBLE" presentation:presentation-page-layout-name="Master1-PPL23" draw:id="Slide-2145707271">
        <draw:frame draw:id="id333" presentation:style-name="a2135" draw:name="Title 1" svg:x="0.91667in" svg:y="-1.44965in" svg:width="11.5in" svg:height="1.44965in" presentation:class="title" presentation:placeholder="false">
          <draw:text-box>
            <text:p text:style-name="a2134" text:class-names="" text:cond-style-name=""><text:span text:style-name="a2133" text:class-names="">End slide</text:span></text:p>
          </draw:text-box>
          <svg:title/>
          <svg:desc/>
        </draw:frame>
        <draw:custom-shape svg:x="6.14365in" svg:y="3.88263in" svg:width="5.52486in" svg:height="2.62013in" draw:id="id334" draw:style-name="a2138" draw:name="Rectangle 2">
          <svg:title/>
          <svg:desc/>
          <text:p text:style-name="a2137" text:class-names="" text:cond-style-name=""><text:span text:style-name="a213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Heading, content, basic text one col">
      <presentation:placeholder presentation:object="title" svg:x="0.37994in" svg:y="3.46308in" svg:width="12.47173in" svg:height="0.94618in"/>
      <presentation:placeholder presentation:object="object" svg:x="0.45134in" svg:y="2.30315in" svg:width="8.34646in" svg:height="4.40337in"/>
    </style:presentation-page-layout>
    <style:presentation-page-layout style:name="Master1-PPL2" style:display-name="Front title slide">
      <presentation:placeholder presentation:object="title" svg:x="0.47244in" svg:y="1.09609in" svg:width="5.07858in" svg:height="2.74245in"/>
      <presentation:placeholder presentation:object="subtitle" svg:x="0.47244in" svg:y="3.93701in" svg:width="8.71943in" svg:height="1.12092in"/>
      <presentation:placeholder presentation:object="page-number" svg:x="9.41667in" svg:y="6.95139in" svg:width="3.28333in" svg:height="0.39931in"/>
      <presentation:placeholder presentation:object="outline" svg:x="0.47244in" svg:y="6.29921in" svg:width="6.84549in" svg:height="0.53472in"/>
    </style:presentation-page-layout>
    <style:presentation-page-layout style:name="Master1-PPL3" style:display-name="Sample Icons Layout">
      <presentation:placeholder presentation:object="title" svg:x="0.47244in" svg:y="0.47244in" svg:width="12.47173in" svg:height="0.94618in"/>
    </style:presentation-page-layout>
    <style:presentation-page-layout style:name="Master1-PPL4" style:display-name="1_Sample Icons Layout">
      <presentation:placeholder presentation:object="title" svg:x="0.47244in" svg:y="0.47244in" svg:width="12.47173in" svg:height="0.94618in"/>
    </style:presentation-page-layout>
    <style:presentation-page-layout style:name="Master1-PPL5" style:display-name="1_Title, subhead, two columns">
      <presentation:placeholder presentation:object="object" svg:x="0.47244in" svg:y="2.99212in" svg:width="12.12598in" svg:height="3.77953in"/>
      <presentation:placeholder presentation:object="outline" svg:x="0.47244in" svg:y="2.28346in" svg:width="12.08519in" svg:height="0.50527in"/>
      <presentation:placeholder presentation:object="title" svg:x="0.47244in" svg:y="0.47244in" svg:width="12.47173in" svg:height="0.94618in"/>
    </style:presentation-page-layout>
    <style:presentation-page-layout style:name="Master1-PPL6" style:display-name="2_Title, subhead, two columns">
      <presentation:placeholder presentation:object="object" svg:x="0.47244in" svg:y="2.99212in" svg:width="12.12598in" svg:height="3.77953in"/>
      <presentation:placeholder presentation:object="outline" svg:x="0.47244in" svg:y="2.28346in" svg:width="12.08519in" svg:height="0.50527in"/>
      <presentation:placeholder presentation:object="title" svg:x="0.47244in" svg:y="0.47244in" svg:width="12.47173in" svg:height="0.94618in"/>
    </style:presentation-page-layout>
    <style:presentation-page-layout style:name="Master1-PPL7" style:display-name="2_Title, subhead, Three columns">
      <presentation:placeholder presentation:object="object" svg:x="0.47244in" svg:y="2.99213in" svg:width="12.12598in" svg:height="3.77953in"/>
      <presentation:placeholder presentation:object="outline" svg:x="0.47244in" svg:y="2.28346in" svg:width="12.08519in" svg:height="0.50527in"/>
      <presentation:placeholder presentation:object="title" svg:x="0.47244in" svg:y="0.47244in" svg:width="12.47173in" svg:height="0.94618in"/>
    </style:presentation-page-layout>
    <style:presentation-page-layout style:name="Master1-PPL8" style:display-name="Heading, subhead, bullets one column">
      <presentation:placeholder presentation:object="object" svg:x="0.47244in" svg:y="3.03149in" svg:width="12.12598in" svg:height="3.77953in"/>
      <presentation:placeholder presentation:object="outline" svg:x="0.47244in" svg:y="2.28346in" svg:width="12.04357in" svg:height="0.63203in"/>
      <presentation:placeholder presentation:object="title" svg:x="0.47244in" svg:y="0.47244in" svg:width="12.47173in" svg:height="0.94618in"/>
    </style:presentation-page-layout>
    <style:presentation-page-layout style:name="Master1-PPL9" style:display-name="Headline slide with image A">
      <presentation:placeholder presentation:object="title" svg:x="0.38724in" svg:y="1.8018in" svg:width="5.36917in" svg:height="3.42309in"/>
      <presentation:placeholder presentation:object="graphic" svg:x="6.66667in" svg:y="0in" svg:width="6.66667in" svg:height="7.5in"/>
    </style:presentation-page-layout>
    <style:presentation-page-layout style:name="Master1-PPL10" style:display-name="ICON Grid Boxes 4UP Grey">
      <presentation:placeholder presentation:object="outline" svg:x="2.49095in" svg:y="2.28346in" svg:width="3.89764in" svg:height="1.65354in"/>
      <presentation:placeholder presentation:object="outline" svg:x="6.81527in" svg:y="2.2846in" svg:width="3.89764in" svg:height="1.65354in"/>
      <presentation:placeholder presentation:object="outline" svg:x="2.49095in" svg:y="5.0845in" svg:width="3.89764in" svg:height="1.65354in"/>
      <presentation:placeholder presentation:object="outline" svg:x="6.81527in" svg:y="5.08577in" svg:width="3.89764in" svg:height="1.65354in"/>
      <presentation:placeholder presentation:object="title" svg:x="0.47244in" svg:y="0.47244in" svg:width="12.47173in" svg:height="0.76086in"/>
    </style:presentation-page-layout>
    <style:presentation-page-layout style:name="Master1-PPL11" style:display-name="ICON Grid Boxes 2UP Grey">
      <presentation:placeholder presentation:object="outline" svg:x="0.47244in" svg:y="2.95175in" svg:width="3.89764in" svg:height="3.62205in"/>
      <presentation:placeholder presentation:object="outline" svg:x="4.7292in" svg:y="2.95175in" svg:width="3.89764in" svg:height="3.62205in"/>
      <presentation:placeholder presentation:object="title" svg:x="0.47244in" svg:y="0.47244in" svg:width="12.47173in" svg:height="0.76086in"/>
    </style:presentation-page-layout>
    <style:presentation-page-layout style:name="Master1-PPL12" style:display-name="TEXT Grid, Titles 4UP Grey">
      <presentation:placeholder presentation:object="outline" svg:x="0.47244in" svg:y="2.28346in" svg:width="3.89764in" svg:height="1.65354in"/>
      <presentation:placeholder presentation:object="outline" svg:x="4.80315in" svg:y="2.2846in" svg:width="3.89764in" svg:height="1.65354in"/>
      <presentation:placeholder presentation:object="outline" svg:x="0.47244in" svg:y="5.07874in" svg:width="3.89764in" svg:height="1.65354in"/>
      <presentation:placeholder presentation:object="outline" svg:x="4.80315in" svg:y="5.07874in" svg:width="3.89764in" svg:height="1.65354in"/>
      <presentation:placeholder presentation:object="title" svg:x="0.47244in" svg:y="0.47244in" svg:width="12.47173in" svg:height="0.76086in"/>
      <presentation:placeholder presentation:object="outline" svg:x="0.59055in" svg:y="1.41732in" svg:width="3.66142in" svg:height="0.74803in"/>
      <presentation:placeholder presentation:object="outline" svg:x="4.92126in" svg:y="1.42439in" svg:width="3.66142in" svg:height="0.74803in"/>
      <presentation:placeholder presentation:object="outline" svg:x="0.59055in" svg:y="4.2126in" svg:width="3.66142in" svg:height="0.74803in"/>
      <presentation:placeholder presentation:object="outline" svg:x="4.92126in" svg:y="4.2126in" svg:width="3.66142in" svg:height="0.74803in"/>
    </style:presentation-page-layout>
    <style:presentation-page-layout style:name="Master1-PPL13" style:display-name="Quote blue">
      <presentation:placeholder presentation:object="outline" svg:x="0.58752in" svg:y="1.43718in" svg:width="8.20631in" svg:height="3.79126in"/>
      <presentation:placeholder presentation:object="outline" svg:x="0.90551in" svg:y="5.22844in" svg:width="8.20631in" svg:height="0.9809in"/>
    </style:presentation-page-layout>
    <style:presentation-page-layout style:name="Master1-PPL14" style:display-name="2_Quote and image 2">
      <presentation:placeholder presentation:object="graphic" svg:x="6.66667in" svg:y="0in" svg:width="6.66667in" svg:height="7.5in"/>
      <presentation:placeholder presentation:object="outline" svg:x="1.46222in" svg:y="1.82997in" svg:width="3.78531in" svg:height="0.72in"/>
    </style:presentation-page-layout>
    <style:presentation-page-layout style:name="Master1-PPL15" style:display-name="3_Quote and image 2">
      <presentation:placeholder presentation:object="graphic" svg:x="6.66667in" svg:y="0in" svg:width="6.66667in" svg:height="7.5in"/>
      <presentation:placeholder presentation:object="outline" svg:x="1.46222in" svg:y="1.82997in" svg:width="3.78531in" svg:height="0.72in"/>
    </style:presentation-page-layout>
    <style:presentation-page-layout style:name="Master1-PPL16" style:display-name="1_Quote and image 4">
      <presentation:placeholder presentation:object="graphic" svg:x="6.66667in" svg:y="0in" svg:width="6.66667in" svg:height="7.5in"/>
    </style:presentation-page-layout>
    <style:presentation-page-layout style:name="Master1-PPL17" style:display-name="Quote and image 4">
      <presentation:placeholder presentation:object="graphic" svg:x="6.66667in" svg:y="0in" svg:width="6.66667in" svg:height="7.5in"/>
    </style:presentation-page-layout>
    <style:presentation-page-layout style:name="Master1-PPL18" style:display-name="5_Breaker Heading1 Blue DarkBlueA">
      <presentation:placeholder presentation:object="outline" svg:x="0.96559in" svg:y="3.89764in" svg:width="4.25432in" svg:height="0.9809in"/>
      <presentation:placeholder presentation:object="outline" svg:x="0.96559in" svg:y="2.75591in" svg:width="7.59896in" svg:height="1.05382in"/>
    </style:presentation-page-layout>
    <style:presentation-page-layout style:name="Master1-PPL19" style:display-name="6_Breaker Heading1 Blue DarkBlueA">
      <presentation:placeholder presentation:object="outline" svg:x="0.66929in" svg:y="4.26861in" svg:width="4.25432in" svg:height="0.9809in"/>
      <presentation:placeholder presentation:object="outline" svg:x="0.66929in" svg:y="2.09677in" svg:width="6.21781in" svg:height="1.71295in"/>
    </style:presentation-page-layout>
    <style:presentation-page-layout style:name="Master1-PPL20" style:display-name="8_Breaker Heading1 Blue DarkBlueA">
      <presentation:placeholder presentation:object="outline" svg:x="0.97541in" svg:y="4.26861in" svg:width="4.25432in" svg:height="0.9809in"/>
      <presentation:placeholder presentation:object="outline" svg:x="0.97541in" svg:y="2.09677in" svg:width="6.21781in" svg:height="1.71295in"/>
    </style:presentation-page-layout>
    <style:presentation-page-layout style:name="Master1-PPL21" style:display-name="7_Breaker Heading1 Blue DarkBlueA">
      <presentation:placeholder presentation:object="outline" svg:x="0.9346in" svg:y="4.26861in" svg:width="4.25432in" svg:height="0.9809in"/>
      <presentation:placeholder presentation:object="outline" svg:x="0.9346in" svg:y="2.09677in" svg:width="6.21781in" svg:height="1.71295in"/>
    </style:presentation-page-layout>
    <style:presentation-page-layout style:name="Master1-PPL22" style:display-name="1_Headline slide with image A">
      <presentation:placeholder presentation:object="graphic" svg:x="6.66667in" svg:y="0in" svg:width="6.66667in" svg:height="7.5in"/>
      <presentation:placeholder presentation:object="outline" svg:x="0.97541in" svg:y="4.26861in" svg:width="4.25432in" svg:height="0.9809in"/>
      <presentation:placeholder presentation:object="outline" svg:x="0.97541in" svg:y="2.09677in" svg:width="6.21781in" svg:height="1.71295in"/>
    </style:presentation-page-layout>
    <style:presentation-page-layout style:name="Master1-PPL23" style:display-name="End Slide ACCESSIBLE"/>
    <style:presentation-page-layout style:name="Master1-PPL24" style:display-name="1_Data 1">
      <presentation:placeholder presentation:object="title" svg:x="0.47244in" svg:y="0.3391in" svg:width="12.47173in" svg:height="0.46667in"/>
      <presentation:placeholder presentation:object="outline" svg:x="0.47244in" svg:y="0.83902in" svg:width="12.04357in" svg:height="0.63203in"/>
    </style:presentation-page-layout>
    <style:presentation-page-layout style:name="Master1-PPL25" style:display-name="1_Headline and image with header 1"/>
    <style:presentation-page-layout style:name="Master1-PPL26" style:display-name="2_Headline and image with header 1"/>
    <style:presentation-page-layout style:name="Master1-PPL27" style:display-name="2_Headline and image with header 4"/>
    <style:presentation-page-layout style:name="Master1-PPL28" style:display-name="Headline and image with header 4"/>
    <style:presentation-page-layout style:name="Master1-PPL29" style:display-name="1_Headline and image with header 4"/>
    <style:style style:family="table-cell" style:name="a1660">
      <style:table-cell-properties fo:background-color="#5b9bd5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61">
      <style:table-cell-properties fo:background-color="#5b9bd5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62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63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graphic" style:name="Graphics"/>
    <style:style style:family="table-cell" style:name="a1632">
      <style:table-cell-properties fo:background-color="#e9ebf5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1633">
      <style:table-cell-properties/>
    </style:style>
    <style:style style:family="table-cell" style:name="a1634">
      <style:table-cell-properties fo:background-color="#cfd5ea"/>
    </style:style>
    <style:style style:family="table-cell" style:name="a1635">
      <style:table-cell-properties/>
    </style:style>
    <style:style style:family="table-cell" style:name="a1636">
      <style:table-cell-properties fo:background-color="#cfd5ea"/>
    </style:style>
    <style:style style:family="table-cell" style:name="a1637">
      <style:table-cell-properties fo:background-color="#4472c4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38">
      <style:table-cell-properties fo:background-color="#4472c4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39">
      <style:table-cell-properties fo:background-color="#4472c4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50">
      <style:table-cell-properties fo:background-color="#eaeff7"/>
    </style:style>
    <style:style style:family="table-cell" style:name="a1651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52">
      <style:table-cell-properties fo:background-color="#ffffff" fo:border-top="0.05556in double #5b9bd5"/>
      <style:text-properties fo:font-family="" style:font-family-asian="" style:font-family-complex="" fo:font-weight="bold" style:font-weight-asian="bold" style:font-weight-complex="bold"/>
    </style:style>
    <style:style style:family="table-cell" style:name="a1653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1654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1655">
      <style:table-cell-properties fo:background-color="#eaeff7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1656">
      <style:table-cell-properties/>
    </style:style>
    <style:style style:family="table-cell" style:name="a1657">
      <style:table-cell-properties fo:background-color="#d2deef"/>
    </style:style>
    <style:style style:family="table-cell" style:name="a1658">
      <style:table-cell-properties/>
    </style:style>
    <style:style style:family="table-cell" style:name="a1659">
      <style:table-cell-properties fo:background-color="#d2deef"/>
    </style:style>
    <style:style style:family="table-cell" style:name="a1640">
      <style:table-cell-properties fo:background-color="#4472c4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41">
      <style:table-cell-properties fo:background-color="#ffffff" fo:border-top="0.02778in solid #000000" fo:border-bottom="0.02778in solid #000000"/>
      <style:text-properties fo:color="#000000" fo:font-family="+mn-lt" style:font-family-asian="+mn-ea" style:font-family-complex="+mn-cs"/>
    </style:style>
    <style:style style:family="table-cell" style:name="a1642">
      <style:table-cell-properties fo:background-color="#e7e7e7"/>
    </style:style>
    <style:style style:family="table-cell" style:name="a1643">
      <style:table-cell-properties fo:background-color="#e7e7e7"/>
    </style:style>
    <style:style style:family="table-cell" style:name="a1644">
      <style:table-cell-properties fo:background-color="#5b9bd5" fo:border-bottom="0.02778in solid #000000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45">
      <style:table-cell-properties fo:background-color="#ffffff" fo:border-top="0.05556in double #000000"/>
      <style:text-properties fo:font-family="" style:font-family-asian="" style:font-family-complex="" fo:font-weight="bold" style:font-weight-asian="bold" style:font-weight-complex="bold"/>
    </style:style>
    <style:style style:family="table-cell" style:name="a1646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47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48">
      <style:table-cell-properties fo:background-color="#ffffff" fo:border-top="0.01389in solid #5b9bd5" fo:border-bottom="0.01389in solid #5b9bd5" fo:border-left="0.01389in solid #5b9bd5" fo:border-right="0.01389in solid #5b9bd5"/>
      <style:text-properties fo:color="#000000" fo:font-family="+mn-lt" style:font-family-asian="+mn-ea" style:font-family-complex="+mn-cs"/>
    </style:style>
    <style:style style:family="table-cell" style:name="a1649">
      <style:table-cell-properties fo:background-color="#eaeff7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table:table-template table:name="{5C22544A-7EE6-4342-B048-85BDC9FD1C3A}">
      <table:first-row table:style-name="a1637" table:paragraph-style-name=""/>
      <table:last-row table:style-name="a1638" table:paragraph-style-name=""/>
      <table:first-column table:style-name="a1639" table:paragraph-style-name=""/>
      <table:last-column table:style-name="a1640" table:paragraph-style-name=""/>
      <table:body table:style-name="a1632" table:paragraph-style-name=""/>
      <table:even-rows table:style-name="a1635" table:paragraph-style-name=""/>
      <table:odd-rows table:style-name="a1636" table:paragraph-style-name=""/>
      <table:even-columns table:style-name="a1633" table:paragraph-style-name=""/>
      <table:odd-columns table:style-name="a1634" table:paragraph-style-name=""/>
    </table:table-template>
    <table:table-template table:name="{74C1A8A3-306A-4EB7-A6B1-4F7E0EB9C5D6}">
      <table:first-row table:style-name="a1644" table:paragraph-style-name=""/>
      <table:last-row table:style-name="a1645" table:paragraph-style-name=""/>
      <table:first-column table:style-name="a1646" table:paragraph-style-name=""/>
      <table:last-column table:style-name="a1647" table:paragraph-style-name=""/>
      <table:body table:style-name="a1641" table:paragraph-style-name=""/>
      <table:odd-rows table:style-name="a1643" table:paragraph-style-name=""/>
      <table:odd-columns table:style-name="a1642" table:paragraph-style-name=""/>
    </table:table-template>
    <table:table-template table:name="{FABFCF23-3B69-468F-B69F-88F6DE6A72F2}">
      <table:first-row table:style-name="a1651" table:paragraph-style-name=""/>
      <table:last-row table:style-name="a1652" table:paragraph-style-name=""/>
      <table:first-column table:style-name="a1653" table:paragraph-style-name=""/>
      <table:last-column table:style-name="a1654" table:paragraph-style-name=""/>
      <table:body table:style-name="a1648" table:paragraph-style-name=""/>
      <table:odd-rows table:style-name="a1650" table:paragraph-style-name=""/>
      <table:odd-columns table:style-name="a1649" table:paragraph-style-name=""/>
    </table:table-template>
    <table:table-template table:name="{7DF18680-E054-41AD-8BC1-D1AEF772440D}">
      <table:first-row table:style-name="a1660" table:paragraph-style-name=""/>
      <table:last-row table:style-name="a1661" table:paragraph-style-name=""/>
      <table:first-column table:style-name="a1662" table:paragraph-style-name=""/>
      <table:last-column table:style-name="a1663" table:paragraph-style-name=""/>
      <table:body table:style-name="a1655" table:paragraph-style-name=""/>
      <table:even-rows table:style-name="a1658" table:paragraph-style-name=""/>
      <table:odd-rows table:style-name="a1659" table:paragraph-style-name=""/>
      <table:even-columns table:style-name="a1656" table:paragraph-style-name=""/>
      <table:odd-columns table:style-name="a1657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resentation" style:name="a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8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9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2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8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84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5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2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5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87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2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5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5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8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239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41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595">
      <style:graphic-properties draw:fill="none" draw:stroke="solid" svg:stroke-width="0.01389in" svg:stroke-color="#000000" svg:stroke-opacity="100%"/>
    </style:style>
    <style:style style:family="text" style:name="a9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4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1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5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7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24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50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0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0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1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5">
      <style:graphic-properties draw:fill="none" draw:stroke="solid" svg:stroke-width="0.00694in" svg:stroke-color="#768692" svg:stroke-opacity="100%" draw:stroke-linejoin="miter" svg:stroke-linecap="butt"/>
    </style:style>
    <style:style style:family="graphic" style:name="a110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506" style:parent-style-name="Graphics">
      <style:graphic-properties draw:fill="none" draw:stroke="none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0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3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254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6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257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9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10">
      <style:graphic-properties draw:fill="none" draw:stroke="solid" svg:stroke-width="0.01389in" svg:stroke-color="#000000" svg:stroke-opacity="100%"/>
    </style:style>
    <style:style style:family="presentation" style:name="a514">
      <style:graphic-properties draw:fill="none" draw:stroke="solid" svg:stroke-width="0.01389in" svg:stroke-color="#000000" svg:stroke-opacity="100%"/>
    </style:style>
    <style:style style:family="text" style:name="a1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0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2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263" style:parent-style-name="Graphics">
      <style:graphic-properties draw:fill="none" draw:stroke="non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1">
      <style:graphic-properties draw:fill="none" draw:stroke="solid" svg:stroke-width="0.01389in" svg:stroke-color="#000000" svg:stroke-opacity="100%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3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3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3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53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34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6">
      <style:graphic-properties fo:wrap-option="wrap" fo:padding-top="0.05in" fo:padding-bottom="0.05in" fo:padding-left="0.1in" fo:padding-right="0.1in" draw:textarea-vertical-align="middle" draw:textarea-horizontal-align="center" draw:fill="solid" draw:fill-color="#f6f8f8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137" style:parent-style-name="Graphics">
      <style:graphic-properties draw:fill="none" draw:stroke="none"/>
    </style:style>
    <style:style style:family="text" style:name="a113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9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40">
      <style:graphic-properties fo:wrap-option="wrap" fo:padding-top="0.05in" fo:padding-bottom="0.05in" fo:padding-left="0.1in" fo:padding-right="0.1in" draw:textarea-vertical-align="middle" draw:textarea-horizontal-align="center" draw:fill="solid" draw:fill-color="#f6f8f8" draw:opacity="100%" draw:stroke="none" draw:auto-grow-width="false" draw:auto-grow-height="false"/>
      <style:paragraph-properties style:font-independent-line-spacing="true" style:writing-mode="lr-tb"/>
    </style:style>
    <style:style style:family="text" style:name="a541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2">
      <style:paragraph-properties fo:line-height="100%" fo:text-align="left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3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4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83333in" style:font-size-asian="0.83333in" style:font-size-complex="0.8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5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143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7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48">
      <style:paragraph-properties fo:line-height="0.30556in" fo:text-align="left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46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0">
      <style:graphic-properties fo:wrap-option="wrap" fo:padding-top="0.23622in" fo:padding-bottom="0.23622in" fo:padding-left="0.23622in" fo:padding-right="0.23622in" draw:textarea-vertical-align="top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2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1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29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8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94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14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3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5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4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0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7">
      <style:graphic-properties fo:wrap-option="wrap" fo:padding-top="0.05in" fo:padding-bottom="0.05in" fo:padding-left="0.1in" fo:padding-right="0.1in" draw:textarea-vertical-align="middle" draw:textarea-horizontal-align="center" draw:fill="solid" draw:fill-color="#f6f8f8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806">
      <style:graphic-properties fo:wrap-option="wrap" fo:padding-top="0.05in" fo:padding-bottom="0.05in" fo:padding-left="0.1in" fo:padding-right="0.1in" draw:textarea-vertical-align="middle" draw:textarea-horizontal-align="center" draw:fill="solid" draw:fill-color="#e4ebee" draw:opacity="100%" draw:stroke="none" draw:auto-grow-width="false" draw:auto-grow-height="false"/>
      <style:paragraph-properties style:font-independent-line-spacing="true" style:writing-mode="lr-tb"/>
    </style:style>
    <style:style style:family="text" style:name="a298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7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0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8">
      <style:paragraph-properties fo:line-height="0.30556in" fo:text-align="left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1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3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4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56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557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5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156">
      <style:graphic-properties draw:fill="none" draw:stroke="solid" svg:stroke-width="0.01389in" svg:stroke-color="#000000" svg:stroke-opacity="100%"/>
    </style:style>
    <style:style style:family="text" style:name="a1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10">
      <style:graphic-properties fo:wrap-option="wrap" fo:padding-top="0.23622in" fo:padding-bottom="0.23622in" fo:padding-left="0.23622in" fo:padding-right="0.23622in" draw:textarea-vertical-align="top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811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3">
      <style:graphic-properties fo:wrap-option="wrap" fo:padding-top="0.05in" fo:padding-bottom="0.05in" fo:padding-left="0.1in" fo:padding-right="0.1in" draw:textarea-vertical-align="middle" draw:textarea-horizontal-align="center" draw:fill="solid" draw:fill-color="#e4ebee" draw:opacity="100%" draw:stroke="none" draw:auto-grow-width="false" draw:auto-grow-height="false"/>
      <style:paragraph-properties style:font-independent-line-spacing="true" style:writing-mode="lr-tb"/>
    </style:style>
    <style:style style:family="text" style:name="a1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4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1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4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7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8">
      <style:paragraph-properties fo:line-height="90%" fo:text-align="center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60">
      <style:graphic-properties draw:fill="none" draw:stroke="solid" svg:stroke-width="0.00694in" svg:stroke-color="#768692" svg:stroke-opacity="100%" draw:stroke-linejoin="miter" svg:stroke-linecap="butt"/>
    </style:style>
    <style:style style:family="graphic" style:name="a561" style:parent-style-name="Graphics">
      <style:graphic-properties draw:fill="none" draw:stroke="non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9">
      <style:graphic-properties draw:fill="none" draw:stroke="solid" svg:stroke-width="0.01389in" svg:stroke-color="#000000" svg:stroke-opacity="100%"/>
    </style:style>
    <style:style style:family="paragraph" style:name="a116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21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22">
      <style:paragraph-properties fo:line-height="90%" fo:text-align="center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42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82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421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25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2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6">
      <style:paragraph-properties fo:line-height="90%" fo:text-align="center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24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resentation" style:name="a82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25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2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27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7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79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30">
      <style:paragraph-properties fo:line-height="90%" fo:text-align="center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833">
      <style:graphic-properties draw:fill="none" draw:stroke="solid" svg:stroke-width="0.00694in" svg:stroke-color="#768692" svg:stroke-opacity="100%" draw:stroke-linejoin="miter" svg:stroke-linecap="butt"/>
    </style:style>
    <style:style style:family="presentation" style:name="a14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34" style:parent-style-name="Graphics">
      <style:graphic-properties draw:fill="none" draw:stroke="none"/>
    </style:style>
    <style:style style:family="text" style:name="a1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35">
      <style:graphic-properties draw:fill="none" draw:stroke="solid" svg:stroke-width="0.01389in" svg:stroke-color="#000000" svg:stroke-opacity="100%"/>
    </style:style>
    <style:style style:family="text" style:name="a1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0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8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82">
      <style:graphic-properties fo:wrap-option="wrap" fo:padding-top="0.05in" fo:padding-bottom="0.05in" fo:padding-left="0.1in" fo:padding-right="0.1in" draw:textarea-vertical-align="middle" draw:textarea-horizontal-align="center" draw:fill="solid" draw:fill-color="#f6f8f8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5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3" style:parent-style-name="Graphics">
      <style:graphic-properties draw:fill="none" draw:stroke="none"/>
    </style:style>
    <style:style style:family="presentation" style:name="a5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4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5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8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8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83333in" style:font-size-asian="0.83333in" style:font-size-complex="0.8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89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42">
      <style:graphic-properties draw:fill="none" draw:stroke="solid" svg:stroke-width="0.01389in" svg:stroke-color="#000000" svg:stroke-opacity="100%"/>
    </style:style>
    <style:style style:family="text" style:name="a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9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92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93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95">
      <style:graphic-properties fo:wrap-option="wrap" fo:padding-top="0.05in" fo:padding-bottom="0.05in" fo:padding-left="0.1in" fo:padding-right="0.1in" draw:textarea-vertical-align="middle" draw:textarea-horizontal-align="center" draw:fill="solid" draw:fill-color="#f6f8f8" draw:opacity="100%" draw:stroke="none" draw:auto-grow-width="false" draw:auto-grow-height="false"/>
      <style:paragraph-properties style:font-independent-line-spacing="true" style:writing-mode="lr-tb"/>
    </style:style>
    <style:style style:family="text" style:name="a119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6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7">
      <style:paragraph-properties fo:line-height="0.58333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4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resentation" style:name="a5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9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5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458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0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6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46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drawing-page" style:name="a86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62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66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4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0">
      <style:graphic-properties fo:wrap-option="wrap" fo:padding-top="0.05in" fo:padding-bottom="0.05in" fo:padding-left="0.1in" fo:padding-right="0.1in" draw:textarea-vertical-align="middle" draw:textarea-horizontal-align="center" draw:fill="solid" draw:fill-color="#f6f8f8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868">
      <style:graphic-properties fo:wrap-option="wrap" fo:padding-top="0.05in" fo:padding-bottom="0.05in" fo:padding-left="0.1in" fo:padding-right="0.1in" draw:textarea-vertical-align="middle" draw:textarea-horizontal-align="center" draw:fill="solid" draw:fill-color="#f6f8f8" draw:opacity="100%" draw:stroke="none" draw:auto-grow-width="false" draw:auto-grow-height="false"/>
      <style:paragraph-properties style:font-independent-line-spacing="true" style:writing-mode="lr-tb"/>
    </style:style>
    <style:style style:family="text" style:name="a1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1" style:parent-style-name="Graphics">
      <style:graphic-properties draw:fill="none" draw:stroke="none"/>
    </style:style>
    <style:style style:family="text" style:name="a869">
      <style:text-properties fo:font-variant="normal" fo:text-transform="none" fo:color="#768692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75in" style:font-size-asian="0.75in" style:font-size-complex="0.75in" fo:letter-spacing="-0.00417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8">
      <style:text-properties fo:font-variant="normal" fo:text-transform="none" fo:color="#8c8c8c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7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87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8333in" style:font-size-asian="0.58333in" style:font-size-complex="0.58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73">
      <style:paragraph-properties fo:line-height="90%" fo:text-align="left" style:tab-stop-distance="1in" fo:margin-left="0.31496in" fo:margin-right="0in" fo:text-indent="-0.31496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72">
      <style:graphic-properties draw:fill="none" draw:stroke="solid" svg:stroke-width="0.01389in" svg:stroke-color="#000000" svg:stroke-opacity="100%"/>
    </style:style>
    <style:style style:family="text" style:name="a876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7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7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0">
      <style:graphic-properties draw:fill="none" draw:stroke="solid" svg:stroke-width="0.00694in" svg:stroke-color="#768692" svg:stroke-opacity="100%" draw:stroke-linejoin="miter" svg:stroke-linecap="butt"/>
    </style:style>
    <style:style style:family="graphic" style:name="a881" style:parent-style-name="Graphics">
      <style:graphic-properties draw:fill="none" draw:stroke="none"/>
    </style:style>
    <style:style style:family="text" style:name="a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0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resentation" style:name="a8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8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" style:parent-style-name="Graphics">
      <style:graphic-properties draw:fill="none" draw:stroke="none"/>
    </style:style>
    <style:style style:family="presentation" style:name="a889">
      <style:graphic-properties draw:fill="none" draw:stroke="solid" svg:stroke-width="0.01389in" svg:stroke-color="#000000" svg:stroke-opacity="100%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9">
      <style:graphic-properties draw:fill="none" draw:stroke="solid" svg:stroke-width="0.01389in" svg:stroke-color="#000000" svg:stroke-opacity="100%"/>
    </style:style>
    <style:style style:family="text" style:name="a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9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9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6">
      <style:text-properties fo:font-variant="normal" fo:text-transform="none" fo:color="#768692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9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9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0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4">
      <style:graphic-properties draw:fill="none" draw:stroke="solid" svg:stroke-width="0.01389in" svg:stroke-color="#000000" svg:stroke-opacity="100%"/>
    </style:style>
    <style:style style:family="drawing-page" style:name="a100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02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3" style:parent-style-name="Graphics">
      <style:graphic-properties draw:fill="none" fo:clip="rect(0in, 0in, 0in, 0in)" draw:stroke="none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4">
      <style:text-properties fo:font-variant="normal" fo:text-transform="none" fo:color="#768692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6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007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9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0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3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4">
      <style:paragraph-properties fo:line-height="90%" fo:text-align="center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5">
      <style:graphic-properties fo:wrap-option="wrap" fo:padding-top="2.55906in" fo:padding-bottom="0.05in" fo:padding-left="0.1in" fo:padding-right="0.1in" draw:textarea-vertical-align="top" draw:textarea-horizontal-align="center" draw:fill="solid" draw:fill-color="#f4f6f8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62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63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6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8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023">
      <style:graphic-properties draw:fill="none" draw:stroke="solid" svg:stroke-width="0.01389in" svg:stroke-color="#000000" svg:stroke-opacity="100%"/>
    </style:style>
    <style:style style:family="drawing-page" style:name="a42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0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172">
      <style:graphic-properties draw:fill="none" draw:stroke="solid" svg:stroke-width="0.00694in" svg:stroke-color="#768692" svg:stroke-opacity="100%" draw:stroke-linejoin="miter" svg:stroke-linecap="butt"/>
    </style:style>
    <style:style style:family="text" style:name="a173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5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176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8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30">
      <style:graphic-properties fo:wrap-option="wrap" fo:padding-top="0.05in" fo:padding-bottom="0.05in" fo:padding-left="0.1in" fo:padding-right="0.1in" draw:textarea-vertical-align="middle" draw:textarea-horizontal-align="center" draw:fill="solid" draw:fill-color="#f6f8f8" draw:opacity="100%" draw:stroke="none" draw:auto-grow-width="false" draw:auto-grow-height="false"/>
      <style:paragraph-properties style:font-independent-line-spacing="true" style:writing-mode="lr-tb"/>
    </style:style>
    <style:style style:family="text" style:name="a431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2">
      <style:paragraph-properties fo:line-height="100%" fo:text-align="left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3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7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1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18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4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185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7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18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1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3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4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46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10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7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0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44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04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47">
      <style:text-properties fo:font-variant="normal" fo:text-transform="none" fo:color="#768692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9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190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3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194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9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6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1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9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9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1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0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0">
      <style:graphic-properties draw:fill="none" draw:stroke="solid" svg:stroke-width="0.00694in" svg:stroke-color="#768692" svg:stroke-opacity="100%" draw:stroke-linejoin="miter" svg:stroke-linecap="butt"/>
    </style:style>
    <style:style style:family="graphic" style:name="a451" style:parent-style-name="Graphics">
      <style:graphic-properties draw:fill="none" draw:stroke="none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0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4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52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3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5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resentation" style:name="a459">
      <style:graphic-properties draw:fill="none" draw:stroke="solid" svg:stroke-width="0.01389in" svg:stroke-color="#000000" svg:stroke-opacity="100%"/>
    </style:style>
    <style:style style:family="text" style:name="a1056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7">
      <style:paragraph-properties fo:line-height="90%" fo:text-align="center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8">
      <style:graphic-properties fo:wrap-option="wrap" fo:padding-top="2.55906in" fo:padding-bottom="0.05in" fo:padding-left="0.1in" fo:padding-right="0.1in" draw:textarea-vertical-align="top" draw:textarea-horizontal-align="center" draw:fill="solid" draw:fill-color="#f4f6f8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059" style:parent-style-name="Graphics">
      <style:graphic-properties draw:fill="none" fo:clip="rect(0in, 0in, 0in, 0in)" draw:stroke="none"/>
    </style:style>
    <style:style style:family="drawing-page" style:name="a71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11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4">
      <style:graphic-properties fo:wrap-option="wrap" fo:padding-top="0.05in" fo:padding-bottom="0.05in" fo:padding-left="0.1in" fo:padding-right="0.1in" draw:textarea-vertical-align="middle" draw:textarea-horizontal-align="center" draw:fill="solid" draw:fill-color="#f6f8f8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3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5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7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8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1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319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6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67">
      <style:graphic-properties draw:fill="none" draw:stroke="solid" svg:stroke-width="0.01389in" svg:stroke-color="#000000" svg:stroke-opacity="100%"/>
    </style:style>
    <style:style style:family="text" style:name="a10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0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721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0.30556in" fo:text-align="left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20">
      <style:graphic-properties draw:fill="none" draw:stroke="solid" svg:stroke-width="0.04167in" svg:stroke-color="#231f20" svg:stroke-opacity="100%" draw:stroke-linejoin="miter" svg:stroke-linecap="butt"/>
    </style:style>
    <style:style style:family="presentation" style:name="a724">
      <style:graphic-properties fo:wrap-option="wrap" fo:padding-top="0.23622in" fo:padding-bottom="0.23622in" fo:padding-left="0.23622in" fo:padding-right="0.23622in" draw:textarea-vertical-align="top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1321">
      <style:text-properties fo:font-variant="normal" fo:text-transform="none" fo:color="#768692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5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23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727">
      <style:graphic-properties fo:wrap-option="wrap" fo:padding-top="0.05in" fo:padding-bottom="0.05in" fo:padding-left="0.1in" fo:padding-right="0.1in" draw:textarea-vertical-align="middle" draw:textarea-horizontal-align="center" draw:fill="solid" draw:fill-color="#e4ebee" draw:opacity="100%" draw:stroke="none" draw:auto-grow-width="false" draw:auto-grow-height="false"/>
      <style:paragraph-properties style:font-independent-line-spacing="true" style:writing-mode="lr-tb"/>
    </style:style>
    <style:style style:family="text" style:name="a1324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.00278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28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5">
      <style:paragraph-properties fo:line-height="100%" fo:text-align="left" style:tab-stop-distance="1in" fo:margin-left="0in" fo:margin-right="0in" fo:text-indent="0in" fo:margin-top="0in" fo:margin-bottom="0.33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9">
      <style:paragraph-properties fo:line-height="0.30556in" fo:text-align="left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6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.00278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27">
      <style:paragraph-properties fo:line-height="100%" fo:text-align="left" style:tab-stop-distance="1in" fo:margin-left="0in" fo:margin-right="0in" fo:text-indent="0in" fo:margin-top="0in" fo:margin-bottom="0.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.00278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29">
      <style:paragraph-properties fo:line-height="100%" fo:text-align="left" style:tab-stop-distance="1in" fo:margin-left="0in" fo:margin-right="0in" fo:text-indent="0in" fo:margin-top="0in" fo:margin-bottom="0.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7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7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1">
      <style:graphic-properties fo:wrap-option="wrap" fo:padding-top="0.23622in" fo:padding-bottom="0.23622in" fo:padding-left="0.23622in" fo:padding-right="0.23622in" draw:textarea-vertical-align="top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73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0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.00278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734">
      <style:graphic-properties fo:wrap-option="wrap" fo:padding-top="0.05in" fo:padding-bottom="0.05in" fo:padding-left="0.1in" fo:padding-right="0.1in" draw:textarea-vertical-align="middle" draw:textarea-horizontal-align="center" draw:fill="solid" draw:fill-color="#e4ebee" draw:opacity="100%" draw:stroke="none" draw:auto-grow-width="false" draw:auto-grow-height="false"/>
      <style:paragraph-properties style:font-independent-line-spacing="true" style:writing-mode="lr-tb"/>
    </style:style>
    <style:style style:family="text" style:name="a1331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35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32">
      <style:paragraph-properties fo:line-height="100%" fo:text-align="left" style:tab-stop-distance="1in" fo:margin-left="0in" fo:margin-right="0in" fo:text-indent="0in" fo:margin-top="0in" fo:margin-bottom="0.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37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34" style:parent-style-name="Graphics">
      <style:graphic-properties draw:fill="none" fo:clip="rect(0in, 0in, 0in, 0in)" draw:stroke="none"/>
    </style:style>
    <style:style style:family="text" style:name="a73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335" style:parent-style-name="Graphics">
      <style:graphic-properties draw:fill="none" fo:clip="rect(0in, 0in, 0in, 0in)" draw:stroke="none"/>
    </style:style>
    <style:style style:family="paragraph" style:name="a73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36" style:parent-style-name="Graphics">
      <style:graphic-properties draw:fill="none" fo:clip="rect(0in, 0in, 0in, 0in)" draw:stroke="none"/>
    </style:style>
    <style:style style:family="graphic" style:name="a1337" style:parent-style-name="Graphics">
      <style:graphic-properties draw:fill="none" draw:stroke="none"/>
    </style:style>
    <style:style style:family="graphic" style:name="a1338" style:parent-style-name="Graphics">
      <style:graphic-properties draw:fill="none" draw:stroke="none"/>
    </style:style>
    <style:style style:family="text" style:name="a1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82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483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5">
      <style:graphic-properties fo:wrap-option="wrap" fo:padding-top="0.05in" fo:padding-bottom="0.05in" fo:padding-left="0.1in" fo:padding-right="0.1in" draw:textarea-vertical-align="middle" draw:textarea-horizontal-align="center" draw:fill="solid" draw:fill-color="#f6f8f8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0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6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7">
      <style:paragraph-properties fo:line-height="100%" fo:text-align="left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8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8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8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8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4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741" style:parent-style-name="Graphics">
      <style:graphic-properties draw:fill="none" draw:stroke="none"/>
    </style:style>
    <style:style style:family="graphic" style:name="a742">
      <style:graphic-properties draw:fill="none" draw:stroke="solid" svg:stroke-width="0.00694in" svg:stroke-color="#768692" svg:stroke-opacity="100%" draw:stroke-linejoin="miter" svg:stroke-linecap="butt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46">
      <style:graphic-properties draw:fill="none" draw:stroke="solid" svg:stroke-width="0.01389in" svg:stroke-color="#000000" svg:stroke-opacity="100%"/>
    </style:style>
    <style:style style:family="text" style:name="a1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9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2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9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091" style:parent-style-name="Graphics">
      <style:graphic-properties draw:fill="none" draw:stroke="none"/>
    </style:style>
    <style:style style:family="presentation" style:name="a4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6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0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3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8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9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6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83333in" style:font-size-asian="0.83333in" style:font-size-complex="0.8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9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9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0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0">
      <style:graphic-properties draw:fill="none" draw:stroke="solid" svg:stroke-width="0.01389in" svg:stroke-color="#000000" svg:stroke-opacity="100%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1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61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6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369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6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7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70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4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2">
      <style:graphic-properties fo:wrap-option="wrap" fo:padding-top="0.05in" fo:padding-bottom="0.05in" fo:padding-left="0.1in" fo:padding-right="0.1in" draw:textarea-vertical-align="middle" draw:textarea-horizontal-align="center" draw:fill="solid" draw:fill-color="#f6f8f8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776">
      <style:graphic-properties fo:wrap-option="wrap" fo:padding-top="0.05in" fo:padding-bottom="0.05in" fo:padding-left="0.1in" fo:padding-right="0.1in" draw:textarea-vertical-align="middle" draw:textarea-horizontal-align="center" draw:fill="solid" draw:fill-color="#f6f8f8" draw:opacity="100%" draw:stroke="none" draw:auto-grow-width="false" draw:auto-grow-height="false"/>
      <style:paragraph-properties style:font-independent-line-spacing="true" style:writing-mode="lr-tb"/>
    </style:style>
    <style:style style:family="text" style:name="a1373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77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779">
      <style:graphic-properties fo:wrap-option="wrap" fo:padding-top="0.05in" fo:padding-bottom="0.05in" fo:padding-left="0.1in" fo:padding-right="0.1in" draw:textarea-vertical-align="middle" draw:textarea-horizontal-align="center" draw:fill="solid" draw:fill-color="#e4ebee" draw:opacity="100%" draw:stroke="none" draw:auto-grow-width="false" draw:auto-grow-height="false"/>
      <style:paragraph-properties style:font-independent-line-spacing="true" style:writing-mode="lr-tb"/>
    </style:style>
    <style:style style:family="text" style:name="a1376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8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7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0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1">
      <style:paragraph-properties fo:line-height="0.30556in" fo:text-align="left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3">
      <style:graphic-properties fo:wrap-option="wrap" fo:padding-top="0.23622in" fo:padding-bottom="0.23622in" fo:padding-left="0.23622in" fo:padding-right="0.23622in" draw:textarea-vertical-align="top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3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4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38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7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2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786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7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84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85">
      <style:graphic-properties draw:fill="none" draw:stroke="solid" svg:stroke-width="0.00694in" svg:stroke-color="#768692" svg:stroke-opacity="100%" draw:stroke-linejoin="miter" svg:stroke-linecap="butt"/>
    </style:style>
    <style:style style:family="graphic" style:name="a789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1386" style:parent-style-name="Graphics">
      <style:graphic-properties draw:fill="none" draw:stroke="none"/>
    </style:style>
    <style:style style:family="text" style:name="a1387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88">
      <style:paragraph-properties fo:line-height="0.30556in" fo:text-align="left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0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1">
      <style:paragraph-properties fo:line-height="0.30556in" fo:text-align="left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3">
      <style:graphic-properties fo:wrap-option="wrap" fo:padding-top="0.23622in" fo:padding-bottom="0.23622in" fo:padding-left="0.23622in" fo:padding-right="0.23622in" draw:textarea-vertical-align="top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39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4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6">
      <style:graphic-properties fo:wrap-option="wrap" fo:padding-top="0.05in" fo:padding-bottom="0.05in" fo:padding-left="0.1in" fo:padding-right="0.1in" draw:textarea-vertical-align="middle" draw:textarea-horizontal-align="center" draw:fill="solid" draw:fill-color="#e4ebee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3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7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8">
      <style:paragraph-properties fo:line-height="0.30556in" fo:text-align="left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98">
      <style:graphic-properties draw:fill="none" draw:stroke="solid" svg:stroke-width="0.01389in" svg:stroke-color="#000000" svg:stroke-opacity="100%"/>
    </style:style>
    <style:style style:family="text" style:name="a1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00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1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3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304">
      <style:graphic-properties draw:fill="none" draw:stroke="solid" svg:stroke-width="0.00694in" svg:stroke-color="#768692" svg:stroke-opacity="100%" draw:stroke-linejoin="miter" svg:stroke-linecap="butt"/>
    </style:style>
    <style:style style:family="text" style:name="a305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7">
      <style:graphic-properties fo:wrap-option="wrap" fo:padding-top="0.05in" fo:padding-bottom="0.05in" fo:padding-left="0.1in" fo:padding-right="0.1in" draw:textarea-vertical-align="middle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30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0">
      <style:graphic-properties fo:wrap-option="wrap" fo:padding-top="0.05in" fo:padding-bottom="0.05in" fo:padding-left="0.1in" fo:padding-right="0.1in" draw:textarea-vertical-align="middle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311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3">
      <style:graphic-properties fo:wrap-option="wrap" fo:padding-top="0.05in" fo:padding-bottom="0.05in" fo:padding-left="0.1in" fo:padding-right="0.1in" draw:textarea-vertical-align="middle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314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6">
      <style:graphic-properties fo:wrap-option="wrap" fo:padding-top="0.05in" fo:padding-bottom="0.05in" fo:padding-left="0.1in" fo:padding-right="0.1in" draw:textarea-vertical-align="middle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317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9">
      <style:graphic-properties fo:wrap-option="wrap" fo:padding-top="0.05in" fo:padding-bottom="0.05in" fo:padding-left="0.1in" fo:padding-right="0.1in" draw:textarea-vertical-align="middle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320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2">
      <style:graphic-properties fo:wrap-option="wrap" fo:padding-top="0.05in" fo:padding-bottom="0.05in" fo:padding-left="0.1in" fo:padding-right="0.1in" draw:textarea-vertical-align="middle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323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5">
      <style:graphic-properties fo:wrap-option="wrap" fo:padding-top="0.05in" fo:padding-bottom="0.05in" fo:padding-left="0.1in" fo:padding-right="0.1in" draw:textarea-vertical-align="middle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326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8">
      <style:graphic-properties fo:wrap-option="wrap" fo:padding-top="0.05in" fo:padding-bottom="0.05in" fo:padding-left="0.1in" fo:padding-right="0.1in" draw:textarea-vertical-align="middle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329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1">
      <style:graphic-properties fo:wrap-option="wrap" fo:padding-top="0.05in" fo:padding-bottom="0.05in" fo:padding-left="0.1in" fo:padding-right="0.1in" draw:textarea-vertical-align="middle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33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4">
      <style:graphic-properties fo:wrap-option="wrap" fo:padding-top="0.05in" fo:padding-bottom="0.05in" fo:padding-left="0.1in" fo:padding-right="0.1in" draw:textarea-vertical-align="middle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335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7">
      <style:graphic-properties fo:wrap-option="wrap" fo:padding-top="0.05in" fo:padding-bottom="0.05in" fo:padding-left="0.1in" fo:padding-right="0.1in" draw:textarea-vertical-align="middle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338" style:parent-style-name="Graphics">
      <style:graphic-properties draw:fill="none" draw:stroke="none"/>
    </style:style>
    <style:style style:family="text" style:name="a339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4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49">
      <style:graphic-properties draw:fill="none" draw:stroke="solid" svg:stroke-width="0.01389in" svg:stroke-color="#000000" svg:stroke-opacity="100%"/>
    </style:style>
    <style:style style:family="paragraph" style:name="a6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1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4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resentation" style:name="a12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5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02">
      <style:graphic-properties draw:fill="none" draw:stroke="solid" svg:stroke-width="0.01389in" svg:stroke-color="#000000" svg:stroke-opacity="100%"/>
    </style:style>
    <style:style style:family="paragraph" style:name="a606">
      <style:paragraph-properties fo:line-height="90%" fo:text-align="center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7">
      <style:graphic-properties fo:wrap-option="wrap" fo:padding-top="2.55906in" fo:padding-bottom="0.05in" fo:padding-left="0.1in" fo:padding-right="0.1in" draw:textarea-vertical-align="top" draw:textarea-horizontal-align="center" draw:fill="solid" draw:fill-color="#f4f6f8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2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15">
      <style:graphic-properties draw:fill="none" draw:stroke="solid" svg:stroke-width="0.01389in" svg:stroke-color="#000000" svg:stroke-opacity="100%"/>
    </style:style>
    <style:style style:family="paragraph" style:name="a121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2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2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22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226" style:parent-style-name="Graphics">
      <style:graphic-properties draw:fill="none" draw:stroke="none"/>
    </style:style>
    <style:style style:family="text" style:name="a1227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8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7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72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373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5">
      <style:graphic-properties fo:wrap-option="wrap" fo:padding-top="0.05in" fo:padding-bottom="0.05in" fo:padding-left="0.1in" fo:padding-right="0.1in" draw:textarea-vertical-align="middle" draw:textarea-horizontal-align="center" draw:fill="solid" draw:fill-color="#f6f8f8" draw:opacity="100%" draw:stroke="none" draw:auto-grow-width="false" draw:auto-grow-height="false"/>
      <style:paragraph-properties style:font-independent-line-spacing="true" style:writing-mode="lr-tb"/>
    </style:style>
    <style:style style:family="text" style:name="a376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8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1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83333in" style:font-size-asian="0.83333in" style:font-size-complex="0.8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2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3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2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38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35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7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2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6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8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0">
      <style:paragraph-properties fo:line-height="0.30556in" fo:text-align="left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42">
      <style:graphic-properties fo:wrap-option="wrap" fo:padding-top="0.23622in" fo:padding-bottom="0.23622in" fo:padding-left="0.23622in" fo:padding-right="0.23622in" draw:textarea-vertical-align="top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643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2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45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6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4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resentation" style:name="a1245">
      <style:graphic-properties draw:fill="none" draw:stroke="solid" svg:stroke-width="0.01389in" svg:stroke-color="#000000" svg:stroke-opacity="100%"/>
    </style:style>
    <style:style style:family="text" style:name="a649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39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5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5">
      <style:graphic-properties draw:fill="none" draw:stroke="solid" svg:stroke-width="0.00694in" svg:stroke-color="#768692" svg:stroke-opacity="100%" draw:stroke-linejoin="miter" svg:stroke-linecap="butt"/>
    </style:style>
    <style:style style:family="graphic" style:name="a1501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96" style:parent-style-name="Graphics">
      <style:graphic-properties draw:fill="none" draw:stroke="none"/>
    </style:style>
    <style:style style:family="text" style:name="a1502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04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resentation" style:name="a9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">
      <style:text-properties fo:font-variant="normal" fo:text-transform="none" fo:color="#8c8c8c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8c8c8c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8c8c8c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1">
      <style:graphic-properties fo:wrap-option="wrap" fo:padding-top="0.05in" fo:padding-bottom="0.05in" fo:padding-left="0.1in" fo:padding-right="0.1in" draw:textarea-vertical-align="middle" draw:textarea-horizontal-align="center" draw:fill="solid" draw:fill-color="#e4ebee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2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3">
      <style:paragraph-properties fo:line-height="0.30556in" fo:text-align="left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5">
      <style:graphic-properties fo:wrap-option="wrap" fo:padding-top="0.23622in" fo:padding-bottom="0.23622in" fo:padding-left="0.23622in" fo:padding-right="0.23622in" draw:textarea-vertical-align="top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25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6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58">
      <style:graphic-properties fo:wrap-option="wrap" fo:padding-top="0.05in" fo:padding-bottom="0.05in" fo:padding-left="0.1in" fo:padding-right="0.1in" draw:textarea-vertical-align="middle" draw:textarea-horizontal-align="center" draw:fill="solid" draw:fill-color="#e4ebee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25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1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12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913" style:parent-style-name="Graphics">
      <style:graphic-properties draw:fill="none" fo:clip="rect(0in, 0in, 0in, 0in)" draw:stroke="none"/>
    </style:style>
    <style:style style:family="presentation" style:name="a15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4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6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15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7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5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15">
      <style:graphic-properties draw:fill="none" draw:stroke="solid" svg:stroke-width="0.01389in" svg:stroke-color="#000000" svg:stroke-opacity="100%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19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">
      <style:graphic-properties draw:fill="none" draw:stroke="solid" svg:stroke-width="0.01389in" svg:stroke-color="#000000" svg:stroke-opacity="100%"/>
    </style:style>
    <style:style style:family="paragraph" style:name="a660">
      <style:paragraph-properties fo:line-height="0.30556in" fo:text-align="left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2">
      <style:graphic-properties fo:wrap-option="wrap" fo:padding-top="0.23622in" fo:padding-bottom="0.23622in" fo:padding-left="0.23622in" fo:padding-right="0.23622in" draw:textarea-vertical-align="top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663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2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65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6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6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68">
      <style:graphic-properties fo:wrap-option="wrap" fo:padding-top="0.05in" fo:padding-bottom="0.05in" fo:padding-left="0.1in" fo:padding-right="0.1in" draw:textarea-vertical-align="middle" draw:textarea-horizontal-align="center" draw:fill="solid" draw:fill-color="#e4ebee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2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68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6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0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1">
      <style:paragraph-properties fo:line-height="90%" fo:text-align="center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2">
      <style:graphic-properties fo:wrap-option="wrap" fo:padding-top="2.55906in" fo:padding-bottom="0.05in" fo:padding-left="0.1in" fo:padding-right="0.1in" draw:textarea-vertical-align="top" draw:textarea-horizontal-align="center" draw:fill="solid" draw:fill-color="#f4f6f8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23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24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2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0">
      <style:paragraph-properties fo:line-height="0.30556in" fo:text-align="left" style:tab-stop-distance="1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2">
      <style:graphic-properties fo:wrap-option="wrap" fo:padding-top="0.23622in" fo:padding-bottom="0.23622in" fo:padding-left="0.23622in" fo:padding-right="0.23622in" draw:textarea-vertical-align="top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673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0">
      <style:paragraph-properties fo:line-height="90%" fo:text-align="center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1">
      <style:graphic-properties fo:wrap-option="wrap" fo:padding-top="2.55906in" fo:padding-bottom="0.05in" fo:padding-left="0.1in" fo:padding-right="0.1in" draw:textarea-vertical-align="top" draw:textarea-horizontal-align="center" draw:fill="solid" draw:fill-color="#f4f6f8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675">
      <style:graphic-properties fo:wrap-option="wrap" fo:padding-top="0.05in" fo:padding-bottom="0.05in" fo:padding-left="0.1in" fo:padding-right="0.1in" draw:textarea-vertical-align="middle" draw:textarea-horizontal-align="center" draw:fill="solid" draw:fill-color="#e4ebee" draw:opacity="100%" draw:stroke="none" draw:auto-grow-width="false" draw:auto-grow-height="false"/>
      <style:paragraph-properties style:font-independent-line-spacing="true" style:writing-mode="lr-tb"/>
    </style:style>
    <style:style style:family="text" style:name="a127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6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4">
      <style:graphic-properties fo:wrap-option="wrap" fo:padding-top="0.05in" fo:padding-bottom="0.05in" fo:padding-left="0.1in" fo:padding-right="0.1in" draw:textarea-vertical-align="middle" draw:textarea-horizontal-align="center" draw:fill="solid" draw:fill-color="#f6f8f8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67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75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679" style:parent-style-name="Graphics">
      <style:graphic-properties draw:fill="none" draw:stroke="none"/>
    </style:style>
    <style:style style:family="paragraph" style:name="a12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7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34">
      <style:graphic-properties draw:fill="none" draw:stroke="solid" svg:stroke-width="0.01389in" svg:stroke-color="#000000" svg:stroke-opacity="100%"/>
    </style:style>
    <style:style style:family="text" style:name="a1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3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38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9">
      <style:text-properties fo:font-variant="normal" fo:text-transform="none" fo:color="#768692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0">
      <style:graphic-properties draw:fill="none" draw:stroke="solid" svg:stroke-width="0.00694in" svg:stroke-color="#768692" svg:stroke-opacity="100%" draw:stroke-linejoin="miter" svg:stroke-linecap="butt"/>
    </style:style>
    <style:style style:family="presentation" style:name="a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80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1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2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88">
      <style:graphic-properties draw:fill="none" draw:stroke="solid" svg:stroke-width="0.01389in" svg:stroke-color="#000000" svg:stroke-opacity="100%"/>
    </style:style>
    <style:style style:family="text" style:name="a1285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83333in" style:font-size-asian="0.83333in" style:font-size-complex="0.8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6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4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542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44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45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15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47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6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3">
      <style:graphic-properties fo:wrap-option="wrap" fo:padding-top="0.05in" fo:padding-bottom="0.05in" fo:padding-left="0.1in" fo:padding-right="0.1in" draw:textarea-vertical-align="middle" draw:textarea-horizontal-align="center" draw:fill="solid" draw:fill-color="#f6f8f8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5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7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">
      <style:paragraph-properties fo:line-height="100%" fo:text-align="left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9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9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96">
      <style:graphic-properties draw:fill="none" draw:stroke="solid" svg:stroke-width="0.01389in" svg:stroke-color="#000000" svg:stroke-opacity="100%"/>
    </style:style>
    <style:style style:family="text" style:name="a1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5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5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5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5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0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58" style:parent-style-name="Graphics">
      <style:graphic-properties draw:fill="none" fo:clip="rect(0in, 0in, 0in, 0in)" draw:stroke="none"/>
    </style:style>
    <style:style style:family="presentation" style:name="a1555">
      <style:graphic-properties draw:fill="none" draw:stroke="solid" svg:stroke-width="0.01389in" svg:stroke-color="#000000" svg:stroke-opacity="100%"/>
    </style:style>
    <style:style style:family="paragraph" style:name="a2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2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959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2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5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2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">
      <style:graphic-properties draw:fill="none" draw:stroke="solid" svg:stroke-width="0.00694in" svg:stroke-color="#768692" svg:stroke-opacity="100%" draw:stroke-linejoin="miter" svg:stroke-linecap="butt"/>
    </style:style>
    <style:style style:family="graphic" style:name="a208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962">
      <style:text-properties fo:font-variant="normal" fo:text-transform="none" fo:color="#003087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4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5">
      <style:text-properties fo:font-variant="normal" fo:text-transform="none" fo:color="#425563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6">
      <style:paragraph-properties fo:line-height="90%" fo:text-align="center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7">
      <style:graphic-properties fo:wrap-option="wrap" fo:padding-top="2.55906in" fo:padding-bottom="0.05in" fo:padding-left="0.1in" fo:padding-right="0.1in" draw:textarea-vertical-align="top" draw:textarea-horizontal-align="center" draw:fill="solid" draw:fill-color="#f4f6f8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6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1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9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4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5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4">
      <style:graphic-properties draw:fill="none" draw:stroke="solid" svg:stroke-width="0.01389in" svg:stroke-color="#000000" svg:stroke-opacity="100%"/>
    </style:style>
    <style:style style:family="paragraph" style:name="a21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17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0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9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9">
      <style:graphic-properties draw:fill="none" draw:stroke="solid" svg:stroke-width="0.01389in" svg:stroke-color="#000000" svg:stroke-opacity="100%"/>
    </style:style>
    <style:style style:family="paragraph" style:name="a9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57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223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224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578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9">
      <style:text-properties fo:font-variant="normal" fo:text-transform="none" fo:color="#768692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6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227">
      <style:text-properties fo:font-variant="normal" fo:text-transform="none" fo:color="#231f2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9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9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85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8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62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5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0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30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2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7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4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35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30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2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4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35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30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60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2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90">
      <text:list-level-style-bullet text:level="1" text:bullet-char="•">
        <style:list-level-properties text:space-before="0in" text:min-label-width="0.2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231f20" fo:font-family="Arial" style:font-family-generic="swiss" style:font-pitch="variable" fo:font-size="100%"/>
      </text:list-level-style-bullet>
    </text:list-style>
    <text:list-style style:name="a112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7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17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35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60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12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2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5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9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60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60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9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47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9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51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80">
      <text:list-level-style-bullet text:level="1" text:bullet-char="•">
        <style:list-level-properties text:space-before="0in" text:min-label-width="0.2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231f20" fo:font-family="Arial" style:font-family-generic="swiss" style:font-pitch="variable" fo:font-size="100%"/>
      </text:list-level-style-bullet>
    </text:list-style>
    <text:list-style style:name="a38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5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31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19">
      <text:list-level-style-number text:level="1" style:num-format="" style:num-list-format-name="">
        <style:list-level-properties text:space-before="0in" text:min-label-width="0.25in"/>
      </text:list-level-style-number>
      <text:list-level-style-number text:level="2" style:num-format="" style:num-list-format-name="">
        <style:list-level-properties text:space-before="0.5in" text:min-label-width="0.25in"/>
      </text:list-level-style-number>
      <text:list-level-style-number text:level="3" style:num-format="" style:num-list-format-name="">
        <style:list-level-properties text:space-before="1in" text:min-label-width="0.25in"/>
      </text:list-level-style-number>
      <text:list-level-style-number text:level="4" style:num-format="" style:num-list-format-name="">
        <style:list-level-properties text:space-before="1.5in" text:min-label-width="0.25in"/>
      </text:list-level-style-number>
      <text:list-level-style-number text:level="5" style:num-format="" style:num-list-format-name="">
        <style:list-level-properties text:space-before="2in" text:min-label-width="0.25in"/>
      </text:list-level-style-number>
      <text:list-level-style-number text:level="6" style:num-format="" style:num-list-format-name="">
        <style:list-level-properties text:space-before="2.5in" text:min-label-width="0.25in"/>
      </text:list-level-style-number>
      <text:list-level-style-number text:level="7" style:num-format="" style:num-list-format-name="">
        <style:list-level-properties text:space-before="3in" text:min-label-width="0.25in"/>
      </text:list-level-style-number>
      <text:list-level-style-number text:level="8" style:num-format="" style:num-list-format-name="">
        <style:list-level-properties text:space-before="3.5in" text:min-label-width="0.25in"/>
      </text:list-level-style-number>
      <text:list-level-style-number text:level="9" style:num-format="" style:num-list-format-name="">
        <style:list-level-properties text:space-before="4in" text:min-label-width="0.25in"/>
      </text:list-level-style-number>
    </text:list-style>
    <text:list-style style:name="a15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36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8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0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0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3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18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98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8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5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7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48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2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5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5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7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48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2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7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5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2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0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7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5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23">
      <text:list-level-style-number text:level="1" style:num-format="" style:num-list-format-name="">
        <style:list-level-properties text:space-before="0in" text:min-label-width="0.25in"/>
      </text:list-level-style-number>
      <text:list-level-style-number text:level="2" style:num-format="" style:num-list-format-name="">
        <style:list-level-properties text:space-before="0.5in" text:min-label-width="0.25in"/>
      </text:list-level-style-number>
      <text:list-level-style-number text:level="3" style:num-format="" style:num-list-format-name="">
        <style:list-level-properties text:space-before="1in" text:min-label-width="0.25in"/>
      </text:list-level-style-number>
      <text:list-level-style-number text:level="4" style:num-format="" style:num-list-format-name="">
        <style:list-level-properties text:space-before="1.5in" text:min-label-width="0.25in"/>
      </text:list-level-style-number>
      <text:list-level-style-number text:level="5" style:num-format="" style:num-list-format-name="">
        <style:list-level-properties text:space-before="2in" text:min-label-width="0.25in"/>
      </text:list-level-style-number>
      <text:list-level-style-number text:level="6" style:num-format="" style:num-list-format-name="">
        <style:list-level-properties text:space-before="2.5in" text:min-label-width="0.25in"/>
      </text:list-level-style-number>
      <text:list-level-style-number text:level="7" style:num-format="" style:num-list-format-name="">
        <style:list-level-properties text:space-before="3in" text:min-label-width="0.25in"/>
      </text:list-level-style-number>
      <text:list-level-style-number text:level="8" style:num-format="" style:num-list-format-name="">
        <style:list-level-properties text:space-before="3.5in" text:min-label-width="0.25in"/>
      </text:list-level-style-number>
      <text:list-level-style-number text:level="9" style:num-format="" style:num-list-format-name="">
        <style:list-level-properties text:space-before="4in" text:min-label-width="0.25in"/>
      </text:list-level-style-number>
    </text:list-style>
    <text:list-style style:name="a107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5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74">
      <text:list-level-style-number text:level="1" style:num-format="" style:num-list-format-name="">
        <style:list-level-properties text:space-before="0in" text:min-label-width="0.31496in"/>
      </text:list-level-style-number>
      <text:list-level-style-number text:level="2" style:num-format="" style:num-list-format-name="">
        <style:list-level-properties text:space-before="0.43504in" text:min-label-width="0.31496in"/>
      </text:list-level-style-number>
      <text:list-level-style-number text:level="3" style:num-format="" style:num-list-format-name="">
        <style:list-level-properties text:space-before="0.93504in" text:min-label-width="0.31496in"/>
      </text:list-level-style-number>
      <text:list-level-style-number text:level="4" style:num-format="" style:num-list-format-name="">
        <style:list-level-properties text:space-before="1.43504in" text:min-label-width="0.31496in"/>
      </text:list-level-style-number>
      <text:list-level-style-number text:level="5" style:num-format="" style:num-list-format-name="">
        <style:list-level-properties text:space-before="1.93504in" text:min-label-width="0.31496in"/>
      </text:list-level-style-number>
      <text:list-level-style-number text:level="6" style:num-format="" style:num-list-format-name="">
        <style:list-level-properties text:space-before="2.43504in" text:min-label-width="0.31496in"/>
      </text:list-level-style-number>
      <text:list-level-style-number text:level="7" style:num-format="" style:num-list-format-name="">
        <style:list-level-properties text:space-before="2.93504in" text:min-label-width="0.31496in"/>
      </text:list-level-style-number>
      <text:list-level-style-number text:level="8" style:num-format="" style:num-list-format-name="">
        <style:list-level-properties text:space-before="3.43504in" text:min-label-width="0.31496in"/>
      </text:list-level-style-number>
      <text:list-level-style-number text:level="9" style:num-format="" style:num-list-format-name="">
        <style:list-level-properties text:space-before="3.93504in" text:min-label-width="0.31496in"/>
      </text:list-level-style-number>
    </text:list-style>
    <text:list-style style:name="a827">
      <text:list-level-style-number text:level="1" style:num-format="" style:num-list-format-name="">
        <style:list-level-properties text:space-before="0in" text:min-label-width="0.25in"/>
      </text:list-level-style-number>
      <text:list-level-style-number text:level="2" style:num-format="" style:num-list-format-name="">
        <style:list-level-properties text:space-before="0.5in" text:min-label-width="0.25in"/>
      </text:list-level-style-number>
      <text:list-level-style-number text:level="3" style:num-format="" style:num-list-format-name="">
        <style:list-level-properties text:space-before="1in" text:min-label-width="0.25in"/>
      </text:list-level-style-number>
      <text:list-level-style-number text:level="4" style:num-format="" style:num-list-format-name="">
        <style:list-level-properties text:space-before="1.5in" text:min-label-width="0.25in"/>
      </text:list-level-style-number>
      <text:list-level-style-number text:level="5" style:num-format="" style:num-list-format-name="">
        <style:list-level-properties text:space-before="2in" text:min-label-width="0.25in"/>
      </text:list-level-style-number>
      <text:list-level-style-number text:level="6" style:num-format="" style:num-list-format-name="">
        <style:list-level-properties text:space-before="2.5in" text:min-label-width="0.25in"/>
      </text:list-level-style-number>
      <text:list-level-style-number text:level="7" style:num-format="" style:num-list-format-name="">
        <style:list-level-properties text:space-before="3in" text:min-label-width="0.25in"/>
      </text:list-level-style-number>
      <text:list-level-style-number text:level="8" style:num-format="" style:num-list-format-name="">
        <style:list-level-properties text:space-before="3.5in" text:min-label-width="0.25in"/>
      </text:list-level-style-number>
      <text:list-level-style-number text:level="9" style:num-format="" style:num-list-format-name="">
        <style:list-level-properties text:space-before="4in" text:min-label-width="0.25in"/>
      </text:list-level-style-number>
    </text:list-style>
    <text:list-style style:name="a107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4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02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7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07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9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9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14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94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9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19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69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6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14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99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4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6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4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44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6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8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6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44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8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1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8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44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1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8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44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1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31">
      <text:list-level-style-number text:level="1" style:num-format="" style:num-list-format-name="">
        <style:list-level-properties text:space-before="0in" text:min-label-width="0.25in"/>
      </text:list-level-style-number>
      <text:list-level-style-number text:level="2" style:num-format="" style:num-list-format-name="">
        <style:list-level-properties text:space-before="0.5in" text:min-label-width="0.25in"/>
      </text:list-level-style-number>
      <text:list-level-style-number text:level="3" style:num-format="" style:num-list-format-name="">
        <style:list-level-properties text:space-before="1in" text:min-label-width="0.25in"/>
      </text:list-level-style-number>
      <text:list-level-style-number text:level="4" style:num-format="" style:num-list-format-name="">
        <style:list-level-properties text:space-before="1.5in" text:min-label-width="0.25in"/>
      </text:list-level-style-number>
      <text:list-level-style-number text:level="5" style:num-format="" style:num-list-format-name="">
        <style:list-level-properties text:space-before="2in" text:min-label-width="0.25in"/>
      </text:list-level-style-number>
      <text:list-level-style-number text:level="6" style:num-format="" style:num-list-format-name="">
        <style:list-level-properties text:space-before="2.5in" text:min-label-width="0.25in"/>
      </text:list-level-style-number>
      <text:list-level-style-number text:level="7" style:num-format="" style:num-list-format-name="">
        <style:list-level-properties text:space-before="3in" text:min-label-width="0.25in"/>
      </text:list-level-style-number>
      <text:list-level-style-number text:level="8" style:num-format="" style:num-list-format-name="">
        <style:list-level-properties text:space-before="3.5in" text:min-label-width="0.25in"/>
      </text:list-level-style-number>
      <text:list-level-style-number text:level="9" style:num-format="" style:num-list-format-name="">
        <style:list-level-properties text:space-before="4in" text:min-label-width="0.25in"/>
      </text:list-level-style-number>
    </text:list-style>
    <text:list-style style:name="a103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6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5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08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03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6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5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03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6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65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90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6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7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0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7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38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72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40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40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40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45">
      <text:list-level-style-bullet text:level="1" text:bullet-char="•">
        <style:list-level-properties text:space-before="0in" text:min-label-width="0.2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231f20" fo:font-family="Arial" style:font-family-generic="swiss" style:font-pitch="variable" fo:font-size="100%"/>
      </text:list-level-style-bullet>
    </text:list-style>
    <text:list-style style:name="a36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2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4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36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2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52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9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4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2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09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66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89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2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09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16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35">
      <text:list-level-style-bullet text:level="1" text:bullet-char="•">
        <style:list-level-properties text:space-before="0in" text:min-label-width="0.25in"/>
        <style:text-properties fo:color="#231f20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231f20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231f20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231f20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231f20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231f20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231f20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231f20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231f20" fo:font-family="Arial" style:font-family-generic="swiss" style:font-pitch="variable" fo:font-size="100%"/>
      </text:list-level-style-bullet>
    </text:list-style>
    <text:list-style style:name="a111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3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16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3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4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11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16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41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8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9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3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8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85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93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45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40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56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51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39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68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97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74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34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46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15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3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61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19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51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88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10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8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55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020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62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59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29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43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83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06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4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24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68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NHSD-Refresh-Theme-NOV1120B" style:page-layout-name="pageLayout1" draw:style-name="a0">
      <draw:frame draw:id="id0" presentation:style-name="a3" draw:name="Title Placeholder 1" svg:x="0.91667in" svg:y="0.39931in" svg:width="11.5in" svg:height="1.44965in" presentation:class="title" presentation:placeholder="false">
        <draw:text-box>
          <text:p text:style-name="a2" text:class-names="" text:cond-style-name=""><text:span text:style-name="a1" text:class-names="">Click to edit Master title style</text:span></text:p>
        </draw:text-box>
        <svg:title/>
        <svg:desc/>
      </draw:frame>
      <draw:frame draw:id="id1" presentation:style-name="a19" draw:name="Text Placeholder 2" svg:x="0.91667in" svg:y="1.99653in" svg:width="11.5in" svg:height="4.75868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Click to edit Master text styles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Second level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Third level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Date Placeholder 3" svg:x="0.91667in" svg:y="6.95139in" svg:width="3in" svg:height="0.39931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>13/08/2026</text:date></text:span></text:p>
        </draw:text-box>
        <svg:title/>
        <svg:desc/>
      </draw:frame>
      <draw:frame draw:id="id3" presentation:style-name="a26" draw:name="Footer Placeholder 4" svg:x="4.41667in" svg:y="6.95139in" svg:width="4.5in" svg:height="0.39931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4" presentation:style-name="a29" draw:name="Slide Number Placeholder 5" svg:x="9.41667in" svg:y="6.95139in" svg:width="3in" svg:height="0.39931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  <presentation:notes style:page-layout-name="pageLayout2" draw:style-name="a59">
        <draw:frame draw:id="id5" presentation:style-name="a32" draw:name="Header Placeholder 1" svg:x="0in" svg:y="0in" svg:width="3.25in" svg:height="0.50174in" presentation:class="header" presentation:placeholder="false">
          <draw:text-box>
            <text:p text:style-name="a31" text:class-names="" text:cond-style-name=""><text:span text:style-name="a30" text:class-names=""/></text:p>
          </draw:text-box>
          <svg:title/>
          <svg:desc/>
        </draw:frame>
        <draw:frame draw:id="id6" presentation:style-name="a36" draw:name="Date Placeholder 2" svg:x="4.24826in" svg:y="0in" svg:width="3.25in" svg:height="0.50174in" presentation:class="date-time" presentation:placeholder="false">
          <draw:text-box>
            <text:p text:style-name="a35" text:class-names="" text:cond-style-name=""><text:span text:style-name="a33" text:class-names=""><text:date text:fixed="false" style:data-style-name="a34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37" draw:name="Slide Image Placeholder 3">
          <svg:title/>
          <svg:desc/>
        </draw:page-thumbnail>
        <draw:frame draw:id="id8" presentation:style-name="a52" draw:name="Notes Placeholder 4" svg:x="0.75in" svg:y="4.8125in" svg:width="6in" svg:height="3.9375in" presentation:class="notes" presentation:placeholder="false">
          <draw:text-box>
            <text:p text:style-name="a39" text:class-names="" text:cond-style-name=""><text:span text:style-name="a38" text:class-names="">Click to edit Master text styles</text:span></text:p>
            <text:list text:style-name="a42">
              <text:list-item>
                <text:list text:style-name="a42">
                  <text:list-item>
                    <text:p text:style-name="a41" text:class-names="" text:cond-style-name=""><text:span text:style-name="a40" text:class-names="">Second level</text:span></text:p>
                  </text:list-item>
                </text:list>
              </text:list-item>
            </text:list>
            <text:list text:style-name="a45">
              <text:list-item>
                <text:list text:style-name="a45">
                  <text:list-item>
                    <text:list text:style-name="a45">
                      <text:list-item>
                        <text:p text:style-name="a44" text:class-names="" text:cond-style-name=""><text:span text:style-name="a43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48">
              <text:list-item>
                <text:list text:style-name="a48">
                  <text:list-item>
                    <text:list text:style-name="a48">
                      <text:list-item>
                        <text:list text:style-name="a48">
                          <text:list-item>
                            <text:p text:style-name="a47" text:class-names="" text:cond-style-name=""><text:span text:style-name="a46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1">
              <text:list-item>
                <text:list text:style-name="a51">
                  <text:list-item>
                    <text:list text:style-name="a51">
                      <text:list-item>
                        <text:list text:style-name="a51">
                          <text:list-item>
                            <text:list text:style-name="a51">
                              <text:list-item>
                                <text:p text:style-name="a50" text:class-names="" text:cond-style-name=""><text:span text:style-name="a49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5" draw:name="Footer Placeholder 5" svg:x="0in" svg:y="9.49826in" svg:width="3.25in" svg:height="0.50174in" presentation:class="footer" presentation:placeholder="false">
          <draw:text-box>
            <text:p text:style-name="a54" text:class-names="" text:cond-style-name=""><text:span text:style-name="a53" text:class-names=""/></text:p>
          </draw:text-box>
          <svg:title/>
          <svg:desc/>
        </draw:frame>
        <draw:frame draw:id="id10" presentation:style-name="a58" draw:name="Slide Number Placeholder 6" svg:x="4.24826in" svg:y="9.49826in" svg:width="3.25in" svg:height="0.50174in" presentation:class="page-number" presentation:placeholder="false">
          <draw:text-box>
            <text:p text:style-name="a57" text:class-names="" text:cond-style-name=""><text:span text:style-name="a5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cust-Heading,-content,-basic-text-one-col" style:page-layout-name="pageLayout1" draw:style-name="a60">
      <draw:custom-shape svg:x="0in" svg:y="0in" svg:width="13.34934in" svg:height="7.51598in" draw:id="id11" draw:style-name="a63" draw:name="Rectangle 12">
        <svg:title/>
        <svg:desc/>
        <text:p text:style-name="a62" text:class-names="" text:cond-style-name=""><text:span text:style-name="a6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2" presentation:style-name="a66" draw:name="Title 1" svg:x="0.37994in" svg:y="3.46308in" svg:width="12.47173in" svg:height="0.94618in" presentation:class="title" presentation:placeholder="false">
        <draw:text-box>
          <text:p text:style-name="a65" text:class-names="" text:cond-style-name=""><text:span text:style-name="a64" text:class-names="">Heading</text:span></text:p>
        </draw:text-box>
        <svg:title/>
        <svg:desc/>
      </draw:frame>
      <draw:frame draw:id="id13" presentation:style-name="a69" draw:name="Content Placeholder 2" svg:x="0.45134in" svg:y="2.30315in" svg:width="8.34646in" svg:height="4.40337in" presentation:class="object" presentation:placeholder="false">
        <draw:text-box>
          <text:p text:style-name="a68" text:class-names="" text:cond-style-name=""><text:span text:style-name="a67" text:class-names="">Click to add text</text:span></text:p>
        </draw:text-box>
        <svg:title/>
        <svg:desc/>
      </draw:frame>
      <draw:frame draw:id="id14" draw:style-name="a72" draw:name="TextBox 8" svg:x="5.14103in" svg:y="4.62821in" svg:width="0in" svg:height="0in">
        <draw:text-box>
          <text:p text:style-name="a71" text:class-names="" text:cond-style-name=""><text:span text:style-name="a70" text:class-names=""/></text:p>
        </draw:text-box>
        <svg:title/>
        <svg:desc/>
      </draw:frame>
      <draw:custom-shape svg:x="12.51601in" svg:y="7.00457in" svg:width="0.40706in" svg:height="0.30293in" draw:id="id15" draw:style-name="a75" draw:name="Rectangle 9">
        <svg:title/>
        <svg:desc/>
        <text:p text:style-name="a74" text:class-names="" text:cond-style-name=""><text:span text:style-name="a73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connector draw:type="line" svg:x1="0.47244in" svg:y1="6.92913in" svg:x2="12.91339in" svg:y2="6.92913in" draw:id="id16" draw:style-name="a76" draw:name="Straight Connector 10">
        <svg:title/>
        <svg:desc/>
      </draw:connector>
      <presentation:notes style:page-layout-name="pageLayout2" draw:style-name="a106">
        <draw:frame draw:id="id5" presentation:style-name="a79" draw:name="Header Placeholder 1" svg:x="0in" svg:y="0in" svg:width="3.25in" svg:height="0.50174in" presentation:class="header" presentation:placeholder="false">
          <draw:text-box>
            <text:p text:style-name="a78" text:class-names="" text:cond-style-name=""><text:span text:style-name="a77" text:class-names=""/></text:p>
          </draw:text-box>
          <svg:title/>
          <svg:desc/>
        </draw:frame>
        <draw:frame draw:id="id6" presentation:style-name="a83" draw:name="Date Placeholder 2" svg:x="4.24826in" svg:y="0in" svg:width="3.25in" svg:height="0.50174in" presentation:class="date-time" presentation:placeholder="false">
          <draw:text-box>
            <text:p text:style-name="a82" text:class-names="" text:cond-style-name=""><text:span text:style-name="a80" text:class-names=""><text:date text:fixed="false" style:data-style-name="a81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84" draw:name="Slide Image Placeholder 3">
          <svg:title/>
          <svg:desc/>
        </draw:page-thumbnail>
        <draw:frame draw:id="id8" presentation:style-name="a99" draw:name="Notes Placeholder 4" svg:x="0.75in" svg:y="4.8125in" svg:width="6in" svg:height="3.9375in" presentation:class="notes" presentation:placeholder="false">
          <draw:text-box>
            <text:p text:style-name="a86" text:class-names="" text:cond-style-name=""><text:span text:style-name="a85" text:class-names="">Click to edit Master text styles</text:span></text:p>
            <text:list text:style-name="a89">
              <text:list-item>
                <text:list text:style-name="a89">
                  <text:list-item>
                    <text:p text:style-name="a88" text:class-names="" text:cond-style-name=""><text:span text:style-name="a87" text:class-names="">Second level</text:span></text:p>
                  </text:list-item>
                </text:list>
              </text:list-item>
            </text:list>
            <text:list text:style-name="a92">
              <text:list-item>
                <text:list text:style-name="a92">
                  <text:list-item>
                    <text:list text:style-name="a92">
                      <text:list-item>
                        <text:p text:style-name="a91" text:class-names="" text:cond-style-name=""><text:span text:style-name="a90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95">
              <text:list-item>
                <text:list text:style-name="a95">
                  <text:list-item>
                    <text:list text:style-name="a95">
                      <text:list-item>
                        <text:list text:style-name="a95">
                          <text:list-item>
                            <text:p text:style-name="a94" text:class-names="" text:cond-style-name=""><text:span text:style-name="a93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8">
              <text:list-item>
                <text:list text:style-name="a98">
                  <text:list-item>
                    <text:list text:style-name="a98">
                      <text:list-item>
                        <text:list text:style-name="a98">
                          <text:list-item>
                            <text:list text:style-name="a98">
                              <text:list-item>
                                <text:p text:style-name="a97" text:class-names="" text:cond-style-name=""><text:span text:style-name="a96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02" draw:name="Footer Placeholder 5" svg:x="0in" svg:y="9.49826in" svg:width="3.25in" svg:height="0.50174in" presentation:class="footer" presentation:placeholder="false">
          <draw:text-box>
            <text:p text:style-name="a101" text:class-names="" text:cond-style-name=""><text:span text:style-name="a100" text:class-names=""/></text:p>
          </draw:text-box>
          <svg:title/>
          <svg:desc/>
        </draw:frame>
        <draw:frame draw:id="id10" presentation:style-name="a105" draw:name="Slide Number Placeholder 6" svg:x="4.24826in" svg:y="9.49826in" svg:width="3.25in" svg:height="0.50174in" presentation:class="page-number" presentation:placeholder="false">
          <draw:text-box>
            <text:p text:style-name="a104" text:class-names="" text:cond-style-name=""><text:span text:style-name="a10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cust-Front-title-slide" style:page-layout-name="pageLayout1" draw:style-name="a107">
      <draw:custom-shape svg:x="-0.01601in" svg:y="-0.03816in" svg:width="13.34934in" svg:height="7.51598in" draw:id="id17" draw:style-name="a110" draw:name="Rectangle 33">
        <svg:title/>
        <svg:desc/>
        <text:p text:style-name="a109" text:class-names="" text:cond-style-name=""><text:span text:style-name="a10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8" draw:style-name="a111" draw:name="Picture 30" svg:x="2.54891in" svg:y="-0.55612in" svg:width="12.37924in" svg:height="8.7551in" style:rel-width="scale" style:rel-height="scale">
        <draw:image xlink:href="media/image15.png" xlink:type="simple" xlink:show="embed" xlink:actuate="onLoad"/>
        <svg:title/>
        <svg:desc>A picture containing icon

Description automatically generated</svg:desc>
      </draw:frame>
      <draw:frame draw:id="id19" presentation:style-name="a114" draw:name="Title 1" svg:x="0.47244in" svg:y="1.09609in" svg:width="5.07858in" svg:height="2.74245in" presentation:class="title" presentation:placeholder="false">
        <draw:text-box>
          <text:p text:style-name="a113" text:class-names="" text:cond-style-name=""><text:span text:style-name="a112" text:class-names="">Presentation title</text:span></text:p>
        </draw:text-box>
        <svg:title/>
        <svg:desc/>
      </draw:frame>
      <draw:frame draw:id="id20" presentation:style-name="a117" draw:name="Subtitle 2" svg:x="0.47244in" svg:y="3.93701in" svg:width="8.71943in" svg:height="1.12092in" presentation:class="subtitle" presentation:placeholder="false">
        <draw:text-box>
          <text:p text:style-name="a116" text:class-names="" text:cond-style-name=""><text:span text:style-name="a115" text:class-names="">Click to edit Master subtitle style</text:span></text:p>
        </draw:text-box>
        <svg:title/>
        <svg:desc/>
      </draw:frame>
      <draw:frame draw:id="id21" presentation:style-name="a120" draw:name="Slide Number Placeholder 5" svg:x="9.41667in" svg:y="6.95139in" svg:width="3.28333in" svg:height="0.39931in" presentation:class="page-number" presentation:placeholder="false">
        <draw:text-box>
          <text:p text:style-name="a119" text:class-names="" text:cond-style-name=""><text:span text:style-name="a118" text:class-names=""><text:page-number style:num-format="1" text:fixed="false"/></text:span></text:p>
        </draw:text-box>
        <svg:title/>
        <svg:desc/>
      </draw:frame>
      <draw:frame draw:id="id22" draw:style-name="a123" draw:name="TextBox 11" svg:x="3.52703in" svg:y="6.58108in" svg:width="0in" svg:height="0in">
        <draw:text-box>
          <text:p text:style-name="a122" text:class-names="" text:cond-style-name=""><text:span text:style-name="a121" text:class-names=""/></text:p>
        </draw:text-box>
        <svg:title/>
        <svg:desc/>
      </draw:frame>
      <draw:frame draw:id="id23" presentation:style-name="a127" draw:name="Text Placeholder 10" svg:x="0.47244in" svg:y="6.29921in" svg:width="6.84549in" svg:height="0.53472in" presentation:class="outline" presentation:placeholder="false">
        <draw:text-box>
          <text:list text:style-name="a126">
            <text:list-item>
              <text:p text:style-name="a125" text:class-names="" text:cond-style-name=""><text:span text:style-name="a124" text:class-names="">Click to edit Master text styles</text:span></text:p>
            </text:list-item>
          </text:list>
        </draw:text-box>
        <svg:title/>
        <svg:desc/>
      </draw:frame>
      <draw:frame draw:id="id24" draw:style-name="a130" draw:name="TextBox 3" svg:x="10.09783in" svg:y="6in" svg:width="0.20202in" svg:height="0.40391in">
        <draw:text-box>
          <text:p text:style-name="a129" text:class-names="" text:cond-style-name=""><text:span text:style-name="a128" text:class-names=""/></text:p>
        </draw:text-box>
        <svg:title/>
        <svg:desc/>
      </draw:frame>
      <draw:frame draw:id="id25" draw:style-name="a131" draw:name="Picture 8" svg:x="11.53876in" svg:y="0.39854in" svg:width="1.32213in" svg:height="1.07151in" style:rel-width="scale" style:rel-height="scale">
        <draw:image xlink:href="media/image16.png" xlink:type="simple" xlink:show="embed" xlink:actuate="onLoad"/>
        <svg:title/>
        <svg:desc>Logo

Description automatically generated</svg:desc>
      </draw:frame>
      <presentation:notes style:page-layout-name="pageLayout2" draw:style-name="a161">
        <draw:frame draw:id="id5" presentation:style-name="a134" draw:name="Header Placeholder 1" svg:x="0in" svg:y="0in" svg:width="3.25in" svg:height="0.50174in" presentation:class="header" presentation:placeholder="false">
          <draw:text-box>
            <text:p text:style-name="a133" text:class-names="" text:cond-style-name=""><text:span text:style-name="a132" text:class-names=""/></text:p>
          </draw:text-box>
          <svg:title/>
          <svg:desc/>
        </draw:frame>
        <draw:frame draw:id="id6" presentation:style-name="a138" draw:name="Date Placeholder 2" svg:x="4.24826in" svg:y="0in" svg:width="3.25in" svg:height="0.50174in" presentation:class="date-time" presentation:placeholder="false">
          <draw:text-box>
            <text:p text:style-name="a137" text:class-names="" text:cond-style-name=""><text:span text:style-name="a135" text:class-names=""><text:date text:fixed="false" style:data-style-name="a136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139" draw:name="Slide Image Placeholder 3">
          <svg:title/>
          <svg:desc/>
        </draw:page-thumbnail>
        <draw:frame draw:id="id8" presentation:style-name="a154" draw:name="Notes Placeholder 4" svg:x="0.75in" svg:y="4.8125in" svg:width="6in" svg:height="3.9375in" presentation:class="notes" presentation:placeholder="false">
          <draw:text-box>
            <text:p text:style-name="a141" text:class-names="" text:cond-style-name=""><text:span text:style-name="a140" text:class-names="">Click to edit Master text styles</text:span></text:p>
            <text:list text:style-name="a144">
              <text:list-item>
                <text:list text:style-name="a144">
                  <text:list-item>
                    <text:p text:style-name="a143" text:class-names="" text:cond-style-name=""><text:span text:style-name="a142" text:class-names="">Second level</text:span></text:p>
                  </text:list-item>
                </text:list>
              </text:list-item>
            </text:list>
            <text:list text:style-name="a147">
              <text:list-item>
                <text:list text:style-name="a147">
                  <text:list-item>
                    <text:list text:style-name="a147">
                      <text:list-item>
                        <text:p text:style-name="a146" text:class-names="" text:cond-style-name=""><text:span text:style-name="a145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50">
              <text:list-item>
                <text:list text:style-name="a150">
                  <text:list-item>
                    <text:list text:style-name="a150">
                      <text:list-item>
                        <text:list text:style-name="a150">
                          <text:list-item>
                            <text:p text:style-name="a149" text:class-names="" text:cond-style-name=""><text:span text:style-name="a148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53">
              <text:list-item>
                <text:list text:style-name="a153">
                  <text:list-item>
                    <text:list text:style-name="a153">
                      <text:list-item>
                        <text:list text:style-name="a153">
                          <text:list-item>
                            <text:list text:style-name="a153">
                              <text:list-item>
                                <text:p text:style-name="a152" text:class-names="" text:cond-style-name=""><text:span text:style-name="a151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57" draw:name="Footer Placeholder 5" svg:x="0in" svg:y="9.49826in" svg:width="3.25in" svg:height="0.50174in" presentation:class="footer" presentation:placeholder="false">
          <draw:text-box>
            <text:p text:style-name="a156" text:class-names="" text:cond-style-name=""><text:span text:style-name="a155" text:class-names=""/></text:p>
          </draw:text-box>
          <svg:title/>
          <svg:desc/>
        </draw:frame>
        <draw:frame draw:id="id10" presentation:style-name="a160" draw:name="Slide Number Placeholder 6" svg:x="4.24826in" svg:y="9.49826in" svg:width="3.25in" svg:height="0.50174in" presentation:class="page-number" presentation:placeholder="false">
          <draw:text-box>
            <text:p text:style-name="a159" text:class-names="" text:cond-style-name=""><text:span text:style-name="a15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cust-Sample-Icons-Layout" style:page-layout-name="pageLayout1" draw:style-name="a162">
      <draw:frame draw:id="id26" presentation:style-name="a165" draw:name="Title 1" svg:x="0.47244in" svg:y="0.47244in" svg:width="12.47173in" svg:height="0.94618in" presentation:class="title" presentation:placeholder="false">
        <draw:text-box>
          <text:p text:style-name="a164" text:class-names="" text:cond-style-name=""><text:span text:style-name="a163" text:class-names="">Heading</text:span></text:p>
        </draw:text-box>
        <svg:title/>
        <svg:desc/>
      </draw:frame>
      <draw:frame draw:id="id27" draw:style-name="a168" draw:name="TextBox 8" svg:x="5.14103in" svg:y="4.62821in" svg:width="0in" svg:height="0in">
        <draw:text-box>
          <text:p text:style-name="a167" text:class-names="" text:cond-style-name=""><text:span text:style-name="a166" text:class-names=""/></text:p>
        </draw:text-box>
        <svg:title/>
        <svg:desc/>
      </draw:frame>
      <draw:custom-shape svg:x="12.51601in" svg:y="7.00457in" svg:width="0.40706in" svg:height="0.30293in" draw:id="id28" draw:style-name="a171" draw:name="Rectangle 9">
        <svg:title/>
        <svg:desc/>
        <text:p text:style-name="a170" text:class-names="" text:cond-style-name=""><text:span text:style-name="a169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connector draw:type="line" svg:x1="0.47244in" svg:y1="6.92913in" svg:x2="12.91339in" svg:y2="6.92913in" draw:id="id29" draw:style-name="a172" draw:name="Straight Connector 10">
        <svg:title/>
        <svg:desc/>
      </draw:connector>
      <draw:custom-shape svg:x="0.41892in" svg:y="3.4724in" svg:width="1.14518in" svg:height="1.12057in" draw:id="id30" draw:style-name="a175" draw:name="Rectangle 12">
        <svg:title/>
        <svg:desc/>
        <text:p text:style-name="a174" text:class-names="" text:cond-style-name=""><text:span text:style-name="a17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1892in" svg:y="1.98077in" svg:width="1.14518in" svg:height="1.12057in" draw:id="id31" draw:style-name="a178" draw:name="Rectangle 13">
        <svg:title/>
        <svg:desc/>
        <text:p text:style-name="a177" text:class-names="" text:cond-style-name=""><text:span text:style-name="a17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67818in" svg:y="1.98077in" svg:width="1.14518in" svg:height="1.12057in" draw:id="id32" draw:style-name="a181" draw:name="Rectangle 14">
        <svg:title/>
        <svg:desc/>
        <text:p text:style-name="a180" text:class-names="" text:cond-style-name=""><text:span text:style-name="a17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2.93744in" svg:y="1.98077in" svg:width="1.14518in" svg:height="1.12057in" draw:id="id33" draw:style-name="a184" draw:name="Rectangle 15">
        <svg:title/>
        <svg:desc/>
        <text:p text:style-name="a183" text:class-names="" text:cond-style-name=""><text:span text:style-name="a18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4.1967in" svg:y="1.98077in" svg:width="1.14518in" svg:height="1.12057in" draw:id="id34" draw:style-name="a187" draw:name="Rectangle 16">
        <svg:title/>
        <svg:desc/>
        <text:p text:style-name="a186" text:class-names="" text:cond-style-name=""><text:span text:style-name="a18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5.45596in" svg:y="1.98077in" svg:width="1.14518in" svg:height="1.12057in" draw:id="id35" draw:style-name="a190" draw:name="Rectangle 17">
        <svg:title/>
        <svg:desc/>
        <text:p text:style-name="a189" text:class-names="" text:cond-style-name=""><text:span text:style-name="a18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6.71522in" svg:y="1.98077in" svg:width="1.14518in" svg:height="1.12057in" draw:id="id36" draw:style-name="a193" draw:name="Rectangle 18">
        <svg:title/>
        <svg:desc/>
        <text:p text:style-name="a192" text:class-names="" text:cond-style-name=""><text:span text:style-name="a19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7.97448in" svg:y="1.98077in" svg:width="1.14518in" svg:height="1.12057in" draw:id="id37" draw:style-name="a196" draw:name="Rectangle 19">
        <svg:title/>
        <svg:desc/>
        <text:p text:style-name="a195" text:class-names="" text:cond-style-name=""><text:span text:style-name="a19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9.23373in" svg:y="1.98077in" svg:width="1.14518in" svg:height="1.12057in" draw:id="id38" draw:style-name="a199" draw:name="Rectangle 20">
        <svg:title/>
        <svg:desc/>
        <text:p text:style-name="a198" text:class-names="" text:cond-style-name=""><text:span text:style-name="a19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0.49299in" svg:y="1.98077in" svg:width="1.14518in" svg:height="1.12057in" draw:id="id39" draw:style-name="a202" draw:name="Rectangle 21">
        <svg:title/>
        <svg:desc/>
        <text:p text:style-name="a201" text:class-names="" text:cond-style-name=""><text:span text:style-name="a20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1.75225in" svg:y="1.98077in" svg:width="1.14518in" svg:height="1.12057in" draw:id="id40" draw:style-name="a205" draw:name="Rectangle 22">
        <svg:title/>
        <svg:desc/>
        <text:p text:style-name="a204" text:class-names="" text:cond-style-name=""><text:span text:style-name="a20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67818in" svg:y="3.4724in" svg:width="1.14518in" svg:height="1.12057in" draw:id="id41" draw:style-name="a208" draw:name="Rectangle 23">
        <svg:title/>
        <svg:desc/>
        <text:p text:style-name="a207" text:class-names="" text:cond-style-name=""><text:span text:style-name="a20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2.93744in" svg:y="3.4724in" svg:width="1.14518in" svg:height="1.12057in" draw:id="id42" draw:style-name="a211" draw:name="Rectangle 24">
        <svg:title/>
        <svg:desc/>
        <text:p text:style-name="a210" text:class-names="" text:cond-style-name=""><text:span text:style-name="a20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4.1967in" svg:y="3.4724in" svg:width="1.14518in" svg:height="1.12057in" draw:id="id43" draw:style-name="a214" draw:name="Rectangle 25">
        <svg:title/>
        <svg:desc/>
        <text:p text:style-name="a213" text:class-names="" text:cond-style-name=""><text:span text:style-name="a21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5.45596in" svg:y="3.4724in" svg:width="1.14518in" svg:height="1.12057in" draw:id="id44" draw:style-name="a217" draw:name="Rectangle 26">
        <svg:title/>
        <svg:desc/>
        <text:p text:style-name="a216" text:class-names="" text:cond-style-name=""><text:span text:style-name="a21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6.71522in" svg:y="3.4724in" svg:width="1.14518in" svg:height="1.12057in" draw:id="id45" draw:style-name="a220" draw:name="Rectangle 27">
        <svg:title/>
        <svg:desc/>
        <text:p text:style-name="a219" text:class-names="" text:cond-style-name=""><text:span text:style-name="a21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7.97448in" svg:y="3.4724in" svg:width="1.14518in" svg:height="1.12057in" draw:id="id46" draw:style-name="a223" draw:name="Rectangle 28">
        <svg:title/>
        <svg:desc/>
        <text:p text:style-name="a222" text:class-names="" text:cond-style-name=""><text:span text:style-name="a22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9.23373in" svg:y="3.4724in" svg:width="1.14518in" svg:height="1.12057in" draw:id="id47" draw:style-name="a226" draw:name="Rectangle 29">
        <svg:title/>
        <svg:desc/>
        <text:p text:style-name="a225" text:class-names="" text:cond-style-name=""><text:span text:style-name="a22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0.49299in" svg:y="3.4724in" svg:width="1.14518in" svg:height="1.12057in" draw:id="id48" draw:style-name="a229" draw:name="Rectangle 30">
        <svg:title/>
        <svg:desc/>
        <text:p text:style-name="a228" text:class-names="" text:cond-style-name=""><text:span text:style-name="a22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1.75225in" svg:y="3.4724in" svg:width="1.14518in" svg:height="1.12057in" draw:id="id49" draw:style-name="a232" draw:name="Rectangle 31">
        <svg:title/>
        <svg:desc/>
        <text:p text:style-name="a231" text:class-names="" text:cond-style-name=""><text:span text:style-name="a23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1892in" svg:y="4.96402in" svg:width="1.14518in" svg:height="1.12057in" draw:id="id50" draw:style-name="a235" draw:name="Rectangle 32">
        <svg:title/>
        <svg:desc/>
        <text:p text:style-name="a234" text:class-names="" text:cond-style-name=""><text:span text:style-name="a23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67818in" svg:y="4.96402in" svg:width="1.14518in" svg:height="1.12057in" draw:id="id51" draw:style-name="a238" draw:name="Rectangle 33">
        <svg:title/>
        <svg:desc/>
        <text:p text:style-name="a237" text:class-names="" text:cond-style-name=""><text:span text:style-name="a23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2.93744in" svg:y="4.96402in" svg:width="1.14518in" svg:height="1.12057in" draw:id="id52" draw:style-name="a241" draw:name="Rectangle 34">
        <svg:title/>
        <svg:desc/>
        <text:p text:style-name="a240" text:class-names="" text:cond-style-name=""><text:span text:style-name="a23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4.1967in" svg:y="4.96402in" svg:width="1.14518in" svg:height="1.12057in" draw:id="id53" draw:style-name="a244" draw:name="Rectangle 35">
        <svg:title/>
        <svg:desc/>
        <text:p text:style-name="a243" text:class-names="" text:cond-style-name=""><text:span text:style-name="a24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5.45596in" svg:y="4.96402in" svg:width="1.14518in" svg:height="1.12057in" draw:id="id54" draw:style-name="a247" draw:name="Rectangle 36">
        <svg:title/>
        <svg:desc/>
        <text:p text:style-name="a246" text:class-names="" text:cond-style-name=""><text:span text:style-name="a24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6.71522in" svg:y="4.96402in" svg:width="1.14518in" svg:height="1.12057in" draw:id="id55" draw:style-name="a250" draw:name="Rectangle 37">
        <svg:title/>
        <svg:desc/>
        <text:p text:style-name="a249" text:class-names="" text:cond-style-name=""><text:span text:style-name="a24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7.97448in" svg:y="4.96402in" svg:width="1.14518in" svg:height="1.12057in" draw:id="id56" draw:style-name="a253" draw:name="Rectangle 38">
        <svg:title/>
        <svg:desc/>
        <text:p text:style-name="a252" text:class-names="" text:cond-style-name=""><text:span text:style-name="a25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9.23373in" svg:y="4.96402in" svg:width="1.14518in" svg:height="1.12057in" draw:id="id57" draw:style-name="a256" draw:name="Rectangle 39">
        <svg:title/>
        <svg:desc/>
        <text:p text:style-name="a255" text:class-names="" text:cond-style-name=""><text:span text:style-name="a25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0.49299in" svg:y="4.96402in" svg:width="1.14518in" svg:height="1.12057in" draw:id="id58" draw:style-name="a259" draw:name="Rectangle 40">
        <svg:title/>
        <svg:desc/>
        <text:p text:style-name="a258" text:class-names="" text:cond-style-name=""><text:span text:style-name="a25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1.75225in" svg:y="4.96402in" svg:width="1.14518in" svg:height="1.12057in" draw:id="id59" draw:style-name="a262" draw:name="Rectangle 41">
        <svg:title/>
        <svg:desc/>
        <text:p text:style-name="a261" text:class-names="" text:cond-style-name=""><text:span text:style-name="a26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0" draw:style-name="a263" draw:transform="translate(-1.67578in -0.10278in) rotate(-3.14159) translate(11.75929in 0.36966in)" draw:name="Picture 2" svg:width="3.35157in" svg:height="0.20556in" style:rel-width="scale" style:rel-height="scale">
        <draw:image xlink:href="media/image17.png" xlink:type="simple" xlink:show="embed" xlink:actuate="onLoad"/>
        <svg:title/>
        <svg:desc/>
      </draw:frame>
      <presentation:notes style:page-layout-name="pageLayout2" draw:style-name="a293">
        <draw:frame draw:id="id5" presentation:style-name="a266" draw:name="Header Placeholder 1" svg:x="0in" svg:y="0in" svg:width="3.25in" svg:height="0.50174in" presentation:class="header" presentation:placeholder="false">
          <draw:text-box>
            <text:p text:style-name="a265" text:class-names="" text:cond-style-name=""><text:span text:style-name="a264" text:class-names=""/></text:p>
          </draw:text-box>
          <svg:title/>
          <svg:desc/>
        </draw:frame>
        <draw:frame draw:id="id6" presentation:style-name="a270" draw:name="Date Placeholder 2" svg:x="4.24826in" svg:y="0in" svg:width="3.25in" svg:height="0.50174in" presentation:class="date-time" presentation:placeholder="false">
          <draw:text-box>
            <text:p text:style-name="a269" text:class-names="" text:cond-style-name=""><text:span text:style-name="a267" text:class-names=""><text:date text:fixed="false" style:data-style-name="a268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271" draw:name="Slide Image Placeholder 3">
          <svg:title/>
          <svg:desc/>
        </draw:page-thumbnail>
        <draw:frame draw:id="id8" presentation:style-name="a286" draw:name="Notes Placeholder 4" svg:x="0.75in" svg:y="4.8125in" svg:width="6in" svg:height="3.9375in" presentation:class="notes" presentation:placeholder="false">
          <draw:text-box>
            <text:p text:style-name="a273" text:class-names="" text:cond-style-name=""><text:span text:style-name="a272" text:class-names="">Click to edit Master text styles</text:span></text:p>
            <text:list text:style-name="a276">
              <text:list-item>
                <text:list text:style-name="a276">
                  <text:list-item>
                    <text:p text:style-name="a275" text:class-names="" text:cond-style-name=""><text:span text:style-name="a274" text:class-names="">Second level</text:span></text:p>
                  </text:list-item>
                </text:list>
              </text:list-item>
            </text:list>
            <text:list text:style-name="a279">
              <text:list-item>
                <text:list text:style-name="a279">
                  <text:list-item>
                    <text:list text:style-name="a279">
                      <text:list-item>
                        <text:p text:style-name="a278" text:class-names="" text:cond-style-name=""><text:span text:style-name="a277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282">
              <text:list-item>
                <text:list text:style-name="a282">
                  <text:list-item>
                    <text:list text:style-name="a282">
                      <text:list-item>
                        <text:list text:style-name="a282">
                          <text:list-item>
                            <text:p text:style-name="a281" text:class-names="" text:cond-style-name=""><text:span text:style-name="a280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85">
              <text:list-item>
                <text:list text:style-name="a285">
                  <text:list-item>
                    <text:list text:style-name="a285">
                      <text:list-item>
                        <text:list text:style-name="a285">
                          <text:list-item>
                            <text:list text:style-name="a285">
                              <text:list-item>
                                <text:p text:style-name="a284" text:class-names="" text:cond-style-name=""><text:span text:style-name="a283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89" draw:name="Footer Placeholder 5" svg:x="0in" svg:y="9.49826in" svg:width="3.25in" svg:height="0.50174in" presentation:class="footer" presentation:placeholder="false">
          <draw:text-box>
            <text:p text:style-name="a288" text:class-names="" text:cond-style-name=""><text:span text:style-name="a287" text:class-names=""/></text:p>
          </draw:text-box>
          <svg:title/>
          <svg:desc/>
        </draw:frame>
        <draw:frame draw:id="id10" presentation:style-name="a292" draw:name="Slide Number Placeholder 6" svg:x="4.24826in" svg:y="9.49826in" svg:width="3.25in" svg:height="0.50174in" presentation:class="page-number" presentation:placeholder="false">
          <draw:text-box>
            <text:p text:style-name="a291" text:class-names="" text:cond-style-name=""><text:span text:style-name="a29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cust-1_Sample-Icons-Layout" style:page-layout-name="pageLayout1" draw:style-name="a294">
      <draw:custom-shape svg:x="0in" svg:y="0in" svg:width="13.34934in" svg:height="7.51598in" draw:id="id61" draw:style-name="a297" draw:name="Rectangle 18">
        <svg:title/>
        <svg:desc/>
        <text:p text:style-name="a296" text:class-names="" text:cond-style-name=""><text:span text:style-name="a29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2" draw:style-name="a300" draw:name="TextBox 8" svg:x="5.14103in" svg:y="4.62821in" svg:width="0in" svg:height="0in">
        <draw:text-box>
          <text:p text:style-name="a299" text:class-names="" text:cond-style-name=""><text:span text:style-name="a298" text:class-names=""/></text:p>
        </draw:text-box>
        <svg:title/>
        <svg:desc/>
      </draw:frame>
      <draw:custom-shape svg:x="12.51601in" svg:y="7.00457in" svg:width="0.40706in" svg:height="0.30293in" draw:id="id63" draw:style-name="a303" draw:name="Rectangle 9">
        <svg:title/>
        <svg:desc/>
        <text:p text:style-name="a302" text:class-names="" text:cond-style-name=""><text:span text:style-name="a301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connector draw:type="line" svg:x1="0.47244in" svg:y1="6.92913in" svg:x2="12.91339in" svg:y2="6.92913in" draw:id="id64" draw:style-name="a304" draw:name="Straight Connector 10">
        <svg:title/>
        <svg:desc/>
      </draw:connector>
      <draw:custom-shape svg:x="0.41892in" svg:y="3.4724in" svg:width="1.14518in" svg:height="1.12057in" draw:id="id65" draw:style-name="a307" draw:name="Rectangle 12">
        <svg:title/>
        <svg:desc/>
        <text:p text:style-name="a306" text:class-names="" text:cond-style-name=""><text:span text:style-name="a30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67818in" svg:y="3.4724in" svg:width="1.14518in" svg:height="1.12057in" draw:id="id66" draw:style-name="a310" draw:name="Rectangle 23">
        <svg:title/>
        <svg:desc/>
        <text:p text:style-name="a309" text:class-names="" text:cond-style-name=""><text:span text:style-name="a30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2.93744in" svg:y="3.4724in" svg:width="1.14518in" svg:height="1.12057in" draw:id="id67" draw:style-name="a313" draw:name="Rectangle 24">
        <svg:title/>
        <svg:desc/>
        <text:p text:style-name="a312" text:class-names="" text:cond-style-name=""><text:span text:style-name="a31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4.1967in" svg:y="3.4724in" svg:width="1.14518in" svg:height="1.12057in" draw:id="id68" draw:style-name="a316" draw:name="Rectangle 25">
        <svg:title/>
        <svg:desc/>
        <text:p text:style-name="a315" text:class-names="" text:cond-style-name=""><text:span text:style-name="a31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1892in" svg:y="4.97036in" svg:width="1.14518in" svg:height="1.12057in" draw:id="id69" draw:style-name="a319" draw:name="Rectangle 32">
        <svg:title/>
        <svg:desc/>
        <text:p text:style-name="a318" text:class-names="" text:cond-style-name=""><text:span text:style-name="a31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67818in" svg:y="4.97036in" svg:width="1.14518in" svg:height="1.12057in" draw:id="id70" draw:style-name="a322" draw:name="Rectangle 33">
        <svg:title/>
        <svg:desc/>
        <text:p text:style-name="a321" text:class-names="" text:cond-style-name=""><text:span text:style-name="a32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2.93744in" svg:y="4.97036in" svg:width="1.14518in" svg:height="1.12057in" draw:id="id71" draw:style-name="a325" draw:name="Rectangle 34">
        <svg:title/>
        <svg:desc/>
        <text:p text:style-name="a324" text:class-names="" text:cond-style-name=""><text:span text:style-name="a32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4.1967in" svg:y="4.97036in" svg:width="1.14518in" svg:height="1.12057in" draw:id="id72" draw:style-name="a328" draw:name="Rectangle 35">
        <svg:title/>
        <svg:desc/>
        <text:p text:style-name="a327" text:class-names="" text:cond-style-name=""><text:span text:style-name="a32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5.60248in" svg:y="3.4724in" svg:width="2.17789in" svg:height="2.13109in" draw:id="id73" draw:style-name="a331" draw:name="Rectangle 45">
        <svg:title/>
        <svg:desc/>
        <text:p text:style-name="a330" text:class-names="" text:cond-style-name=""><text:span text:style-name="a32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8.17383in" svg:y="3.4724in" svg:width="2.17789in" svg:height="2.13109in" draw:id="id74" draw:style-name="a334" draw:name="Rectangle 46">
        <svg:title/>
        <svg:desc/>
        <text:p text:style-name="a333" text:class-names="" text:cond-style-name=""><text:span text:style-name="a33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0.74518in" svg:y="3.4724in" svg:width="2.17789in" svg:height="2.13109in" draw:id="id75" draw:style-name="a337" draw:name="Rectangle 47">
        <svg:title/>
        <svg:desc/>
        <text:p text:style-name="a336" text:class-names="" text:cond-style-name=""><text:span text:style-name="a33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6" draw:style-name="a338" draw:transform="translate(-1.67578in -0.10278in) rotate(-3.14159) translate(11.75929in 0.36966in)" draw:name="Picture 3" svg:width="3.35157in" svg:height="0.20556in" style:rel-width="scale" style:rel-height="scale">
        <draw:image xlink:href="media/image17.png" xlink:type="simple" xlink:show="embed" xlink:actuate="onLoad"/>
        <svg:title/>
        <svg:desc/>
      </draw:frame>
      <draw:frame draw:id="id77" presentation:style-name="a341" draw:name="Title 1" svg:x="0.47244in" svg:y="0.47244in" svg:width="12.47173in" svg:height="0.94618in" presentation:class="title" presentation:placeholder="false">
        <draw:text-box>
          <text:p text:style-name="a340" text:class-names="" text:cond-style-name=""><text:span text:style-name="a339" text:class-names="">Heading</text:span></text:p>
        </draw:text-box>
        <svg:title/>
        <svg:desc/>
      </draw:frame>
      <presentation:notes style:page-layout-name="pageLayout2" draw:style-name="a371">
        <draw:frame draw:id="id5" presentation:style-name="a344" draw:name="Header Placeholder 1" svg:x="0in" svg:y="0in" svg:width="3.25in" svg:height="0.50174in" presentation:class="header" presentation:placeholder="false">
          <draw:text-box>
            <text:p text:style-name="a343" text:class-names="" text:cond-style-name=""><text:span text:style-name="a342" text:class-names=""/></text:p>
          </draw:text-box>
          <svg:title/>
          <svg:desc/>
        </draw:frame>
        <draw:frame draw:id="id6" presentation:style-name="a348" draw:name="Date Placeholder 2" svg:x="4.24826in" svg:y="0in" svg:width="3.25in" svg:height="0.50174in" presentation:class="date-time" presentation:placeholder="false">
          <draw:text-box>
            <text:p text:style-name="a347" text:class-names="" text:cond-style-name=""><text:span text:style-name="a345" text:class-names=""><text:date text:fixed="false" style:data-style-name="a346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349" draw:name="Slide Image Placeholder 3">
          <svg:title/>
          <svg:desc/>
        </draw:page-thumbnail>
        <draw:frame draw:id="id8" presentation:style-name="a364" draw:name="Notes Placeholder 4" svg:x="0.75in" svg:y="4.8125in" svg:width="6in" svg:height="3.9375in" presentation:class="notes" presentation:placeholder="false">
          <draw:text-box>
            <text:p text:style-name="a351" text:class-names="" text:cond-style-name=""><text:span text:style-name="a350" text:class-names="">Click to edit Master text styles</text:span></text:p>
            <text:list text:style-name="a354">
              <text:list-item>
                <text:list text:style-name="a354">
                  <text:list-item>
                    <text:p text:style-name="a353" text:class-names="" text:cond-style-name=""><text:span text:style-name="a352" text:class-names="">Second level</text:span></text:p>
                  </text:list-item>
                </text:list>
              </text:list-item>
            </text:list>
            <text:list text:style-name="a357">
              <text:list-item>
                <text:list text:style-name="a357">
                  <text:list-item>
                    <text:list text:style-name="a357">
                      <text:list-item>
                        <text:p text:style-name="a356" text:class-names="" text:cond-style-name=""><text:span text:style-name="a355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360">
              <text:list-item>
                <text:list text:style-name="a360">
                  <text:list-item>
                    <text:list text:style-name="a360">
                      <text:list-item>
                        <text:list text:style-name="a360">
                          <text:list-item>
                            <text:p text:style-name="a359" text:class-names="" text:cond-style-name=""><text:span text:style-name="a358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63">
              <text:list-item>
                <text:list text:style-name="a363">
                  <text:list-item>
                    <text:list text:style-name="a363">
                      <text:list-item>
                        <text:list text:style-name="a363">
                          <text:list-item>
                            <text:list text:style-name="a363">
                              <text:list-item>
                                <text:p text:style-name="a362" text:class-names="" text:cond-style-name=""><text:span text:style-name="a361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367" draw:name="Footer Placeholder 5" svg:x="0in" svg:y="9.49826in" svg:width="3.25in" svg:height="0.50174in" presentation:class="footer" presentation:placeholder="false">
          <draw:text-box>
            <text:p text:style-name="a366" text:class-names="" text:cond-style-name=""><text:span text:style-name="a365" text:class-names=""/></text:p>
          </draw:text-box>
          <svg:title/>
          <svg:desc/>
        </draw:frame>
        <draw:frame draw:id="id10" presentation:style-name="a370" draw:name="Slide Number Placeholder 6" svg:x="4.24826in" svg:y="9.49826in" svg:width="3.25in" svg:height="0.50174in" presentation:class="page-number" presentation:placeholder="false">
          <draw:text-box>
            <text:p text:style-name="a369" text:class-names="" text:cond-style-name=""><text:span text:style-name="a36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cust-1_Title,-subhead,-two-columns" style:page-layout-name="pageLayout1" draw:style-name="a372">
      <draw:custom-shape svg:x="0in" svg:y="0in" svg:width="13.34934in" svg:height="7.51598in" draw:id="id78" draw:style-name="a375" draw:name="Rectangle 13">
        <svg:title/>
        <svg:desc/>
        <text:p text:style-name="a374" text:class-names="" text:cond-style-name=""><text:span text:style-name="a37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9" presentation:style-name="a381" draw:name="Content Placeholder 2" svg:x="0.47244in" svg:y="2.99212in" svg:width="12.12598in" svg:height="3.77953in" presentation:class="object" presentation:placeholder="false">
        <draw:text-box>
          <text:p text:style-name="a377" text:class-names="" text:cond-style-name=""><text:span text:style-name="a376" text:class-names="">Click to edit Master text styles</text:span></text:p>
          <text:list text:style-name="a380">
            <text:list-item>
              <text:list text:style-name="a380">
                <text:list-item>
                  <text:p text:style-name="a379" text:class-names="" text:cond-style-name=""><text:span text:style-name="a378" text:class-names="">Second level</text:span></text:p>
                </text:list-item>
              </text:list>
            </text:list-item>
          </text:list>
        </draw:text-box>
        <svg:title/>
        <svg:desc/>
      </draw:frame>
      <draw:frame draw:id="id80" presentation:style-name="a385" draw:name="Text Placeholder 7" svg:x="0.47244in" svg:y="2.28346in" svg:width="12.08519in" svg:height="0.50527in" presentation:class="outline" presentation:placeholder="false">
        <draw:text-box>
          <text:list text:style-name="a384">
            <text:list-item>
              <text:p text:style-name="a383" text:class-names="" text:cond-style-name=""><text:span text:style-name="a382" text:class-names="">Subhead if needed</text:span></text:p>
            </text:list-item>
          </text:list>
        </draw:text-box>
        <svg:title/>
        <svg:desc/>
      </draw:frame>
      <draw:frame draw:id="id81" draw:style-name="a388" draw:name="TextBox 8" svg:x="5.14103in" svg:y="4.62821in" svg:width="0in" svg:height="0in">
        <draw:text-box>
          <text:p text:style-name="a387" text:class-names="" text:cond-style-name=""><text:span text:style-name="a386" text:class-names=""/></text:p>
        </draw:text-box>
        <svg:title/>
        <svg:desc/>
      </draw:frame>
      <draw:custom-shape svg:x="12.51601in" svg:y="7.00457in" svg:width="0.40706in" svg:height="0.30293in" draw:id="id82" draw:style-name="a391" draw:name="Rectangle 9">
        <svg:title/>
        <svg:desc/>
        <text:p text:style-name="a390" text:class-names="" text:cond-style-name=""><text:span text:style-name="a389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83" presentation:style-name="a394" draw:name="Title 1" svg:x="0.47244in" svg:y="0.47244in" svg:width="12.47173in" svg:height="0.94618in" presentation:class="title" presentation:placeholder="false">
        <draw:text-box>
          <text:p text:style-name="a393" text:class-names="" text:cond-style-name=""><text:span text:style-name="a392" text:class-names="">Heading</text:span></text:p>
        </draw:text-box>
        <svg:title/>
        <svg:desc/>
      </draw:frame>
      <draw:connector draw:type="line" svg:x1="0.44706in" svg:y1="6.92913in" svg:x2="12.91339in" svg:y2="6.92913in" draw:id="id84" draw:style-name="a395" draw:name="Straight Connector 11">
        <svg:title/>
        <svg:desc/>
      </draw:connector>
      <draw:frame draw:id="id85" draw:style-name="a396" draw:transform="translate(-1.67578in -0.10278in) rotate(-3.14159) translate(11.75929in 0.36966in)" draw:name="Picture 5" svg:width="3.35157in" svg:height="0.20556in" style:rel-width="scale" style:rel-height="scale">
        <draw:image xlink:href="media/image17.png" xlink:type="simple" xlink:show="embed" xlink:actuate="onLoad"/>
        <svg:title/>
        <svg:desc/>
      </draw:frame>
      <presentation:notes style:page-layout-name="pageLayout2" draw:style-name="a426">
        <draw:frame draw:id="id5" presentation:style-name="a399" draw:name="Header Placeholder 1" svg:x="0in" svg:y="0in" svg:width="3.25in" svg:height="0.50174in" presentation:class="header" presentation:placeholder="false">
          <draw:text-box>
            <text:p text:style-name="a398" text:class-names="" text:cond-style-name=""><text:span text:style-name="a397" text:class-names=""/></text:p>
          </draw:text-box>
          <svg:title/>
          <svg:desc/>
        </draw:frame>
        <draw:frame draw:id="id6" presentation:style-name="a403" draw:name="Date Placeholder 2" svg:x="4.24826in" svg:y="0in" svg:width="3.25in" svg:height="0.50174in" presentation:class="date-time" presentation:placeholder="false">
          <draw:text-box>
            <text:p text:style-name="a402" text:class-names="" text:cond-style-name=""><text:span text:style-name="a400" text:class-names=""><text:date text:fixed="false" style:data-style-name="a401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404" draw:name="Slide Image Placeholder 3">
          <svg:title/>
          <svg:desc/>
        </draw:page-thumbnail>
        <draw:frame draw:id="id8" presentation:style-name="a419" draw:name="Notes Placeholder 4" svg:x="0.75in" svg:y="4.8125in" svg:width="6in" svg:height="3.9375in" presentation:class="notes" presentation:placeholder="false">
          <draw:text-box>
            <text:p text:style-name="a406" text:class-names="" text:cond-style-name=""><text:span text:style-name="a405" text:class-names="">Click to edit Master text styles</text:span></text:p>
            <text:list text:style-name="a409">
              <text:list-item>
                <text:list text:style-name="a409">
                  <text:list-item>
                    <text:p text:style-name="a408" text:class-names="" text:cond-style-name=""><text:span text:style-name="a407" text:class-names="">Second level</text:span></text:p>
                  </text:list-item>
                </text:list>
              </text:list-item>
            </text:list>
            <text:list text:style-name="a412">
              <text:list-item>
                <text:list text:style-name="a412">
                  <text:list-item>
                    <text:list text:style-name="a412">
                      <text:list-item>
                        <text:p text:style-name="a411" text:class-names="" text:cond-style-name=""><text:span text:style-name="a410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415">
              <text:list-item>
                <text:list text:style-name="a415">
                  <text:list-item>
                    <text:list text:style-name="a415">
                      <text:list-item>
                        <text:list text:style-name="a415">
                          <text:list-item>
                            <text:p text:style-name="a414" text:class-names="" text:cond-style-name=""><text:span text:style-name="a413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18">
              <text:list-item>
                <text:list text:style-name="a418">
                  <text:list-item>
                    <text:list text:style-name="a418">
                      <text:list-item>
                        <text:list text:style-name="a418">
                          <text:list-item>
                            <text:list text:style-name="a418">
                              <text:list-item>
                                <text:p text:style-name="a417" text:class-names="" text:cond-style-name=""><text:span text:style-name="a416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22" draw:name="Footer Placeholder 5" svg:x="0in" svg:y="9.49826in" svg:width="3.25in" svg:height="0.50174in" presentation:class="footer" presentation:placeholder="false">
          <draw:text-box>
            <text:p text:style-name="a421" text:class-names="" text:cond-style-name=""><text:span text:style-name="a420" text:class-names=""/></text:p>
          </draw:text-box>
          <svg:title/>
          <svg:desc/>
        </draw:frame>
        <draw:frame draw:id="id10" presentation:style-name="a425" draw:name="Slide Number Placeholder 6" svg:x="4.24826in" svg:y="9.49826in" svg:width="3.25in" svg:height="0.50174in" presentation:class="page-number" presentation:placeholder="false">
          <draw:text-box>
            <text:p text:style-name="a424" text:class-names="" text:cond-style-name=""><text:span text:style-name="a42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cust-2_Title,-subhead,-two-columns" style:page-layout-name="pageLayout1" draw:style-name="a427">
      <draw:custom-shape svg:x="0in" svg:y="0in" svg:width="13.34934in" svg:height="7.51598in" draw:id="id86" draw:style-name="a430" draw:name="Rectangle 13">
        <svg:title/>
        <svg:desc/>
        <text:p text:style-name="a429" text:class-names="" text:cond-style-name=""><text:span text:style-name="a42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87" presentation:style-name="a436" draw:name="Content Placeholder 2" svg:x="0.47244in" svg:y="2.99212in" svg:width="12.12598in" svg:height="3.77953in" presentation:class="object" presentation:placeholder="false">
        <draw:text-box>
          <text:p text:style-name="a432" text:class-names="" text:cond-style-name=""><text:span text:style-name="a431" text:class-names="">Click to edit Master text styles</text:span></text:p>
          <text:list text:style-name="a435">
            <text:list-item>
              <text:list text:style-name="a435">
                <text:list-item>
                  <text:p text:style-name="a434" text:class-names="" text:cond-style-name=""><text:span text:style-name="a433" text:class-names="">Second level</text:span></text:p>
                </text:list-item>
              </text:list>
            </text:list-item>
          </text:list>
        </draw:text-box>
        <svg:title/>
        <svg:desc/>
      </draw:frame>
      <draw:frame draw:id="id88" presentation:style-name="a440" draw:name="Text Placeholder 7" svg:x="0.47244in" svg:y="2.28346in" svg:width="12.08519in" svg:height="0.50527in" presentation:class="outline" presentation:placeholder="false">
        <draw:text-box>
          <text:list text:style-name="a439">
            <text:list-item>
              <text:p text:style-name="a438" text:class-names="" text:cond-style-name=""><text:span text:style-name="a437" text:class-names="">Subhead if needed</text:span></text:p>
            </text:list-item>
          </text:list>
        </draw:text-box>
        <svg:title/>
        <svg:desc/>
      </draw:frame>
      <draw:frame draw:id="id89" draw:style-name="a443" draw:name="TextBox 8" svg:x="5.14103in" svg:y="4.62821in" svg:width="0in" svg:height="0in">
        <draw:text-box>
          <text:p text:style-name="a442" text:class-names="" text:cond-style-name=""><text:span text:style-name="a441" text:class-names=""/></text:p>
        </draw:text-box>
        <svg:title/>
        <svg:desc/>
      </draw:frame>
      <draw:custom-shape svg:x="12.51601in" svg:y="7.00457in" svg:width="0.40706in" svg:height="0.30293in" draw:id="id90" draw:style-name="a446" draw:name="Rectangle 9">
        <svg:title/>
        <svg:desc/>
        <text:p text:style-name="a445" text:class-names="" text:cond-style-name=""><text:span text:style-name="a444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91" presentation:style-name="a449" draw:name="Title 1" svg:x="0.47244in" svg:y="0.47244in" svg:width="12.47173in" svg:height="0.94618in" presentation:class="title" presentation:placeholder="false">
        <draw:text-box>
          <text:p text:style-name="a448" text:class-names="" text:cond-style-name=""><text:span text:style-name="a447" text:class-names="">Heading</text:span></text:p>
        </draw:text-box>
        <svg:title/>
        <svg:desc/>
      </draw:frame>
      <draw:connector draw:type="line" svg:x1="0.44706in" svg:y1="6.92913in" svg:x2="12.91339in" svg:y2="6.92913in" draw:id="id92" draw:style-name="a450" draw:name="Straight Connector 11">
        <svg:title/>
        <svg:desc/>
      </draw:connector>
      <draw:frame draw:id="id93" draw:style-name="a451" draw:transform="translate(-1.67578in -0.10278in) rotate(-3.14159) translate(11.75929in 0.36966in)" draw:name="Picture 3" svg:width="3.35157in" svg:height="0.20556in" style:rel-width="scale" style:rel-height="scale">
        <draw:image xlink:href="media/image17.png" xlink:type="simple" xlink:show="embed" xlink:actuate="onLoad"/>
        <svg:title/>
        <svg:desc/>
      </draw:frame>
      <presentation:notes style:page-layout-name="pageLayout2" draw:style-name="a481">
        <draw:frame draw:id="id5" presentation:style-name="a454" draw:name="Header Placeholder 1" svg:x="0in" svg:y="0in" svg:width="3.25in" svg:height="0.50174in" presentation:class="header" presentation:placeholder="false">
          <draw:text-box>
            <text:p text:style-name="a453" text:class-names="" text:cond-style-name=""><text:span text:style-name="a452" text:class-names=""/></text:p>
          </draw:text-box>
          <svg:title/>
          <svg:desc/>
        </draw:frame>
        <draw:frame draw:id="id6" presentation:style-name="a458" draw:name="Date Placeholder 2" svg:x="4.24826in" svg:y="0in" svg:width="3.25in" svg:height="0.50174in" presentation:class="date-time" presentation:placeholder="false">
          <draw:text-box>
            <text:p text:style-name="a457" text:class-names="" text:cond-style-name=""><text:span text:style-name="a455" text:class-names=""><text:date text:fixed="false" style:data-style-name="a456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459" draw:name="Slide Image Placeholder 3">
          <svg:title/>
          <svg:desc/>
        </draw:page-thumbnail>
        <draw:frame draw:id="id8" presentation:style-name="a474" draw:name="Notes Placeholder 4" svg:x="0.75in" svg:y="4.8125in" svg:width="6in" svg:height="3.9375in" presentation:class="notes" presentation:placeholder="false">
          <draw:text-box>
            <text:p text:style-name="a461" text:class-names="" text:cond-style-name=""><text:span text:style-name="a460" text:class-names="">Click to edit Master text styles</text:span></text:p>
            <text:list text:style-name="a464">
              <text:list-item>
                <text:list text:style-name="a464">
                  <text:list-item>
                    <text:p text:style-name="a463" text:class-names="" text:cond-style-name=""><text:span text:style-name="a462" text:class-names="">Second level</text:span></text:p>
                  </text:list-item>
                </text:list>
              </text:list-item>
            </text:list>
            <text:list text:style-name="a467">
              <text:list-item>
                <text:list text:style-name="a467">
                  <text:list-item>
                    <text:list text:style-name="a467">
                      <text:list-item>
                        <text:p text:style-name="a466" text:class-names="" text:cond-style-name=""><text:span text:style-name="a465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470">
              <text:list-item>
                <text:list text:style-name="a470">
                  <text:list-item>
                    <text:list text:style-name="a470">
                      <text:list-item>
                        <text:list text:style-name="a470">
                          <text:list-item>
                            <text:p text:style-name="a469" text:class-names="" text:cond-style-name=""><text:span text:style-name="a468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73">
              <text:list-item>
                <text:list text:style-name="a473">
                  <text:list-item>
                    <text:list text:style-name="a473">
                      <text:list-item>
                        <text:list text:style-name="a473">
                          <text:list-item>
                            <text:list text:style-name="a473">
                              <text:list-item>
                                <text:p text:style-name="a472" text:class-names="" text:cond-style-name=""><text:span text:style-name="a471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77" draw:name="Footer Placeholder 5" svg:x="0in" svg:y="9.49826in" svg:width="3.25in" svg:height="0.50174in" presentation:class="footer" presentation:placeholder="false">
          <draw:text-box>
            <text:p text:style-name="a476" text:class-names="" text:cond-style-name=""><text:span text:style-name="a475" text:class-names=""/></text:p>
          </draw:text-box>
          <svg:title/>
          <svg:desc/>
        </draw:frame>
        <draw:frame draw:id="id10" presentation:style-name="a480" draw:name="Slide Number Placeholder 6" svg:x="4.24826in" svg:y="9.49826in" svg:width="3.25in" svg:height="0.50174in" presentation:class="page-number" presentation:placeholder="false">
          <draw:text-box>
            <text:p text:style-name="a479" text:class-names="" text:cond-style-name=""><text:span text:style-name="a47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cust-2_Title,-subhead,-Three-columns" style:page-layout-name="pageLayout1" draw:style-name="a482">
      <draw:custom-shape svg:x="0in" svg:y="0in" svg:width="13.34934in" svg:height="7.51598in" draw:id="id94" draw:style-name="a485" draw:name="Rectangle 13">
        <svg:title/>
        <svg:desc/>
        <text:p text:style-name="a484" text:class-names="" text:cond-style-name=""><text:span text:style-name="a48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95" presentation:style-name="a491" draw:name="Content Placeholder 2" svg:x="0.47244in" svg:y="2.99213in" svg:width="12.12598in" svg:height="3.77953in" presentation:class="object" presentation:placeholder="false">
        <draw:text-box>
          <text:p text:style-name="a487" text:class-names="" text:cond-style-name=""><text:span text:style-name="a486" text:class-names="">Click to edit Master text styles</text:span></text:p>
          <text:list text:style-name="a490">
            <text:list-item>
              <text:list text:style-name="a490">
                <text:list-item>
                  <text:p text:style-name="a489" text:class-names="" text:cond-style-name=""><text:span text:style-name="a488" text:class-names="">Second level</text:span></text:p>
                </text:list-item>
              </text:list>
            </text:list-item>
          </text:list>
        </draw:text-box>
        <svg:title/>
        <svg:desc/>
      </draw:frame>
      <draw:frame draw:id="id96" presentation:style-name="a495" draw:name="Text Placeholder 7" svg:x="0.47244in" svg:y="2.28346in" svg:width="12.08519in" svg:height="0.50527in" presentation:class="outline" presentation:placeholder="false">
        <draw:text-box>
          <text:list text:style-name="a494">
            <text:list-item>
              <text:p text:style-name="a493" text:class-names="" text:cond-style-name=""><text:span text:style-name="a492" text:class-names="">Subhead if needed</text:span></text:p>
            </text:list-item>
          </text:list>
        </draw:text-box>
        <svg:title/>
        <svg:desc/>
      </draw:frame>
      <draw:frame draw:id="id97" draw:style-name="a498" draw:name="TextBox 8" svg:x="5.14103in" svg:y="4.62821in" svg:width="0in" svg:height="0in">
        <draw:text-box>
          <text:p text:style-name="a497" text:class-names="" text:cond-style-name=""><text:span text:style-name="a496" text:class-names=""/></text:p>
        </draw:text-box>
        <svg:title/>
        <svg:desc/>
      </draw:frame>
      <draw:custom-shape svg:x="12.51601in" svg:y="7.00457in" svg:width="0.40706in" svg:height="0.30293in" draw:id="id98" draw:style-name="a501" draw:name="Rectangle 9">
        <svg:title/>
        <svg:desc/>
        <text:p text:style-name="a500" text:class-names="" text:cond-style-name=""><text:span text:style-name="a499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99" presentation:style-name="a504" draw:name="Title 1" svg:x="0.47244in" svg:y="0.47244in" svg:width="12.47173in" svg:height="0.94618in" presentation:class="title" presentation:placeholder="false">
        <draw:text-box>
          <text:p text:style-name="a503" text:class-names="" text:cond-style-name=""><text:span text:style-name="a502" text:class-names="">Heading</text:span></text:p>
        </draw:text-box>
        <svg:title/>
        <svg:desc/>
      </draw:frame>
      <draw:connector draw:type="line" svg:x1="0.47244in" svg:y1="6.94302in" svg:x2="12.91339in" svg:y2="6.94302in" draw:id="id100" draw:style-name="a505" draw:name="Straight Connector 11">
        <svg:title/>
        <svg:desc/>
      </draw:connector>
      <draw:frame draw:id="id101" draw:style-name="a506" draw:transform="translate(-1.67578in -0.10278in) rotate(-3.14159) translate(11.75929in 0.36966in)" draw:name="Picture 12" svg:width="3.35157in" svg:height="0.20556in" style:rel-width="scale" style:rel-height="scale">
        <draw:image xlink:href="media/image17.png" xlink:type="simple" xlink:show="embed" xlink:actuate="onLoad"/>
        <svg:title/>
        <svg:desc/>
      </draw:frame>
      <presentation:notes style:page-layout-name="pageLayout2" draw:style-name="a536">
        <draw:frame draw:id="id5" presentation:style-name="a509" draw:name="Header Placeholder 1" svg:x="0in" svg:y="0in" svg:width="3.25in" svg:height="0.50174in" presentation:class="header" presentation:placeholder="false">
          <draw:text-box>
            <text:p text:style-name="a508" text:class-names="" text:cond-style-name=""><text:span text:style-name="a507" text:class-names=""/></text:p>
          </draw:text-box>
          <svg:title/>
          <svg:desc/>
        </draw:frame>
        <draw:frame draw:id="id6" presentation:style-name="a513" draw:name="Date Placeholder 2" svg:x="4.24826in" svg:y="0in" svg:width="3.25in" svg:height="0.50174in" presentation:class="date-time" presentation:placeholder="false">
          <draw:text-box>
            <text:p text:style-name="a512" text:class-names="" text:cond-style-name=""><text:span text:style-name="a510" text:class-names=""><text:date text:fixed="false" style:data-style-name="a511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514" draw:name="Slide Image Placeholder 3">
          <svg:title/>
          <svg:desc/>
        </draw:page-thumbnail>
        <draw:frame draw:id="id8" presentation:style-name="a529" draw:name="Notes Placeholder 4" svg:x="0.75in" svg:y="4.8125in" svg:width="6in" svg:height="3.9375in" presentation:class="notes" presentation:placeholder="false">
          <draw:text-box>
            <text:p text:style-name="a516" text:class-names="" text:cond-style-name=""><text:span text:style-name="a515" text:class-names="">Click to edit Master text styles</text:span></text:p>
            <text:list text:style-name="a519">
              <text:list-item>
                <text:list text:style-name="a519">
                  <text:list-item>
                    <text:p text:style-name="a518" text:class-names="" text:cond-style-name=""><text:span text:style-name="a517" text:class-names="">Second level</text:span></text:p>
                  </text:list-item>
                </text:list>
              </text:list-item>
            </text:list>
            <text:list text:style-name="a522">
              <text:list-item>
                <text:list text:style-name="a522">
                  <text:list-item>
                    <text:list text:style-name="a522">
                      <text:list-item>
                        <text:p text:style-name="a521" text:class-names="" text:cond-style-name=""><text:span text:style-name="a520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525">
              <text:list-item>
                <text:list text:style-name="a525">
                  <text:list-item>
                    <text:list text:style-name="a525">
                      <text:list-item>
                        <text:list text:style-name="a525">
                          <text:list-item>
                            <text:p text:style-name="a524" text:class-names="" text:cond-style-name=""><text:span text:style-name="a523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28">
              <text:list-item>
                <text:list text:style-name="a528">
                  <text:list-item>
                    <text:list text:style-name="a528">
                      <text:list-item>
                        <text:list text:style-name="a528">
                          <text:list-item>
                            <text:list text:style-name="a528">
                              <text:list-item>
                                <text:p text:style-name="a527" text:class-names="" text:cond-style-name=""><text:span text:style-name="a526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32" draw:name="Footer Placeholder 5" svg:x="0in" svg:y="9.49826in" svg:width="3.25in" svg:height="0.50174in" presentation:class="footer" presentation:placeholder="false">
          <draw:text-box>
            <text:p text:style-name="a531" text:class-names="" text:cond-style-name=""><text:span text:style-name="a530" text:class-names=""/></text:p>
          </draw:text-box>
          <svg:title/>
          <svg:desc/>
        </draw:frame>
        <draw:frame draw:id="id10" presentation:style-name="a535" draw:name="Slide Number Placeholder 6" svg:x="4.24826in" svg:y="9.49826in" svg:width="3.25in" svg:height="0.50174in" presentation:class="page-number" presentation:placeholder="false">
          <draw:text-box>
            <text:p text:style-name="a534" text:class-names="" text:cond-style-name=""><text:span text:style-name="a53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cust-Heading,-subhead,-bullets-one-column" style:page-layout-name="pageLayout1" draw:style-name="a537">
      <draw:custom-shape svg:x="0in" svg:y="0in" svg:width="13.34934in" svg:height="7.51598in" draw:id="id102" draw:style-name="a540" draw:name="Rectangle 13">
        <svg:title/>
        <svg:desc/>
        <text:p text:style-name="a539" text:class-names="" text:cond-style-name=""><text:span text:style-name="a53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3" presentation:style-name="a546" draw:name="Content Placeholder 2" svg:x="0.47244in" svg:y="3.03149in" svg:width="12.12598in" svg:height="3.77953in" presentation:class="object" presentation:placeholder="false">
        <draw:text-box>
          <text:p text:style-name="a542" text:class-names="" text:cond-style-name=""><text:span text:style-name="a541" text:class-names="">Click to edit Master text styles</text:span></text:p>
          <text:list text:style-name="a545">
            <text:list-item>
              <text:list text:style-name="a545">
                <text:list-item>
                  <text:p text:style-name="a544" text:class-names="" text:cond-style-name=""><text:span text:style-name="a543" text:class-names="">Second level</text:span></text:p>
                </text:list-item>
              </text:list>
            </text:list-item>
          </text:list>
        </draw:text-box>
        <svg:title/>
        <svg:desc/>
      </draw:frame>
      <draw:frame draw:id="id104" presentation:style-name="a550" draw:name="Text Placeholder 7" svg:x="0.47244in" svg:y="2.28346in" svg:width="12.04357in" svg:height="0.63203in" presentation:class="outline" presentation:placeholder="false">
        <draw:text-box>
          <text:list text:style-name="a549">
            <text:list-item>
              <text:p text:style-name="a548" text:class-names="" text:cond-style-name=""><text:span text:style-name="a547" text:class-names="">Subhead</text:span></text:p>
            </text:list-item>
          </text:list>
        </draw:text-box>
        <svg:title/>
        <svg:desc/>
      </draw:frame>
      <draw:frame draw:id="id105" draw:style-name="a553" draw:name="TextBox 8" svg:x="5.14103in" svg:y="4.62821in" svg:width="0in" svg:height="0in">
        <draw:text-box>
          <text:p text:style-name="a552" text:class-names="" text:cond-style-name=""><text:span text:style-name="a551" text:class-names=""/></text:p>
        </draw:text-box>
        <svg:title/>
        <svg:desc/>
      </draw:frame>
      <draw:custom-shape svg:x="12.51601in" svg:y="7.00457in" svg:width="0.40706in" svg:height="0.30293in" draw:id="id106" draw:style-name="a556" draw:name="Rectangle 9">
        <svg:title/>
        <svg:desc/>
        <text:p text:style-name="a555" text:class-names="" text:cond-style-name=""><text:span text:style-name="a554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7" presentation:style-name="a559" draw:name="Title 1" svg:x="0.47244in" svg:y="0.47244in" svg:width="12.47173in" svg:height="0.94618in" presentation:class="title" presentation:placeholder="false">
        <draw:text-box>
          <text:p text:style-name="a558" text:class-names="" text:cond-style-name=""><text:span text:style-name="a557" text:class-names="">Heading</text:span></text:p>
        </draw:text-box>
        <svg:title/>
        <svg:desc/>
      </draw:frame>
      <draw:connector draw:type="line" svg:x1="0.47244in" svg:y1="6.92913in" svg:x2="12.91339in" svg:y2="6.92913in" draw:id="id108" draw:style-name="a560" draw:name="Straight Connector 11">
        <svg:title/>
        <svg:desc/>
      </draw:connector>
      <draw:frame draw:id="id109" draw:style-name="a561" draw:transform="translate(-1.67578in -0.10278in) rotate(-3.14159) translate(11.75929in 0.36966in)" draw:name="Picture 14" svg:width="3.35157in" svg:height="0.20556in" style:rel-width="scale" style:rel-height="scale">
        <draw:image xlink:href="media/image17.png" xlink:type="simple" xlink:show="embed" xlink:actuate="onLoad"/>
        <svg:title/>
        <svg:desc/>
      </draw:frame>
      <presentation:notes style:page-layout-name="pageLayout2" draw:style-name="a591">
        <draw:frame draw:id="id5" presentation:style-name="a564" draw:name="Header Placeholder 1" svg:x="0in" svg:y="0in" svg:width="3.25in" svg:height="0.50174in" presentation:class="header" presentation:placeholder="false">
          <draw:text-box>
            <text:p text:style-name="a563" text:class-names="" text:cond-style-name=""><text:span text:style-name="a562" text:class-names=""/></text:p>
          </draw:text-box>
          <svg:title/>
          <svg:desc/>
        </draw:frame>
        <draw:frame draw:id="id6" presentation:style-name="a568" draw:name="Date Placeholder 2" svg:x="4.24826in" svg:y="0in" svg:width="3.25in" svg:height="0.50174in" presentation:class="date-time" presentation:placeholder="false">
          <draw:text-box>
            <text:p text:style-name="a567" text:class-names="" text:cond-style-name=""><text:span text:style-name="a565" text:class-names=""><text:date text:fixed="false" style:data-style-name="a566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569" draw:name="Slide Image Placeholder 3">
          <svg:title/>
          <svg:desc/>
        </draw:page-thumbnail>
        <draw:frame draw:id="id8" presentation:style-name="a584" draw:name="Notes Placeholder 4" svg:x="0.75in" svg:y="4.8125in" svg:width="6in" svg:height="3.9375in" presentation:class="notes" presentation:placeholder="false">
          <draw:text-box>
            <text:p text:style-name="a571" text:class-names="" text:cond-style-name=""><text:span text:style-name="a570" text:class-names="">Click to edit Master text styles</text:span></text:p>
            <text:list text:style-name="a574">
              <text:list-item>
                <text:list text:style-name="a574">
                  <text:list-item>
                    <text:p text:style-name="a573" text:class-names="" text:cond-style-name=""><text:span text:style-name="a572" text:class-names="">Second level</text:span></text:p>
                  </text:list-item>
                </text:list>
              </text:list-item>
            </text:list>
            <text:list text:style-name="a577">
              <text:list-item>
                <text:list text:style-name="a577">
                  <text:list-item>
                    <text:list text:style-name="a577">
                      <text:list-item>
                        <text:p text:style-name="a576" text:class-names="" text:cond-style-name=""><text:span text:style-name="a575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580">
              <text:list-item>
                <text:list text:style-name="a580">
                  <text:list-item>
                    <text:list text:style-name="a580">
                      <text:list-item>
                        <text:list text:style-name="a580">
                          <text:list-item>
                            <text:p text:style-name="a579" text:class-names="" text:cond-style-name=""><text:span text:style-name="a578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83">
              <text:list-item>
                <text:list text:style-name="a583">
                  <text:list-item>
                    <text:list text:style-name="a583">
                      <text:list-item>
                        <text:list text:style-name="a583">
                          <text:list-item>
                            <text:list text:style-name="a583">
                              <text:list-item>
                                <text:p text:style-name="a582" text:class-names="" text:cond-style-name=""><text:span text:style-name="a581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87" draw:name="Footer Placeholder 5" svg:x="0in" svg:y="9.49826in" svg:width="3.25in" svg:height="0.50174in" presentation:class="footer" presentation:placeholder="false">
          <draw:text-box>
            <text:p text:style-name="a586" text:class-names="" text:cond-style-name=""><text:span text:style-name="a585" text:class-names=""/></text:p>
          </draw:text-box>
          <svg:title/>
          <svg:desc/>
        </draw:frame>
        <draw:frame draw:id="id10" presentation:style-name="a590" draw:name="Slide Number Placeholder 6" svg:x="4.24826in" svg:y="9.49826in" svg:width="3.25in" svg:height="0.50174in" presentation:class="page-number" presentation:placeholder="false">
          <draw:text-box>
            <text:p text:style-name="a589" text:class-names="" text:cond-style-name=""><text:span text:style-name="a58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cust-Headline-slide-with-image-A" style:page-layout-name="pageLayout1" draw:style-name="a592">
      <draw:custom-shape svg:x="0in" svg:y="0in" svg:width="6.66667in" svg:height="7.51598in" draw:id="id110" draw:style-name="a595" draw:name="Rectangle 10">
        <svg:title/>
        <svg:desc/>
        <text:p text:style-name="a594" text:class-names="" text:cond-style-name=""><text:span text:style-name="a59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11" presentation:style-name="a598" draw:name="Title 1" svg:x="0.38724in" svg:y="1.8018in" svg:width="5.36917in" svg:height="3.42309in" presentation:class="title" presentation:placeholder="false">
        <draw:text-box>
          <text:p text:style-name="a597" text:class-names="" text:cond-style-name=""><text:span text:style-name="a596" text:class-names="">Headline over a number of lines,<text:line-break/>keep to maximum of four lines</text:span></text:p>
        </draw:text-box>
        <svg:title/>
        <svg:desc/>
      </draw:frame>
      <draw:frame draw:id="id112" draw:style-name="a601" draw:name="TextBox 8" svg:x="5.14103in" svg:y="4.62821in" svg:width="0in" svg:height="0in">
        <draw:text-box>
          <text:p text:style-name="a600" text:class-names="" text:cond-style-name=""><text:span text:style-name="a599" text:class-names=""/></text:p>
        </draw:text-box>
        <svg:title/>
        <svg:desc/>
      </draw:frame>
      <draw:custom-shape svg:x="12.51601in" svg:y="7.00457in" svg:width="0.40706in" svg:height="0.30293in" draw:id="id113" draw:style-name="a604" draw:name="Rectangle 9">
        <svg:title/>
        <svg:desc/>
        <text:p text:style-name="a603" text:class-names="" text:cond-style-name=""><text:span text:style-name="a602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114" presentation:style-name="a607" draw:name="Picture Placeholder 6" svg:x="6.66667in" svg:y="0in" svg:width="6.66667in" svg:height="7.5in" presentation:class="graphic" presentation:placeholder="false">
        <draw:text-box>
          <text:p text:style-name="a606" text:class-names="" text:cond-style-name=""><text:span text:style-name="a605" text:class-names="">Click on icon to insert image (including Alt Text)</text:span></text:p>
        </draw:text-box>
        <svg:title/>
        <svg:desc/>
      </draw:frame>
      <presentation:notes style:page-layout-name="pageLayout2" draw:style-name="a637">
        <draw:frame draw:id="id5" presentation:style-name="a610" draw:name="Header Placeholder 1" svg:x="0in" svg:y="0in" svg:width="3.25in" svg:height="0.50174in" presentation:class="header" presentation:placeholder="false">
          <draw:text-box>
            <text:p text:style-name="a609" text:class-names="" text:cond-style-name=""><text:span text:style-name="a608" text:class-names=""/></text:p>
          </draw:text-box>
          <svg:title/>
          <svg:desc/>
        </draw:frame>
        <draw:frame draw:id="id6" presentation:style-name="a614" draw:name="Date Placeholder 2" svg:x="4.24826in" svg:y="0in" svg:width="3.25in" svg:height="0.50174in" presentation:class="date-time" presentation:placeholder="false">
          <draw:text-box>
            <text:p text:style-name="a613" text:class-names="" text:cond-style-name=""><text:span text:style-name="a611" text:class-names=""><text:date text:fixed="false" style:data-style-name="a612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615" draw:name="Slide Image Placeholder 3">
          <svg:title/>
          <svg:desc/>
        </draw:page-thumbnail>
        <draw:frame draw:id="id8" presentation:style-name="a630" draw:name="Notes Placeholder 4" svg:x="0.75in" svg:y="4.8125in" svg:width="6in" svg:height="3.9375in" presentation:class="notes" presentation:placeholder="false">
          <draw:text-box>
            <text:p text:style-name="a617" text:class-names="" text:cond-style-name=""><text:span text:style-name="a616" text:class-names="">Click to edit Master text styles</text:span></text:p>
            <text:list text:style-name="a620">
              <text:list-item>
                <text:list text:style-name="a620">
                  <text:list-item>
                    <text:p text:style-name="a619" text:class-names="" text:cond-style-name=""><text:span text:style-name="a618" text:class-names="">Second level</text:span></text:p>
                  </text:list-item>
                </text:list>
              </text:list-item>
            </text:list>
            <text:list text:style-name="a623">
              <text:list-item>
                <text:list text:style-name="a623">
                  <text:list-item>
                    <text:list text:style-name="a623">
                      <text:list-item>
                        <text:p text:style-name="a622" text:class-names="" text:cond-style-name=""><text:span text:style-name="a621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626">
              <text:list-item>
                <text:list text:style-name="a626">
                  <text:list-item>
                    <text:list text:style-name="a626">
                      <text:list-item>
                        <text:list text:style-name="a626">
                          <text:list-item>
                            <text:p text:style-name="a625" text:class-names="" text:cond-style-name=""><text:span text:style-name="a624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29">
              <text:list-item>
                <text:list text:style-name="a629">
                  <text:list-item>
                    <text:list text:style-name="a629">
                      <text:list-item>
                        <text:list text:style-name="a629">
                          <text:list-item>
                            <text:list text:style-name="a629">
                              <text:list-item>
                                <text:p text:style-name="a628" text:class-names="" text:cond-style-name=""><text:span text:style-name="a627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633" draw:name="Footer Placeholder 5" svg:x="0in" svg:y="9.49826in" svg:width="3.25in" svg:height="0.50174in" presentation:class="footer" presentation:placeholder="false">
          <draw:text-box>
            <text:p text:style-name="a632" text:class-names="" text:cond-style-name=""><text:span text:style-name="a631" text:class-names=""/></text:p>
          </draw:text-box>
          <svg:title/>
          <svg:desc/>
        </draw:frame>
        <draw:frame draw:id="id10" presentation:style-name="a636" draw:name="Slide Number Placeholder 6" svg:x="4.24826in" svg:y="9.49826in" svg:width="3.25in" svg:height="0.50174in" presentation:class="page-number" presentation:placeholder="false">
          <draw:text-box>
            <text:p text:style-name="a635" text:class-names="" text:cond-style-name=""><text:span text:style-name="a63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cust-ICON-Grid-Boxes-4UP-Grey" style:page-layout-name="pageLayout1" draw:style-name="a638">
      <draw:frame draw:id="id115" presentation:style-name="a642" draw:name="Text Placeholder 7" svg:x="2.49095in" svg:y="2.28346in" svg:width="3.89764in" svg:height="1.65354in" presentation:class="outline" presentation:placeholder="false">
        <draw:text-box>
          <text:list text:style-name="a641">
            <text:list-item>
              <text:p text:style-name="a640" text:class-names="" text:cond-style-name=""><text:span text:style-name="a639" text:class-names="">Click to edit Master text styles</text:span></text:p>
            </text:list-item>
          </text:list>
        </draw:text-box>
        <svg:title/>
        <svg:desc/>
      </draw:frame>
      <draw:frame draw:id="id116" draw:style-name="a645" draw:name="TextBox 8" svg:x="5.14103in" svg:y="4.62821in" svg:width="0in" svg:height="0in">
        <draw:text-box>
          <text:p text:style-name="a644" text:class-names="" text:cond-style-name=""><text:span text:style-name="a643" text:class-names=""/></text:p>
        </draw:text-box>
        <svg:title/>
        <svg:desc/>
      </draw:frame>
      <draw:custom-shape svg:x="12.51601in" svg:y="7.00457in" svg:width="0.40706in" svg:height="0.30293in" draw:id="id117" draw:style-name="a648" draw:name="Rectangle 9">
        <svg:title/>
        <svg:desc/>
        <text:p text:style-name="a647" text:class-names="" text:cond-style-name=""><text:span text:style-name="a646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2.49095in" svg:y="1.29921in" svg:width="3.89764in" svg:height="0.98425in" draw:id="id118" draw:style-name="a651" draw:name="Rectangle: Top Corners Rounded 3">
        <svg:title/>
        <svg:desc/>
        <text:p text:style-name="a650" text:class-names="" text:cond-style-name=""><text:span text:style-name="a649" text:class-names=""/></text:p>
        <draw:enhanced-geometry xmlns:dr3d="urn:oasis:names:tc:opendocument:xmlns:dr3d:1.0" draw:path-stretchpoint-x="21600" draw:path-stretchpoint-y="21600" draw:type="non-primitive" svg:viewBox="0 0 21600 21600" draw:enhanced-path="M ?f25 ?f11 L ?f27 ?f11 A ?f78 ?f79 ?f80 ?f81 ?f27 ?f11 ?f75 ?f77  W ?f82 ?f83 ?f84 ?f85 ?f27 ?f11 ?f75 ?f77 L ?f18 ?f28 A ?f121 ?f122 ?f123 ?f124 ?f18 ?f28 ?f118 ?f120  W ?f125 ?f126 ?f127 ?f128 ?f18 ?f28 ?f118 ?f120 L ?f26 ?f19 A ?f164 ?f165 ?f166 ?f167 ?f26 ?f19 ?f161 ?f163  W ?f168 ?f169 ?f170 ?f171 ?f26 ?f19 ?f161 ?f163 L ?f11 ?f25 A ?f207 ?f208 ?f209 ?f210 ?f11 ?f25 ?f204 ?f206  W ?f211 ?f212 ?f213 ?f214 ?f11 ?f25 ?f204 ?f206 Z N" draw:text-areas="?f36 ?f34 ?f38 ?f37" draw:modifiers="0 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0"/>
          <draw:equation draw:name="f12" draw:formula="16667"/>
          <draw:equation draw:name="f13" draw:formula="?f8 / 21600"/>
          <draw:equation draw:name="f14" draw:formula="?f7 / 21600"/>
          <draw:equation draw:name="f15" draw:formula="21600 * ?f8"/>
          <draw:equation draw:name="f16" draw:formula="21600 * ?f7"/>
          <draw:equation draw:name="f17" draw:formula="min(?f14, ?f13)"/>
          <draw:equation draw:name="f18" draw:formula="?f15 / ?f9"/>
          <draw:equation draw:name="f19" draw:formula="?f16 / ?f9"/>
          <draw:equation draw:name="f20" draw:formula="?f19 - ?f11"/>
          <draw:equation draw:name="f21" draw:formula="?f18 - ?f11"/>
          <draw:equation draw:name="f22" draw:formula="min(?f21, ?f20)"/>
          <draw:equation draw:name="f23" draw:formula="?f22 * ?f12"/>
          <draw:equation draw:name="f24" draw:formula="?f22 * ?f11"/>
          <draw:equation draw:name="f25" draw:formula="?f23 / 100000"/>
          <draw:equation draw:name="f26" draw:formula="?f24 / 100000"/>
          <draw:equation draw:name="f27" draw:formula="?f18 - ?f25"/>
          <draw:equation draw:name="f28" draw:formula="?f19 - ?f26"/>
          <draw:equation draw:name="f29" draw:formula="?f25 - ?f26"/>
          <draw:equation draw:name="f30" draw:formula="?f25 * 29289"/>
          <draw:equation draw:name="f31" draw:formula="?f26 * 29289"/>
          <draw:equation draw:name="f32" draw:formula="?f25 * ?f17"/>
          <draw:equation draw:name="f33" draw:formula="?f26 * ?f17"/>
          <draw:equation draw:name="f34" draw:formula="?f30 / 100000"/>
          <draw:equation draw:name="f35" draw:formula="?f31 / 100000"/>
          <draw:equation draw:name="f36" draw:formula="if(?f29, ?f34, ?f35)"/>
          <draw:equation draw:name="f37" draw:formula="?f19 - ?f35"/>
          <draw:equation draw:name="f38" draw:formula="?f18 - ?f36"/>
          <draw:equation draw:name="f39" draw:formula="21550000 - ?f2"/>
          <draw:equation draw:name="f40" draw:formula="if(?f39, ?f2, 21550000)"/>
          <draw:equation draw:name="f41" draw:formula="-21550000 - ?f40"/>
          <draw:equation draw:name="f42" draw:formula="if(?f41, -21550000, ?f40)"/>
          <draw:equation draw:name="f43" draw:formula="?f0 + ?f42"/>
          <draw:equation draw:name="f44" draw:formula="?f0 + ?f2"/>
          <draw:equation draw:name="f45" draw:formula="?f44 * ?f10 / ?f1"/>
          <draw:equation draw:name="f46" draw:formula="0 - ?f45"/>
          <draw:equation draw:name="f47" draw:formula="cos(?f46)"/>
          <draw:equation draw:name="f48" draw:formula="0 - ?f47"/>
          <draw:equation draw:name="f49" draw:formula="?f48 * ?f32"/>
          <draw:equation draw:name="f50" draw:formula="sin(?f46)"/>
          <draw:equation draw:name="f51" draw:formula="0 - ?f50"/>
          <draw:equation draw:name="f52" draw:formula="?f51 * ?f32"/>
          <draw:equation draw:name="f53" draw:formula="sqrt(?f49 * ?f49 + ?f52 * ?f52 + 0 * 0)"/>
          <draw:equation draw:name="f54" draw:formula="?f32 * ?f32 / ?f53"/>
          <draw:equation draw:name="f55" draw:formula="?f51 * ?f54"/>
          <draw:equation draw:name="f56" draw:formula="?f27 - ?f55"/>
          <draw:equation draw:name="f57" draw:formula="?f48 * ?f54"/>
          <draw:equation draw:name="f58" draw:formula="?f11 - ?f57"/>
          <draw:equation draw:name="f59" draw:formula="?f56 - ?f32"/>
          <draw:equation draw:name="f60" draw:formula="?f58 - ?f32"/>
          <draw:equation draw:name="f61" draw:formula="?f56 + ?f32"/>
          <draw:equation draw:name="f62" draw:formula="?f58 + ?f32"/>
          <draw:equation draw:name="f63" draw:formula="?f43 + ?f2"/>
          <draw:equation draw:name="f64" draw:formula="?f63 * ?f10 / ?f1"/>
          <draw:equation draw:name="f65" draw:formula="0 - ?f64"/>
          <draw:equation draw:name="f66" draw:formula="cos(?f65)"/>
          <draw:equation draw:name="f67" draw:formula="0 - ?f66"/>
          <draw:equation draw:name="f68" draw:formula="?f67 * ?f32"/>
          <draw:equation draw:name="f69" draw:formula="sin(?f65)"/>
          <draw:equation draw:name="f70" draw:formula="0 - ?f69"/>
          <draw:equation draw:name="f71" draw:formula="?f70 * ?f32"/>
          <draw:equation draw:name="f72" draw:formula="sqrt(?f68 * ?f68 + ?f71 * ?f71 + 0 * 0)"/>
          <draw:equation draw:name="f73" draw:formula="?f32 * ?f32 / ?f72"/>
          <draw:equation draw:name="f74" draw:formula="?f70 * ?f73"/>
          <draw:equation draw:name="f75" draw:formula="?f56 + ?f74"/>
          <draw:equation draw:name="f76" draw:formula="?f67 * ?f73"/>
          <draw:equation draw:name="f77" draw:formula="?f58 + ?f76"/>
          <draw:equation draw:name="f78" draw:formula="if(?f42, ?f27, ?f59)"/>
          <draw:equation draw:name="f79" draw:formula="if(?f42, ?f11, ?f60)"/>
          <draw:equation draw:name="f80" draw:formula="if(?f42, ?f27, ?f61)"/>
          <draw:equation draw:name="f81" draw:formula="if(?f42, ?f11, ?f62)"/>
          <draw:equation draw:name="f82" draw:formula="if(?f42, ?f59, ?f75)"/>
          <draw:equation draw:name="f83" draw:formula="if(?f42, ?f60, ?f77)"/>
          <draw:equation draw:name="f84" draw:formula="if(?f42, ?f61, ?f75)"/>
          <draw:equation draw:name="f85" draw:formula="if(?f42, ?f62, ?f77)"/>
          <draw:equation draw:name="f86" draw:formula="?f11 + ?f42"/>
          <draw:equation draw:name="f87" draw:formula="?f11 + ?f2"/>
          <draw:equation draw:name="f88" draw:formula="?f87 * ?f10 / ?f1"/>
          <draw:equation draw:name="f89" draw:formula="0 - ?f88"/>
          <draw:equation draw:name="f90" draw:formula="cos(?f89)"/>
          <draw:equation draw:name="f91" draw:formula="0 - ?f90"/>
          <draw:equation draw:name="f92" draw:formula="?f91 * ?f33"/>
          <draw:equation draw:name="f93" draw:formula="sin(?f89)"/>
          <draw:equation draw:name="f94" draw:formula="0 - ?f93"/>
          <draw:equation draw:name="f95" draw:formula="?f94 * ?f33"/>
          <draw:equation draw:name="f96" draw:formula="sqrt(?f92 * ?f92 + ?f95 * ?f95 + 0 * 0)"/>
          <draw:equation draw:name="f97" draw:formula="?f33 * ?f33 / ?f96"/>
          <draw:equation draw:name="f98" draw:formula="?f94 * ?f97"/>
          <draw:equation draw:name="f99" draw:formula="?f18 - ?f98"/>
          <draw:equation draw:name="f100" draw:formula="?f91 * ?f97"/>
          <draw:equation draw:name="f101" draw:formula="?f28 - ?f100"/>
          <draw:equation draw:name="f102" draw:formula="?f99 - ?f33"/>
          <draw:equation draw:name="f103" draw:formula="?f101 - ?f33"/>
          <draw:equation draw:name="f104" draw:formula="?f99 + ?f33"/>
          <draw:equation draw:name="f105" draw:formula="?f101 + ?f33"/>
          <draw:equation draw:name="f106" draw:formula="?f86 + ?f2"/>
          <draw:equation draw:name="f107" draw:formula="?f106 * ?f10 / ?f1"/>
          <draw:equation draw:name="f108" draw:formula="0 - ?f107"/>
          <draw:equation draw:name="f109" draw:formula="cos(?f108)"/>
          <draw:equation draw:name="f110" draw:formula="0 - ?f109"/>
          <draw:equation draw:name="f111" draw:formula="?f110 * ?f33"/>
          <draw:equation draw:name="f112" draw:formula="sin(?f108)"/>
          <draw:equation draw:name="f113" draw:formula="0 - ?f112"/>
          <draw:equation draw:name="f114" draw:formula="?f113 * ?f33"/>
          <draw:equation draw:name="f115" draw:formula="sqrt(?f111 * ?f111 + ?f114 * ?f114 + 0 * 0)"/>
          <draw:equation draw:name="f116" draw:formula="?f33 * ?f33 / ?f115"/>
          <draw:equation draw:name="f117" draw:formula="?f113 * ?f116"/>
          <draw:equation draw:name="f118" draw:formula="?f99 + ?f117"/>
          <draw:equation draw:name="f119" draw:formula="?f110 * ?f116"/>
          <draw:equation draw:name="f120" draw:formula="?f101 + ?f119"/>
          <draw:equation draw:name="f121" draw:formula="if(?f42, ?f18, ?f102)"/>
          <draw:equation draw:name="f122" draw:formula="if(?f42, ?f28, ?f103)"/>
          <draw:equation draw:name="f123" draw:formula="if(?f42, ?f18, ?f104)"/>
          <draw:equation draw:name="f124" draw:formula="if(?f42, ?f28, ?f105)"/>
          <draw:equation draw:name="f125" draw:formula="if(?f42, ?f102, ?f118)"/>
          <draw:equation draw:name="f126" draw:formula="if(?f42, ?f103, ?f120)"/>
          <draw:equation draw:name="f127" draw:formula="if(?f42, ?f104, ?f118)"/>
          <draw:equation draw:name="f128" draw:formula="if(?f42, ?f105, ?f120)"/>
          <draw:equation draw:name="f129" draw:formula="?f2 + ?f42"/>
          <draw:equation draw:name="f130" draw:formula="?f2 + ?f2"/>
          <draw:equation draw:name="f131" draw:formula="?f130 * ?f10 / ?f1"/>
          <draw:equation draw:name="f132" draw:formula="0 - ?f131"/>
          <draw:equation draw:name="f133" draw:formula="cos(?f132)"/>
          <draw:equation draw:name="f134" draw:formula="0 - ?f133"/>
          <draw:equation draw:name="f135" draw:formula="?f134 * ?f33"/>
          <draw:equation draw:name="f136" draw:formula="sin(?f132)"/>
          <draw:equation draw:name="f137" draw:formula="0 - ?f136"/>
          <draw:equation draw:name="f138" draw:formula="?f137 * ?f33"/>
          <draw:equation draw:name="f139" draw:formula="sqrt(?f135 * ?f135 + ?f138 * ?f138 + 0 * 0)"/>
          <draw:equation draw:name="f140" draw:formula="?f33 * ?f33 / ?f139"/>
          <draw:equation draw:name="f141" draw:formula="?f137 * ?f140"/>
          <draw:equation draw:name="f142" draw:formula="?f26 - ?f141"/>
          <draw:equation draw:name="f143" draw:formula="?f134 * ?f140"/>
          <draw:equation draw:name="f144" draw:formula="?f19 - ?f143"/>
          <draw:equation draw:name="f145" draw:formula="?f142 - ?f33"/>
          <draw:equation draw:name="f146" draw:formula="?f144 - ?f33"/>
          <draw:equation draw:name="f147" draw:formula="?f142 + ?f33"/>
          <draw:equation draw:name="f148" draw:formula="?f144 + ?f33"/>
          <draw:equation draw:name="f149" draw:formula="?f129 + ?f2"/>
          <draw:equation draw:name="f150" draw:formula="?f149 * ?f10 / ?f1"/>
          <draw:equation draw:name="f151" draw:formula="0 - ?f150"/>
          <draw:equation draw:name="f152" draw:formula="cos(?f151)"/>
          <draw:equation draw:name="f153" draw:formula="0 - ?f152"/>
          <draw:equation draw:name="f154" draw:formula="?f153 * ?f33"/>
          <draw:equation draw:name="f155" draw:formula="sin(?f151)"/>
          <draw:equation draw:name="f156" draw:formula="0 - ?f155"/>
          <draw:equation draw:name="f157" draw:formula="?f156 * ?f33"/>
          <draw:equation draw:name="f158" draw:formula="sqrt(?f154 * ?f154 + ?f157 * ?f157 + 0 * 0)"/>
          <draw:equation draw:name="f159" draw:formula="?f33 * ?f33 / ?f158"/>
          <draw:equation draw:name="f160" draw:formula="?f156 * ?f159"/>
          <draw:equation draw:name="f161" draw:formula="?f142 + ?f160"/>
          <draw:equation draw:name="f162" draw:formula="?f153 * ?f159"/>
          <draw:equation draw:name="f163" draw:formula="?f144 + ?f162"/>
          <draw:equation draw:name="f164" draw:formula="if(?f42, ?f26, ?f145)"/>
          <draw:equation draw:name="f165" draw:formula="if(?f42, ?f19, ?f146)"/>
          <draw:equation draw:name="f166" draw:formula="if(?f42, ?f26, ?f147)"/>
          <draw:equation draw:name="f167" draw:formula="if(?f42, ?f19, ?f148)"/>
          <draw:equation draw:name="f168" draw:formula="if(?f42, ?f145, ?f161)"/>
          <draw:equation draw:name="f169" draw:formula="if(?f42, ?f146, ?f163)"/>
          <draw:equation draw:name="f170" draw:formula="if(?f42, ?f147, ?f161)"/>
          <draw:equation draw:name="f171" draw:formula="if(?f42, ?f148, ?f163)"/>
          <draw:equation draw:name="f172" draw:formula="?f1 + ?f42"/>
          <draw:equation draw:name="f173" draw:formula="?f1 + ?f2"/>
          <draw:equation draw:name="f174" draw:formula="?f173 * ?f10 / ?f1"/>
          <draw:equation draw:name="f175" draw:formula="0 - ?f174"/>
          <draw:equation draw:name="f176" draw:formula="cos(?f175)"/>
          <draw:equation draw:name="f177" draw:formula="0 - ?f176"/>
          <draw:equation draw:name="f178" draw:formula="?f177 * ?f32"/>
          <draw:equation draw:name="f179" draw:formula="sin(?f175)"/>
          <draw:equation draw:name="f180" draw:formula="0 - ?f179"/>
          <draw:equation draw:name="f181" draw:formula="?f180 * ?f32"/>
          <draw:equation draw:name="f182" draw:formula="sqrt(?f178 * ?f178 + ?f181 * ?f181 + 0 * 0)"/>
          <draw:equation draw:name="f183" draw:formula="?f32 * ?f32 / ?f182"/>
          <draw:equation draw:name="f184" draw:formula="?f180 * ?f183"/>
          <draw:equation draw:name="f185" draw:formula="?f11 - ?f184"/>
          <draw:equation draw:name="f186" draw:formula="?f177 * ?f183"/>
          <draw:equation draw:name="f187" draw:formula="?f25 - ?f186"/>
          <draw:equation draw:name="f188" draw:formula="?f185 - ?f32"/>
          <draw:equation draw:name="f189" draw:formula="?f187 - ?f32"/>
          <draw:equation draw:name="f190" draw:formula="?f185 + ?f32"/>
          <draw:equation draw:name="f191" draw:formula="?f187 + ?f32"/>
          <draw:equation draw:name="f192" draw:formula="?f172 + ?f2"/>
          <draw:equation draw:name="f193" draw:formula="?f192 * ?f10 / ?f1"/>
          <draw:equation draw:name="f194" draw:formula="0 - ?f193"/>
          <draw:equation draw:name="f195" draw:formula="cos(?f194)"/>
          <draw:equation draw:name="f196" draw:formula="0 - ?f195"/>
          <draw:equation draw:name="f197" draw:formula="?f196 * ?f32"/>
          <draw:equation draw:name="f198" draw:formula="sin(?f194)"/>
          <draw:equation draw:name="f199" draw:formula="0 - ?f198"/>
          <draw:equation draw:name="f200" draw:formula="?f199 * ?f32"/>
          <draw:equation draw:name="f201" draw:formula="sqrt(?f197 * ?f197 + ?f200 * ?f200 + 0 * 0)"/>
          <draw:equation draw:name="f202" draw:formula="?f32 * ?f32 / ?f201"/>
          <draw:equation draw:name="f203" draw:formula="?f199 * ?f202"/>
          <draw:equation draw:name="f204" draw:formula="?f185 + ?f203"/>
          <draw:equation draw:name="f205" draw:formula="?f196 * ?f202"/>
          <draw:equation draw:name="f206" draw:formula="?f187 + ?f205"/>
          <draw:equation draw:name="f207" draw:formula="if(?f42, ?f11, ?f188)"/>
          <draw:equation draw:name="f208" draw:formula="if(?f42, ?f25, ?f189)"/>
          <draw:equation draw:name="f209" draw:formula="if(?f42, ?f11, ?f190)"/>
          <draw:equation draw:name="f210" draw:formula="if(?f42, ?f25, ?f191)"/>
          <draw:equation draw:name="f211" draw:formula="if(?f42, ?f188, ?f204)"/>
          <draw:equation draw:name="f212" draw:formula="if(?f42, ?f189, ?f206)"/>
          <draw:equation draw:name="f213" draw:formula="if(?f42, ?f190, ?f204)"/>
          <draw:equation draw:name="f214" draw:formula="if(?f42, ?f191, ?f206)"/>
        </draw:enhanced-geometry>
      </draw:custom-shape>
      <draw:frame draw:id="id119" presentation:style-name="a655" draw:name="Text Placeholder 7" svg:x="6.81527in" svg:y="2.2846in" svg:width="3.89764in" svg:height="1.65354in" presentation:class="outline" presentation:placeholder="false">
        <draw:text-box>
          <text:list text:style-name="a654">
            <text:list-item>
              <text:p text:style-name="a653" text:class-names="" text:cond-style-name=""><text:span text:style-name="a652" text:class-names="">Click to edit Master text styles</text:span></text:p>
            </text:list-item>
          </text:list>
        </draw:text-box>
        <svg:title/>
        <svg:desc/>
      </draw:frame>
      <draw:custom-shape svg:x="6.81527in" svg:y="1.29921in" svg:width="3.89764in" svg:height="0.98425in" draw:id="id120" draw:style-name="a658" draw:name="Rectangle: Top Corners Rounded 19">
        <svg:title/>
        <svg:desc/>
        <text:p text:style-name="a657" text:class-names="" text:cond-style-name=""><text:span text:style-name="a656" text:class-names=""/></text:p>
        <draw:enhanced-geometry xmlns:dr3d="urn:oasis:names:tc:opendocument:xmlns:dr3d:1.0" draw:path-stretchpoint-x="21600" draw:path-stretchpoint-y="21600" draw:type="non-primitive" svg:viewBox="0 0 21600 21600" draw:enhanced-path="M ?f25 ?f11 L ?f27 ?f11 A ?f78 ?f79 ?f80 ?f81 ?f27 ?f11 ?f75 ?f77  W ?f82 ?f83 ?f84 ?f85 ?f27 ?f11 ?f75 ?f77 L ?f18 ?f28 A ?f121 ?f122 ?f123 ?f124 ?f18 ?f28 ?f118 ?f120  W ?f125 ?f126 ?f127 ?f128 ?f18 ?f28 ?f118 ?f120 L ?f26 ?f19 A ?f164 ?f165 ?f166 ?f167 ?f26 ?f19 ?f161 ?f163  W ?f168 ?f169 ?f170 ?f171 ?f26 ?f19 ?f161 ?f163 L ?f11 ?f25 A ?f207 ?f208 ?f209 ?f210 ?f11 ?f25 ?f204 ?f206  W ?f211 ?f212 ?f213 ?f214 ?f11 ?f25 ?f204 ?f206 Z N" draw:text-areas="?f36 ?f34 ?f38 ?f37" draw:modifiers="0 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0"/>
          <draw:equation draw:name="f12" draw:formula="16667"/>
          <draw:equation draw:name="f13" draw:formula="?f8 / 21600"/>
          <draw:equation draw:name="f14" draw:formula="?f7 / 21600"/>
          <draw:equation draw:name="f15" draw:formula="21600 * ?f8"/>
          <draw:equation draw:name="f16" draw:formula="21600 * ?f7"/>
          <draw:equation draw:name="f17" draw:formula="min(?f14, ?f13)"/>
          <draw:equation draw:name="f18" draw:formula="?f15 / ?f9"/>
          <draw:equation draw:name="f19" draw:formula="?f16 / ?f9"/>
          <draw:equation draw:name="f20" draw:formula="?f19 - ?f11"/>
          <draw:equation draw:name="f21" draw:formula="?f18 - ?f11"/>
          <draw:equation draw:name="f22" draw:formula="min(?f21, ?f20)"/>
          <draw:equation draw:name="f23" draw:formula="?f22 * ?f12"/>
          <draw:equation draw:name="f24" draw:formula="?f22 * ?f11"/>
          <draw:equation draw:name="f25" draw:formula="?f23 / 100000"/>
          <draw:equation draw:name="f26" draw:formula="?f24 / 100000"/>
          <draw:equation draw:name="f27" draw:formula="?f18 - ?f25"/>
          <draw:equation draw:name="f28" draw:formula="?f19 - ?f26"/>
          <draw:equation draw:name="f29" draw:formula="?f25 - ?f26"/>
          <draw:equation draw:name="f30" draw:formula="?f25 * 29289"/>
          <draw:equation draw:name="f31" draw:formula="?f26 * 29289"/>
          <draw:equation draw:name="f32" draw:formula="?f25 * ?f17"/>
          <draw:equation draw:name="f33" draw:formula="?f26 * ?f17"/>
          <draw:equation draw:name="f34" draw:formula="?f30 / 100000"/>
          <draw:equation draw:name="f35" draw:formula="?f31 / 100000"/>
          <draw:equation draw:name="f36" draw:formula="if(?f29, ?f34, ?f35)"/>
          <draw:equation draw:name="f37" draw:formula="?f19 - ?f35"/>
          <draw:equation draw:name="f38" draw:formula="?f18 - ?f36"/>
          <draw:equation draw:name="f39" draw:formula="21550000 - ?f2"/>
          <draw:equation draw:name="f40" draw:formula="if(?f39, ?f2, 21550000)"/>
          <draw:equation draw:name="f41" draw:formula="-21550000 - ?f40"/>
          <draw:equation draw:name="f42" draw:formula="if(?f41, -21550000, ?f40)"/>
          <draw:equation draw:name="f43" draw:formula="?f0 + ?f42"/>
          <draw:equation draw:name="f44" draw:formula="?f0 + ?f2"/>
          <draw:equation draw:name="f45" draw:formula="?f44 * ?f10 / ?f1"/>
          <draw:equation draw:name="f46" draw:formula="0 - ?f45"/>
          <draw:equation draw:name="f47" draw:formula="cos(?f46)"/>
          <draw:equation draw:name="f48" draw:formula="0 - ?f47"/>
          <draw:equation draw:name="f49" draw:formula="?f48 * ?f32"/>
          <draw:equation draw:name="f50" draw:formula="sin(?f46)"/>
          <draw:equation draw:name="f51" draw:formula="0 - ?f50"/>
          <draw:equation draw:name="f52" draw:formula="?f51 * ?f32"/>
          <draw:equation draw:name="f53" draw:formula="sqrt(?f49 * ?f49 + ?f52 * ?f52 + 0 * 0)"/>
          <draw:equation draw:name="f54" draw:formula="?f32 * ?f32 / ?f53"/>
          <draw:equation draw:name="f55" draw:formula="?f51 * ?f54"/>
          <draw:equation draw:name="f56" draw:formula="?f27 - ?f55"/>
          <draw:equation draw:name="f57" draw:formula="?f48 * ?f54"/>
          <draw:equation draw:name="f58" draw:formula="?f11 - ?f57"/>
          <draw:equation draw:name="f59" draw:formula="?f56 - ?f32"/>
          <draw:equation draw:name="f60" draw:formula="?f58 - ?f32"/>
          <draw:equation draw:name="f61" draw:formula="?f56 + ?f32"/>
          <draw:equation draw:name="f62" draw:formula="?f58 + ?f32"/>
          <draw:equation draw:name="f63" draw:formula="?f43 + ?f2"/>
          <draw:equation draw:name="f64" draw:formula="?f63 * ?f10 / ?f1"/>
          <draw:equation draw:name="f65" draw:formula="0 - ?f64"/>
          <draw:equation draw:name="f66" draw:formula="cos(?f65)"/>
          <draw:equation draw:name="f67" draw:formula="0 - ?f66"/>
          <draw:equation draw:name="f68" draw:formula="?f67 * ?f32"/>
          <draw:equation draw:name="f69" draw:formula="sin(?f65)"/>
          <draw:equation draw:name="f70" draw:formula="0 - ?f69"/>
          <draw:equation draw:name="f71" draw:formula="?f70 * ?f32"/>
          <draw:equation draw:name="f72" draw:formula="sqrt(?f68 * ?f68 + ?f71 * ?f71 + 0 * 0)"/>
          <draw:equation draw:name="f73" draw:formula="?f32 * ?f32 / ?f72"/>
          <draw:equation draw:name="f74" draw:formula="?f70 * ?f73"/>
          <draw:equation draw:name="f75" draw:formula="?f56 + ?f74"/>
          <draw:equation draw:name="f76" draw:formula="?f67 * ?f73"/>
          <draw:equation draw:name="f77" draw:formula="?f58 + ?f76"/>
          <draw:equation draw:name="f78" draw:formula="if(?f42, ?f27, ?f59)"/>
          <draw:equation draw:name="f79" draw:formula="if(?f42, ?f11, ?f60)"/>
          <draw:equation draw:name="f80" draw:formula="if(?f42, ?f27, ?f61)"/>
          <draw:equation draw:name="f81" draw:formula="if(?f42, ?f11, ?f62)"/>
          <draw:equation draw:name="f82" draw:formula="if(?f42, ?f59, ?f75)"/>
          <draw:equation draw:name="f83" draw:formula="if(?f42, ?f60, ?f77)"/>
          <draw:equation draw:name="f84" draw:formula="if(?f42, ?f61, ?f75)"/>
          <draw:equation draw:name="f85" draw:formula="if(?f42, ?f62, ?f77)"/>
          <draw:equation draw:name="f86" draw:formula="?f11 + ?f42"/>
          <draw:equation draw:name="f87" draw:formula="?f11 + ?f2"/>
          <draw:equation draw:name="f88" draw:formula="?f87 * ?f10 / ?f1"/>
          <draw:equation draw:name="f89" draw:formula="0 - ?f88"/>
          <draw:equation draw:name="f90" draw:formula="cos(?f89)"/>
          <draw:equation draw:name="f91" draw:formula="0 - ?f90"/>
          <draw:equation draw:name="f92" draw:formula="?f91 * ?f33"/>
          <draw:equation draw:name="f93" draw:formula="sin(?f89)"/>
          <draw:equation draw:name="f94" draw:formula="0 - ?f93"/>
          <draw:equation draw:name="f95" draw:formula="?f94 * ?f33"/>
          <draw:equation draw:name="f96" draw:formula="sqrt(?f92 * ?f92 + ?f95 * ?f95 + 0 * 0)"/>
          <draw:equation draw:name="f97" draw:formula="?f33 * ?f33 / ?f96"/>
          <draw:equation draw:name="f98" draw:formula="?f94 * ?f97"/>
          <draw:equation draw:name="f99" draw:formula="?f18 - ?f98"/>
          <draw:equation draw:name="f100" draw:formula="?f91 * ?f97"/>
          <draw:equation draw:name="f101" draw:formula="?f28 - ?f100"/>
          <draw:equation draw:name="f102" draw:formula="?f99 - ?f33"/>
          <draw:equation draw:name="f103" draw:formula="?f101 - ?f33"/>
          <draw:equation draw:name="f104" draw:formula="?f99 + ?f33"/>
          <draw:equation draw:name="f105" draw:formula="?f101 + ?f33"/>
          <draw:equation draw:name="f106" draw:formula="?f86 + ?f2"/>
          <draw:equation draw:name="f107" draw:formula="?f106 * ?f10 / ?f1"/>
          <draw:equation draw:name="f108" draw:formula="0 - ?f107"/>
          <draw:equation draw:name="f109" draw:formula="cos(?f108)"/>
          <draw:equation draw:name="f110" draw:formula="0 - ?f109"/>
          <draw:equation draw:name="f111" draw:formula="?f110 * ?f33"/>
          <draw:equation draw:name="f112" draw:formula="sin(?f108)"/>
          <draw:equation draw:name="f113" draw:formula="0 - ?f112"/>
          <draw:equation draw:name="f114" draw:formula="?f113 * ?f33"/>
          <draw:equation draw:name="f115" draw:formula="sqrt(?f111 * ?f111 + ?f114 * ?f114 + 0 * 0)"/>
          <draw:equation draw:name="f116" draw:formula="?f33 * ?f33 / ?f115"/>
          <draw:equation draw:name="f117" draw:formula="?f113 * ?f116"/>
          <draw:equation draw:name="f118" draw:formula="?f99 + ?f117"/>
          <draw:equation draw:name="f119" draw:formula="?f110 * ?f116"/>
          <draw:equation draw:name="f120" draw:formula="?f101 + ?f119"/>
          <draw:equation draw:name="f121" draw:formula="if(?f42, ?f18, ?f102)"/>
          <draw:equation draw:name="f122" draw:formula="if(?f42, ?f28, ?f103)"/>
          <draw:equation draw:name="f123" draw:formula="if(?f42, ?f18, ?f104)"/>
          <draw:equation draw:name="f124" draw:formula="if(?f42, ?f28, ?f105)"/>
          <draw:equation draw:name="f125" draw:formula="if(?f42, ?f102, ?f118)"/>
          <draw:equation draw:name="f126" draw:formula="if(?f42, ?f103, ?f120)"/>
          <draw:equation draw:name="f127" draw:formula="if(?f42, ?f104, ?f118)"/>
          <draw:equation draw:name="f128" draw:formula="if(?f42, ?f105, ?f120)"/>
          <draw:equation draw:name="f129" draw:formula="?f2 + ?f42"/>
          <draw:equation draw:name="f130" draw:formula="?f2 + ?f2"/>
          <draw:equation draw:name="f131" draw:formula="?f130 * ?f10 / ?f1"/>
          <draw:equation draw:name="f132" draw:formula="0 - ?f131"/>
          <draw:equation draw:name="f133" draw:formula="cos(?f132)"/>
          <draw:equation draw:name="f134" draw:formula="0 - ?f133"/>
          <draw:equation draw:name="f135" draw:formula="?f134 * ?f33"/>
          <draw:equation draw:name="f136" draw:formula="sin(?f132)"/>
          <draw:equation draw:name="f137" draw:formula="0 - ?f136"/>
          <draw:equation draw:name="f138" draw:formula="?f137 * ?f33"/>
          <draw:equation draw:name="f139" draw:formula="sqrt(?f135 * ?f135 + ?f138 * ?f138 + 0 * 0)"/>
          <draw:equation draw:name="f140" draw:formula="?f33 * ?f33 / ?f139"/>
          <draw:equation draw:name="f141" draw:formula="?f137 * ?f140"/>
          <draw:equation draw:name="f142" draw:formula="?f26 - ?f141"/>
          <draw:equation draw:name="f143" draw:formula="?f134 * ?f140"/>
          <draw:equation draw:name="f144" draw:formula="?f19 - ?f143"/>
          <draw:equation draw:name="f145" draw:formula="?f142 - ?f33"/>
          <draw:equation draw:name="f146" draw:formula="?f144 - ?f33"/>
          <draw:equation draw:name="f147" draw:formula="?f142 + ?f33"/>
          <draw:equation draw:name="f148" draw:formula="?f144 + ?f33"/>
          <draw:equation draw:name="f149" draw:formula="?f129 + ?f2"/>
          <draw:equation draw:name="f150" draw:formula="?f149 * ?f10 / ?f1"/>
          <draw:equation draw:name="f151" draw:formula="0 - ?f150"/>
          <draw:equation draw:name="f152" draw:formula="cos(?f151)"/>
          <draw:equation draw:name="f153" draw:formula="0 - ?f152"/>
          <draw:equation draw:name="f154" draw:formula="?f153 * ?f33"/>
          <draw:equation draw:name="f155" draw:formula="sin(?f151)"/>
          <draw:equation draw:name="f156" draw:formula="0 - ?f155"/>
          <draw:equation draw:name="f157" draw:formula="?f156 * ?f33"/>
          <draw:equation draw:name="f158" draw:formula="sqrt(?f154 * ?f154 + ?f157 * ?f157 + 0 * 0)"/>
          <draw:equation draw:name="f159" draw:formula="?f33 * ?f33 / ?f158"/>
          <draw:equation draw:name="f160" draw:formula="?f156 * ?f159"/>
          <draw:equation draw:name="f161" draw:formula="?f142 + ?f160"/>
          <draw:equation draw:name="f162" draw:formula="?f153 * ?f159"/>
          <draw:equation draw:name="f163" draw:formula="?f144 + ?f162"/>
          <draw:equation draw:name="f164" draw:formula="if(?f42, ?f26, ?f145)"/>
          <draw:equation draw:name="f165" draw:formula="if(?f42, ?f19, ?f146)"/>
          <draw:equation draw:name="f166" draw:formula="if(?f42, ?f26, ?f147)"/>
          <draw:equation draw:name="f167" draw:formula="if(?f42, ?f19, ?f148)"/>
          <draw:equation draw:name="f168" draw:formula="if(?f42, ?f145, ?f161)"/>
          <draw:equation draw:name="f169" draw:formula="if(?f42, ?f146, ?f163)"/>
          <draw:equation draw:name="f170" draw:formula="if(?f42, ?f147, ?f161)"/>
          <draw:equation draw:name="f171" draw:formula="if(?f42, ?f148, ?f163)"/>
          <draw:equation draw:name="f172" draw:formula="?f1 + ?f42"/>
          <draw:equation draw:name="f173" draw:formula="?f1 + ?f2"/>
          <draw:equation draw:name="f174" draw:formula="?f173 * ?f10 / ?f1"/>
          <draw:equation draw:name="f175" draw:formula="0 - ?f174"/>
          <draw:equation draw:name="f176" draw:formula="cos(?f175)"/>
          <draw:equation draw:name="f177" draw:formula="0 - ?f176"/>
          <draw:equation draw:name="f178" draw:formula="?f177 * ?f32"/>
          <draw:equation draw:name="f179" draw:formula="sin(?f175)"/>
          <draw:equation draw:name="f180" draw:formula="0 - ?f179"/>
          <draw:equation draw:name="f181" draw:formula="?f180 * ?f32"/>
          <draw:equation draw:name="f182" draw:formula="sqrt(?f178 * ?f178 + ?f181 * ?f181 + 0 * 0)"/>
          <draw:equation draw:name="f183" draw:formula="?f32 * ?f32 / ?f182"/>
          <draw:equation draw:name="f184" draw:formula="?f180 * ?f183"/>
          <draw:equation draw:name="f185" draw:formula="?f11 - ?f184"/>
          <draw:equation draw:name="f186" draw:formula="?f177 * ?f183"/>
          <draw:equation draw:name="f187" draw:formula="?f25 - ?f186"/>
          <draw:equation draw:name="f188" draw:formula="?f185 - ?f32"/>
          <draw:equation draw:name="f189" draw:formula="?f187 - ?f32"/>
          <draw:equation draw:name="f190" draw:formula="?f185 + ?f32"/>
          <draw:equation draw:name="f191" draw:formula="?f187 + ?f32"/>
          <draw:equation draw:name="f192" draw:formula="?f172 + ?f2"/>
          <draw:equation draw:name="f193" draw:formula="?f192 * ?f10 / ?f1"/>
          <draw:equation draw:name="f194" draw:formula="0 - ?f193"/>
          <draw:equation draw:name="f195" draw:formula="cos(?f194)"/>
          <draw:equation draw:name="f196" draw:formula="0 - ?f195"/>
          <draw:equation draw:name="f197" draw:formula="?f196 * ?f32"/>
          <draw:equation draw:name="f198" draw:formula="sin(?f194)"/>
          <draw:equation draw:name="f199" draw:formula="0 - ?f198"/>
          <draw:equation draw:name="f200" draw:formula="?f199 * ?f32"/>
          <draw:equation draw:name="f201" draw:formula="sqrt(?f197 * ?f197 + ?f200 * ?f200 + 0 * 0)"/>
          <draw:equation draw:name="f202" draw:formula="?f32 * ?f32 / ?f201"/>
          <draw:equation draw:name="f203" draw:formula="?f199 * ?f202"/>
          <draw:equation draw:name="f204" draw:formula="?f185 + ?f203"/>
          <draw:equation draw:name="f205" draw:formula="?f196 * ?f202"/>
          <draw:equation draw:name="f206" draw:formula="?f187 + ?f205"/>
          <draw:equation draw:name="f207" draw:formula="if(?f42, ?f11, ?f188)"/>
          <draw:equation draw:name="f208" draw:formula="if(?f42, ?f25, ?f189)"/>
          <draw:equation draw:name="f209" draw:formula="if(?f42, ?f11, ?f190)"/>
          <draw:equation draw:name="f210" draw:formula="if(?f42, ?f25, ?f191)"/>
          <draw:equation draw:name="f211" draw:formula="if(?f42, ?f188, ?f204)"/>
          <draw:equation draw:name="f212" draw:formula="if(?f42, ?f189, ?f206)"/>
          <draw:equation draw:name="f213" draw:formula="if(?f42, ?f190, ?f204)"/>
          <draw:equation draw:name="f214" draw:formula="if(?f42, ?f191, ?f206)"/>
        </draw:enhanced-geometry>
      </draw:custom-shape>
      <draw:frame draw:id="id121" presentation:style-name="a662" draw:name="Text Placeholder 7" svg:x="2.49095in" svg:y="5.0845in" svg:width="3.89764in" svg:height="1.65354in" presentation:class="outline" presentation:placeholder="false">
        <draw:text-box>
          <text:list text:style-name="a661">
            <text:list-item>
              <text:p text:style-name="a660" text:class-names="" text:cond-style-name=""><text:span text:style-name="a659" text:class-names="">Click to edit Master text styles</text:span></text:p>
            </text:list-item>
          </text:list>
        </draw:text-box>
        <svg:title/>
        <svg:desc/>
      </draw:frame>
      <draw:frame draw:id="id122" draw:style-name="a665" draw:name="TextBox 23" svg:x="5.14103in" svg:y="7.14172in" svg:width="0in" svg:height="0in">
        <draw:text-box>
          <text:p text:style-name="a664" text:class-names="" text:cond-style-name=""><text:span text:style-name="a663" text:class-names=""/></text:p>
        </draw:text-box>
        <svg:title/>
        <svg:desc/>
      </draw:frame>
      <draw:custom-shape svg:x="2.49095in" svg:y="4.10025in" svg:width="3.89764in" svg:height="0.98425in" draw:id="id123" draw:style-name="a668" draw:name="Rectangle: Top Corners Rounded 24">
        <svg:title/>
        <svg:desc/>
        <text:p text:style-name="a667" text:class-names="" text:cond-style-name=""><text:span text:style-name="a666" text:class-names=""/></text:p>
        <draw:enhanced-geometry xmlns:dr3d="urn:oasis:names:tc:opendocument:xmlns:dr3d:1.0" draw:path-stretchpoint-x="21600" draw:path-stretchpoint-y="21600" draw:type="non-primitive" svg:viewBox="0 0 21600 21600" draw:enhanced-path="M ?f25 ?f11 L ?f27 ?f11 A ?f78 ?f79 ?f80 ?f81 ?f27 ?f11 ?f75 ?f77  W ?f82 ?f83 ?f84 ?f85 ?f27 ?f11 ?f75 ?f77 L ?f18 ?f28 A ?f121 ?f122 ?f123 ?f124 ?f18 ?f28 ?f118 ?f120  W ?f125 ?f126 ?f127 ?f128 ?f18 ?f28 ?f118 ?f120 L ?f26 ?f19 A ?f164 ?f165 ?f166 ?f167 ?f26 ?f19 ?f161 ?f163  W ?f168 ?f169 ?f170 ?f171 ?f26 ?f19 ?f161 ?f163 L ?f11 ?f25 A ?f207 ?f208 ?f209 ?f210 ?f11 ?f25 ?f204 ?f206  W ?f211 ?f212 ?f213 ?f214 ?f11 ?f25 ?f204 ?f206 Z N" draw:text-areas="?f36 ?f34 ?f38 ?f37" draw:modifiers="0 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0"/>
          <draw:equation draw:name="f12" draw:formula="16667"/>
          <draw:equation draw:name="f13" draw:formula="?f8 / 21600"/>
          <draw:equation draw:name="f14" draw:formula="?f7 / 21600"/>
          <draw:equation draw:name="f15" draw:formula="21600 * ?f8"/>
          <draw:equation draw:name="f16" draw:formula="21600 * ?f7"/>
          <draw:equation draw:name="f17" draw:formula="min(?f14, ?f13)"/>
          <draw:equation draw:name="f18" draw:formula="?f15 / ?f9"/>
          <draw:equation draw:name="f19" draw:formula="?f16 / ?f9"/>
          <draw:equation draw:name="f20" draw:formula="?f19 - ?f11"/>
          <draw:equation draw:name="f21" draw:formula="?f18 - ?f11"/>
          <draw:equation draw:name="f22" draw:formula="min(?f21, ?f20)"/>
          <draw:equation draw:name="f23" draw:formula="?f22 * ?f12"/>
          <draw:equation draw:name="f24" draw:formula="?f22 * ?f11"/>
          <draw:equation draw:name="f25" draw:formula="?f23 / 100000"/>
          <draw:equation draw:name="f26" draw:formula="?f24 / 100000"/>
          <draw:equation draw:name="f27" draw:formula="?f18 - ?f25"/>
          <draw:equation draw:name="f28" draw:formula="?f19 - ?f26"/>
          <draw:equation draw:name="f29" draw:formula="?f25 - ?f26"/>
          <draw:equation draw:name="f30" draw:formula="?f25 * 29289"/>
          <draw:equation draw:name="f31" draw:formula="?f26 * 29289"/>
          <draw:equation draw:name="f32" draw:formula="?f25 * ?f17"/>
          <draw:equation draw:name="f33" draw:formula="?f26 * ?f17"/>
          <draw:equation draw:name="f34" draw:formula="?f30 / 100000"/>
          <draw:equation draw:name="f35" draw:formula="?f31 / 100000"/>
          <draw:equation draw:name="f36" draw:formula="if(?f29, ?f34, ?f35)"/>
          <draw:equation draw:name="f37" draw:formula="?f19 - ?f35"/>
          <draw:equation draw:name="f38" draw:formula="?f18 - ?f36"/>
          <draw:equation draw:name="f39" draw:formula="21550000 - ?f2"/>
          <draw:equation draw:name="f40" draw:formula="if(?f39, ?f2, 21550000)"/>
          <draw:equation draw:name="f41" draw:formula="-21550000 - ?f40"/>
          <draw:equation draw:name="f42" draw:formula="if(?f41, -21550000, ?f40)"/>
          <draw:equation draw:name="f43" draw:formula="?f0 + ?f42"/>
          <draw:equation draw:name="f44" draw:formula="?f0 + ?f2"/>
          <draw:equation draw:name="f45" draw:formula="?f44 * ?f10 / ?f1"/>
          <draw:equation draw:name="f46" draw:formula="0 - ?f45"/>
          <draw:equation draw:name="f47" draw:formula="cos(?f46)"/>
          <draw:equation draw:name="f48" draw:formula="0 - ?f47"/>
          <draw:equation draw:name="f49" draw:formula="?f48 * ?f32"/>
          <draw:equation draw:name="f50" draw:formula="sin(?f46)"/>
          <draw:equation draw:name="f51" draw:formula="0 - ?f50"/>
          <draw:equation draw:name="f52" draw:formula="?f51 * ?f32"/>
          <draw:equation draw:name="f53" draw:formula="sqrt(?f49 * ?f49 + ?f52 * ?f52 + 0 * 0)"/>
          <draw:equation draw:name="f54" draw:formula="?f32 * ?f32 / ?f53"/>
          <draw:equation draw:name="f55" draw:formula="?f51 * ?f54"/>
          <draw:equation draw:name="f56" draw:formula="?f27 - ?f55"/>
          <draw:equation draw:name="f57" draw:formula="?f48 * ?f54"/>
          <draw:equation draw:name="f58" draw:formula="?f11 - ?f57"/>
          <draw:equation draw:name="f59" draw:formula="?f56 - ?f32"/>
          <draw:equation draw:name="f60" draw:formula="?f58 - ?f32"/>
          <draw:equation draw:name="f61" draw:formula="?f56 + ?f32"/>
          <draw:equation draw:name="f62" draw:formula="?f58 + ?f32"/>
          <draw:equation draw:name="f63" draw:formula="?f43 + ?f2"/>
          <draw:equation draw:name="f64" draw:formula="?f63 * ?f10 / ?f1"/>
          <draw:equation draw:name="f65" draw:formula="0 - ?f64"/>
          <draw:equation draw:name="f66" draw:formula="cos(?f65)"/>
          <draw:equation draw:name="f67" draw:formula="0 - ?f66"/>
          <draw:equation draw:name="f68" draw:formula="?f67 * ?f32"/>
          <draw:equation draw:name="f69" draw:formula="sin(?f65)"/>
          <draw:equation draw:name="f70" draw:formula="0 - ?f69"/>
          <draw:equation draw:name="f71" draw:formula="?f70 * ?f32"/>
          <draw:equation draw:name="f72" draw:formula="sqrt(?f68 * ?f68 + ?f71 * ?f71 + 0 * 0)"/>
          <draw:equation draw:name="f73" draw:formula="?f32 * ?f32 / ?f72"/>
          <draw:equation draw:name="f74" draw:formula="?f70 * ?f73"/>
          <draw:equation draw:name="f75" draw:formula="?f56 + ?f74"/>
          <draw:equation draw:name="f76" draw:formula="?f67 * ?f73"/>
          <draw:equation draw:name="f77" draw:formula="?f58 + ?f76"/>
          <draw:equation draw:name="f78" draw:formula="if(?f42, ?f27, ?f59)"/>
          <draw:equation draw:name="f79" draw:formula="if(?f42, ?f11, ?f60)"/>
          <draw:equation draw:name="f80" draw:formula="if(?f42, ?f27, ?f61)"/>
          <draw:equation draw:name="f81" draw:formula="if(?f42, ?f11, ?f62)"/>
          <draw:equation draw:name="f82" draw:formula="if(?f42, ?f59, ?f75)"/>
          <draw:equation draw:name="f83" draw:formula="if(?f42, ?f60, ?f77)"/>
          <draw:equation draw:name="f84" draw:formula="if(?f42, ?f61, ?f75)"/>
          <draw:equation draw:name="f85" draw:formula="if(?f42, ?f62, ?f77)"/>
          <draw:equation draw:name="f86" draw:formula="?f11 + ?f42"/>
          <draw:equation draw:name="f87" draw:formula="?f11 + ?f2"/>
          <draw:equation draw:name="f88" draw:formula="?f87 * ?f10 / ?f1"/>
          <draw:equation draw:name="f89" draw:formula="0 - ?f88"/>
          <draw:equation draw:name="f90" draw:formula="cos(?f89)"/>
          <draw:equation draw:name="f91" draw:formula="0 - ?f90"/>
          <draw:equation draw:name="f92" draw:formula="?f91 * ?f33"/>
          <draw:equation draw:name="f93" draw:formula="sin(?f89)"/>
          <draw:equation draw:name="f94" draw:formula="0 - ?f93"/>
          <draw:equation draw:name="f95" draw:formula="?f94 * ?f33"/>
          <draw:equation draw:name="f96" draw:formula="sqrt(?f92 * ?f92 + ?f95 * ?f95 + 0 * 0)"/>
          <draw:equation draw:name="f97" draw:formula="?f33 * ?f33 / ?f96"/>
          <draw:equation draw:name="f98" draw:formula="?f94 * ?f97"/>
          <draw:equation draw:name="f99" draw:formula="?f18 - ?f98"/>
          <draw:equation draw:name="f100" draw:formula="?f91 * ?f97"/>
          <draw:equation draw:name="f101" draw:formula="?f28 - ?f100"/>
          <draw:equation draw:name="f102" draw:formula="?f99 - ?f33"/>
          <draw:equation draw:name="f103" draw:formula="?f101 - ?f33"/>
          <draw:equation draw:name="f104" draw:formula="?f99 + ?f33"/>
          <draw:equation draw:name="f105" draw:formula="?f101 + ?f33"/>
          <draw:equation draw:name="f106" draw:formula="?f86 + ?f2"/>
          <draw:equation draw:name="f107" draw:formula="?f106 * ?f10 / ?f1"/>
          <draw:equation draw:name="f108" draw:formula="0 - ?f107"/>
          <draw:equation draw:name="f109" draw:formula="cos(?f108)"/>
          <draw:equation draw:name="f110" draw:formula="0 - ?f109"/>
          <draw:equation draw:name="f111" draw:formula="?f110 * ?f33"/>
          <draw:equation draw:name="f112" draw:formula="sin(?f108)"/>
          <draw:equation draw:name="f113" draw:formula="0 - ?f112"/>
          <draw:equation draw:name="f114" draw:formula="?f113 * ?f33"/>
          <draw:equation draw:name="f115" draw:formula="sqrt(?f111 * ?f111 + ?f114 * ?f114 + 0 * 0)"/>
          <draw:equation draw:name="f116" draw:formula="?f33 * ?f33 / ?f115"/>
          <draw:equation draw:name="f117" draw:formula="?f113 * ?f116"/>
          <draw:equation draw:name="f118" draw:formula="?f99 + ?f117"/>
          <draw:equation draw:name="f119" draw:formula="?f110 * ?f116"/>
          <draw:equation draw:name="f120" draw:formula="?f101 + ?f119"/>
          <draw:equation draw:name="f121" draw:formula="if(?f42, ?f18, ?f102)"/>
          <draw:equation draw:name="f122" draw:formula="if(?f42, ?f28, ?f103)"/>
          <draw:equation draw:name="f123" draw:formula="if(?f42, ?f18, ?f104)"/>
          <draw:equation draw:name="f124" draw:formula="if(?f42, ?f28, ?f105)"/>
          <draw:equation draw:name="f125" draw:formula="if(?f42, ?f102, ?f118)"/>
          <draw:equation draw:name="f126" draw:formula="if(?f42, ?f103, ?f120)"/>
          <draw:equation draw:name="f127" draw:formula="if(?f42, ?f104, ?f118)"/>
          <draw:equation draw:name="f128" draw:formula="if(?f42, ?f105, ?f120)"/>
          <draw:equation draw:name="f129" draw:formula="?f2 + ?f42"/>
          <draw:equation draw:name="f130" draw:formula="?f2 + ?f2"/>
          <draw:equation draw:name="f131" draw:formula="?f130 * ?f10 / ?f1"/>
          <draw:equation draw:name="f132" draw:formula="0 - ?f131"/>
          <draw:equation draw:name="f133" draw:formula="cos(?f132)"/>
          <draw:equation draw:name="f134" draw:formula="0 - ?f133"/>
          <draw:equation draw:name="f135" draw:formula="?f134 * ?f33"/>
          <draw:equation draw:name="f136" draw:formula="sin(?f132)"/>
          <draw:equation draw:name="f137" draw:formula="0 - ?f136"/>
          <draw:equation draw:name="f138" draw:formula="?f137 * ?f33"/>
          <draw:equation draw:name="f139" draw:formula="sqrt(?f135 * ?f135 + ?f138 * ?f138 + 0 * 0)"/>
          <draw:equation draw:name="f140" draw:formula="?f33 * ?f33 / ?f139"/>
          <draw:equation draw:name="f141" draw:formula="?f137 * ?f140"/>
          <draw:equation draw:name="f142" draw:formula="?f26 - ?f141"/>
          <draw:equation draw:name="f143" draw:formula="?f134 * ?f140"/>
          <draw:equation draw:name="f144" draw:formula="?f19 - ?f143"/>
          <draw:equation draw:name="f145" draw:formula="?f142 - ?f33"/>
          <draw:equation draw:name="f146" draw:formula="?f144 - ?f33"/>
          <draw:equation draw:name="f147" draw:formula="?f142 + ?f33"/>
          <draw:equation draw:name="f148" draw:formula="?f144 + ?f33"/>
          <draw:equation draw:name="f149" draw:formula="?f129 + ?f2"/>
          <draw:equation draw:name="f150" draw:formula="?f149 * ?f10 / ?f1"/>
          <draw:equation draw:name="f151" draw:formula="0 - ?f150"/>
          <draw:equation draw:name="f152" draw:formula="cos(?f151)"/>
          <draw:equation draw:name="f153" draw:formula="0 - ?f152"/>
          <draw:equation draw:name="f154" draw:formula="?f153 * ?f33"/>
          <draw:equation draw:name="f155" draw:formula="sin(?f151)"/>
          <draw:equation draw:name="f156" draw:formula="0 - ?f155"/>
          <draw:equation draw:name="f157" draw:formula="?f156 * ?f33"/>
          <draw:equation draw:name="f158" draw:formula="sqrt(?f154 * ?f154 + ?f157 * ?f157 + 0 * 0)"/>
          <draw:equation draw:name="f159" draw:formula="?f33 * ?f33 / ?f158"/>
          <draw:equation draw:name="f160" draw:formula="?f156 * ?f159"/>
          <draw:equation draw:name="f161" draw:formula="?f142 + ?f160"/>
          <draw:equation draw:name="f162" draw:formula="?f153 * ?f159"/>
          <draw:equation draw:name="f163" draw:formula="?f144 + ?f162"/>
          <draw:equation draw:name="f164" draw:formula="if(?f42, ?f26, ?f145)"/>
          <draw:equation draw:name="f165" draw:formula="if(?f42, ?f19, ?f146)"/>
          <draw:equation draw:name="f166" draw:formula="if(?f42, ?f26, ?f147)"/>
          <draw:equation draw:name="f167" draw:formula="if(?f42, ?f19, ?f148)"/>
          <draw:equation draw:name="f168" draw:formula="if(?f42, ?f145, ?f161)"/>
          <draw:equation draw:name="f169" draw:formula="if(?f42, ?f146, ?f163)"/>
          <draw:equation draw:name="f170" draw:formula="if(?f42, ?f147, ?f161)"/>
          <draw:equation draw:name="f171" draw:formula="if(?f42, ?f148, ?f163)"/>
          <draw:equation draw:name="f172" draw:formula="?f1 + ?f42"/>
          <draw:equation draw:name="f173" draw:formula="?f1 + ?f2"/>
          <draw:equation draw:name="f174" draw:formula="?f173 * ?f10 / ?f1"/>
          <draw:equation draw:name="f175" draw:formula="0 - ?f174"/>
          <draw:equation draw:name="f176" draw:formula="cos(?f175)"/>
          <draw:equation draw:name="f177" draw:formula="0 - ?f176"/>
          <draw:equation draw:name="f178" draw:formula="?f177 * ?f32"/>
          <draw:equation draw:name="f179" draw:formula="sin(?f175)"/>
          <draw:equation draw:name="f180" draw:formula="0 - ?f179"/>
          <draw:equation draw:name="f181" draw:formula="?f180 * ?f32"/>
          <draw:equation draw:name="f182" draw:formula="sqrt(?f178 * ?f178 + ?f181 * ?f181 + 0 * 0)"/>
          <draw:equation draw:name="f183" draw:formula="?f32 * ?f32 / ?f182"/>
          <draw:equation draw:name="f184" draw:formula="?f180 * ?f183"/>
          <draw:equation draw:name="f185" draw:formula="?f11 - ?f184"/>
          <draw:equation draw:name="f186" draw:formula="?f177 * ?f183"/>
          <draw:equation draw:name="f187" draw:formula="?f25 - ?f186"/>
          <draw:equation draw:name="f188" draw:formula="?f185 - ?f32"/>
          <draw:equation draw:name="f189" draw:formula="?f187 - ?f32"/>
          <draw:equation draw:name="f190" draw:formula="?f185 + ?f32"/>
          <draw:equation draw:name="f191" draw:formula="?f187 + ?f32"/>
          <draw:equation draw:name="f192" draw:formula="?f172 + ?f2"/>
          <draw:equation draw:name="f193" draw:formula="?f192 * ?f10 / ?f1"/>
          <draw:equation draw:name="f194" draw:formula="0 - ?f193"/>
          <draw:equation draw:name="f195" draw:formula="cos(?f194)"/>
          <draw:equation draw:name="f196" draw:formula="0 - ?f195"/>
          <draw:equation draw:name="f197" draw:formula="?f196 * ?f32"/>
          <draw:equation draw:name="f198" draw:formula="sin(?f194)"/>
          <draw:equation draw:name="f199" draw:formula="0 - ?f198"/>
          <draw:equation draw:name="f200" draw:formula="?f199 * ?f32"/>
          <draw:equation draw:name="f201" draw:formula="sqrt(?f197 * ?f197 + ?f200 * ?f200 + 0 * 0)"/>
          <draw:equation draw:name="f202" draw:formula="?f32 * ?f32 / ?f201"/>
          <draw:equation draw:name="f203" draw:formula="?f199 * ?f202"/>
          <draw:equation draw:name="f204" draw:formula="?f185 + ?f203"/>
          <draw:equation draw:name="f205" draw:formula="?f196 * ?f202"/>
          <draw:equation draw:name="f206" draw:formula="?f187 + ?f205"/>
          <draw:equation draw:name="f207" draw:formula="if(?f42, ?f11, ?f188)"/>
          <draw:equation draw:name="f208" draw:formula="if(?f42, ?f25, ?f189)"/>
          <draw:equation draw:name="f209" draw:formula="if(?f42, ?f11, ?f190)"/>
          <draw:equation draw:name="f210" draw:formula="if(?f42, ?f25, ?f191)"/>
          <draw:equation draw:name="f211" draw:formula="if(?f42, ?f188, ?f204)"/>
          <draw:equation draw:name="f212" draw:formula="if(?f42, ?f189, ?f206)"/>
          <draw:equation draw:name="f213" draw:formula="if(?f42, ?f190, ?f204)"/>
          <draw:equation draw:name="f214" draw:formula="if(?f42, ?f191, ?f206)"/>
        </draw:enhanced-geometry>
      </draw:custom-shape>
      <draw:frame draw:id="id124" presentation:style-name="a672" draw:name="Text Placeholder 7" svg:x="6.81527in" svg:y="5.08577in" svg:width="3.89764in" svg:height="1.65354in" presentation:class="outline" presentation:placeholder="false">
        <draw:text-box>
          <text:list text:style-name="a671">
            <text:list-item>
              <text:p text:style-name="a670" text:class-names="" text:cond-style-name=""><text:span text:style-name="a669" text:class-names="">Click to edit Master text styles</text:span></text:p>
            </text:list-item>
          </text:list>
        </draw:text-box>
        <svg:title/>
        <svg:desc/>
      </draw:frame>
      <draw:custom-shape svg:x="6.82354in" svg:y="4.10346in" svg:width="3.89764in" svg:height="0.98425in" draw:id="id125" draw:style-name="a675" draw:name="Rectangle: Top Corners Rounded 26">
        <svg:title/>
        <svg:desc/>
        <text:p text:style-name="a674" text:class-names="" text:cond-style-name=""><text:span text:style-name="a673" text:class-names=""/></text:p>
        <draw:enhanced-geometry xmlns:dr3d="urn:oasis:names:tc:opendocument:xmlns:dr3d:1.0" draw:path-stretchpoint-x="21600" draw:path-stretchpoint-y="21600" draw:type="non-primitive" svg:viewBox="0 0 21600 21600" draw:enhanced-path="M ?f25 ?f11 L ?f27 ?f11 A ?f78 ?f79 ?f80 ?f81 ?f27 ?f11 ?f75 ?f77  W ?f82 ?f83 ?f84 ?f85 ?f27 ?f11 ?f75 ?f77 L ?f18 ?f28 A ?f121 ?f122 ?f123 ?f124 ?f18 ?f28 ?f118 ?f120  W ?f125 ?f126 ?f127 ?f128 ?f18 ?f28 ?f118 ?f120 L ?f26 ?f19 A ?f164 ?f165 ?f166 ?f167 ?f26 ?f19 ?f161 ?f163  W ?f168 ?f169 ?f170 ?f171 ?f26 ?f19 ?f161 ?f163 L ?f11 ?f25 A ?f207 ?f208 ?f209 ?f210 ?f11 ?f25 ?f204 ?f206  W ?f211 ?f212 ?f213 ?f214 ?f11 ?f25 ?f204 ?f206 Z N" draw:text-areas="?f36 ?f34 ?f38 ?f37" draw:modifiers="0 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0"/>
          <draw:equation draw:name="f12" draw:formula="16667"/>
          <draw:equation draw:name="f13" draw:formula="?f8 / 21600"/>
          <draw:equation draw:name="f14" draw:formula="?f7 / 21600"/>
          <draw:equation draw:name="f15" draw:formula="21600 * ?f8"/>
          <draw:equation draw:name="f16" draw:formula="21600 * ?f7"/>
          <draw:equation draw:name="f17" draw:formula="min(?f14, ?f13)"/>
          <draw:equation draw:name="f18" draw:formula="?f15 / ?f9"/>
          <draw:equation draw:name="f19" draw:formula="?f16 / ?f9"/>
          <draw:equation draw:name="f20" draw:formula="?f19 - ?f11"/>
          <draw:equation draw:name="f21" draw:formula="?f18 - ?f11"/>
          <draw:equation draw:name="f22" draw:formula="min(?f21, ?f20)"/>
          <draw:equation draw:name="f23" draw:formula="?f22 * ?f12"/>
          <draw:equation draw:name="f24" draw:formula="?f22 * ?f11"/>
          <draw:equation draw:name="f25" draw:formula="?f23 / 100000"/>
          <draw:equation draw:name="f26" draw:formula="?f24 / 100000"/>
          <draw:equation draw:name="f27" draw:formula="?f18 - ?f25"/>
          <draw:equation draw:name="f28" draw:formula="?f19 - ?f26"/>
          <draw:equation draw:name="f29" draw:formula="?f25 - ?f26"/>
          <draw:equation draw:name="f30" draw:formula="?f25 * 29289"/>
          <draw:equation draw:name="f31" draw:formula="?f26 * 29289"/>
          <draw:equation draw:name="f32" draw:formula="?f25 * ?f17"/>
          <draw:equation draw:name="f33" draw:formula="?f26 * ?f17"/>
          <draw:equation draw:name="f34" draw:formula="?f30 / 100000"/>
          <draw:equation draw:name="f35" draw:formula="?f31 / 100000"/>
          <draw:equation draw:name="f36" draw:formula="if(?f29, ?f34, ?f35)"/>
          <draw:equation draw:name="f37" draw:formula="?f19 - ?f35"/>
          <draw:equation draw:name="f38" draw:formula="?f18 - ?f36"/>
          <draw:equation draw:name="f39" draw:formula="21550000 - ?f2"/>
          <draw:equation draw:name="f40" draw:formula="if(?f39, ?f2, 21550000)"/>
          <draw:equation draw:name="f41" draw:formula="-21550000 - ?f40"/>
          <draw:equation draw:name="f42" draw:formula="if(?f41, -21550000, ?f40)"/>
          <draw:equation draw:name="f43" draw:formula="?f0 + ?f42"/>
          <draw:equation draw:name="f44" draw:formula="?f0 + ?f2"/>
          <draw:equation draw:name="f45" draw:formula="?f44 * ?f10 / ?f1"/>
          <draw:equation draw:name="f46" draw:formula="0 - ?f45"/>
          <draw:equation draw:name="f47" draw:formula="cos(?f46)"/>
          <draw:equation draw:name="f48" draw:formula="0 - ?f47"/>
          <draw:equation draw:name="f49" draw:formula="?f48 * ?f32"/>
          <draw:equation draw:name="f50" draw:formula="sin(?f46)"/>
          <draw:equation draw:name="f51" draw:formula="0 - ?f50"/>
          <draw:equation draw:name="f52" draw:formula="?f51 * ?f32"/>
          <draw:equation draw:name="f53" draw:formula="sqrt(?f49 * ?f49 + ?f52 * ?f52 + 0 * 0)"/>
          <draw:equation draw:name="f54" draw:formula="?f32 * ?f32 / ?f53"/>
          <draw:equation draw:name="f55" draw:formula="?f51 * ?f54"/>
          <draw:equation draw:name="f56" draw:formula="?f27 - ?f55"/>
          <draw:equation draw:name="f57" draw:formula="?f48 * ?f54"/>
          <draw:equation draw:name="f58" draw:formula="?f11 - ?f57"/>
          <draw:equation draw:name="f59" draw:formula="?f56 - ?f32"/>
          <draw:equation draw:name="f60" draw:formula="?f58 - ?f32"/>
          <draw:equation draw:name="f61" draw:formula="?f56 + ?f32"/>
          <draw:equation draw:name="f62" draw:formula="?f58 + ?f32"/>
          <draw:equation draw:name="f63" draw:formula="?f43 + ?f2"/>
          <draw:equation draw:name="f64" draw:formula="?f63 * ?f10 / ?f1"/>
          <draw:equation draw:name="f65" draw:formula="0 - ?f64"/>
          <draw:equation draw:name="f66" draw:formula="cos(?f65)"/>
          <draw:equation draw:name="f67" draw:formula="0 - ?f66"/>
          <draw:equation draw:name="f68" draw:formula="?f67 * ?f32"/>
          <draw:equation draw:name="f69" draw:formula="sin(?f65)"/>
          <draw:equation draw:name="f70" draw:formula="0 - ?f69"/>
          <draw:equation draw:name="f71" draw:formula="?f70 * ?f32"/>
          <draw:equation draw:name="f72" draw:formula="sqrt(?f68 * ?f68 + ?f71 * ?f71 + 0 * 0)"/>
          <draw:equation draw:name="f73" draw:formula="?f32 * ?f32 / ?f72"/>
          <draw:equation draw:name="f74" draw:formula="?f70 * ?f73"/>
          <draw:equation draw:name="f75" draw:formula="?f56 + ?f74"/>
          <draw:equation draw:name="f76" draw:formula="?f67 * ?f73"/>
          <draw:equation draw:name="f77" draw:formula="?f58 + ?f76"/>
          <draw:equation draw:name="f78" draw:formula="if(?f42, ?f27, ?f59)"/>
          <draw:equation draw:name="f79" draw:formula="if(?f42, ?f11, ?f60)"/>
          <draw:equation draw:name="f80" draw:formula="if(?f42, ?f27, ?f61)"/>
          <draw:equation draw:name="f81" draw:formula="if(?f42, ?f11, ?f62)"/>
          <draw:equation draw:name="f82" draw:formula="if(?f42, ?f59, ?f75)"/>
          <draw:equation draw:name="f83" draw:formula="if(?f42, ?f60, ?f77)"/>
          <draw:equation draw:name="f84" draw:formula="if(?f42, ?f61, ?f75)"/>
          <draw:equation draw:name="f85" draw:formula="if(?f42, ?f62, ?f77)"/>
          <draw:equation draw:name="f86" draw:formula="?f11 + ?f42"/>
          <draw:equation draw:name="f87" draw:formula="?f11 + ?f2"/>
          <draw:equation draw:name="f88" draw:formula="?f87 * ?f10 / ?f1"/>
          <draw:equation draw:name="f89" draw:formula="0 - ?f88"/>
          <draw:equation draw:name="f90" draw:formula="cos(?f89)"/>
          <draw:equation draw:name="f91" draw:formula="0 - ?f90"/>
          <draw:equation draw:name="f92" draw:formula="?f91 * ?f33"/>
          <draw:equation draw:name="f93" draw:formula="sin(?f89)"/>
          <draw:equation draw:name="f94" draw:formula="0 - ?f93"/>
          <draw:equation draw:name="f95" draw:formula="?f94 * ?f33"/>
          <draw:equation draw:name="f96" draw:formula="sqrt(?f92 * ?f92 + ?f95 * ?f95 + 0 * 0)"/>
          <draw:equation draw:name="f97" draw:formula="?f33 * ?f33 / ?f96"/>
          <draw:equation draw:name="f98" draw:formula="?f94 * ?f97"/>
          <draw:equation draw:name="f99" draw:formula="?f18 - ?f98"/>
          <draw:equation draw:name="f100" draw:formula="?f91 * ?f97"/>
          <draw:equation draw:name="f101" draw:formula="?f28 - ?f100"/>
          <draw:equation draw:name="f102" draw:formula="?f99 - ?f33"/>
          <draw:equation draw:name="f103" draw:formula="?f101 - ?f33"/>
          <draw:equation draw:name="f104" draw:formula="?f99 + ?f33"/>
          <draw:equation draw:name="f105" draw:formula="?f101 + ?f33"/>
          <draw:equation draw:name="f106" draw:formula="?f86 + ?f2"/>
          <draw:equation draw:name="f107" draw:formula="?f106 * ?f10 / ?f1"/>
          <draw:equation draw:name="f108" draw:formula="0 - ?f107"/>
          <draw:equation draw:name="f109" draw:formula="cos(?f108)"/>
          <draw:equation draw:name="f110" draw:formula="0 - ?f109"/>
          <draw:equation draw:name="f111" draw:formula="?f110 * ?f33"/>
          <draw:equation draw:name="f112" draw:formula="sin(?f108)"/>
          <draw:equation draw:name="f113" draw:formula="0 - ?f112"/>
          <draw:equation draw:name="f114" draw:formula="?f113 * ?f33"/>
          <draw:equation draw:name="f115" draw:formula="sqrt(?f111 * ?f111 + ?f114 * ?f114 + 0 * 0)"/>
          <draw:equation draw:name="f116" draw:formula="?f33 * ?f33 / ?f115"/>
          <draw:equation draw:name="f117" draw:formula="?f113 * ?f116"/>
          <draw:equation draw:name="f118" draw:formula="?f99 + ?f117"/>
          <draw:equation draw:name="f119" draw:formula="?f110 * ?f116"/>
          <draw:equation draw:name="f120" draw:formula="?f101 + ?f119"/>
          <draw:equation draw:name="f121" draw:formula="if(?f42, ?f18, ?f102)"/>
          <draw:equation draw:name="f122" draw:formula="if(?f42, ?f28, ?f103)"/>
          <draw:equation draw:name="f123" draw:formula="if(?f42, ?f18, ?f104)"/>
          <draw:equation draw:name="f124" draw:formula="if(?f42, ?f28, ?f105)"/>
          <draw:equation draw:name="f125" draw:formula="if(?f42, ?f102, ?f118)"/>
          <draw:equation draw:name="f126" draw:formula="if(?f42, ?f103, ?f120)"/>
          <draw:equation draw:name="f127" draw:formula="if(?f42, ?f104, ?f118)"/>
          <draw:equation draw:name="f128" draw:formula="if(?f42, ?f105, ?f120)"/>
          <draw:equation draw:name="f129" draw:formula="?f2 + ?f42"/>
          <draw:equation draw:name="f130" draw:formula="?f2 + ?f2"/>
          <draw:equation draw:name="f131" draw:formula="?f130 * ?f10 / ?f1"/>
          <draw:equation draw:name="f132" draw:formula="0 - ?f131"/>
          <draw:equation draw:name="f133" draw:formula="cos(?f132)"/>
          <draw:equation draw:name="f134" draw:formula="0 - ?f133"/>
          <draw:equation draw:name="f135" draw:formula="?f134 * ?f33"/>
          <draw:equation draw:name="f136" draw:formula="sin(?f132)"/>
          <draw:equation draw:name="f137" draw:formula="0 - ?f136"/>
          <draw:equation draw:name="f138" draw:formula="?f137 * ?f33"/>
          <draw:equation draw:name="f139" draw:formula="sqrt(?f135 * ?f135 + ?f138 * ?f138 + 0 * 0)"/>
          <draw:equation draw:name="f140" draw:formula="?f33 * ?f33 / ?f139"/>
          <draw:equation draw:name="f141" draw:formula="?f137 * ?f140"/>
          <draw:equation draw:name="f142" draw:formula="?f26 - ?f141"/>
          <draw:equation draw:name="f143" draw:formula="?f134 * ?f140"/>
          <draw:equation draw:name="f144" draw:formula="?f19 - ?f143"/>
          <draw:equation draw:name="f145" draw:formula="?f142 - ?f33"/>
          <draw:equation draw:name="f146" draw:formula="?f144 - ?f33"/>
          <draw:equation draw:name="f147" draw:formula="?f142 + ?f33"/>
          <draw:equation draw:name="f148" draw:formula="?f144 + ?f33"/>
          <draw:equation draw:name="f149" draw:formula="?f129 + ?f2"/>
          <draw:equation draw:name="f150" draw:formula="?f149 * ?f10 / ?f1"/>
          <draw:equation draw:name="f151" draw:formula="0 - ?f150"/>
          <draw:equation draw:name="f152" draw:formula="cos(?f151)"/>
          <draw:equation draw:name="f153" draw:formula="0 - ?f152"/>
          <draw:equation draw:name="f154" draw:formula="?f153 * ?f33"/>
          <draw:equation draw:name="f155" draw:formula="sin(?f151)"/>
          <draw:equation draw:name="f156" draw:formula="0 - ?f155"/>
          <draw:equation draw:name="f157" draw:formula="?f156 * ?f33"/>
          <draw:equation draw:name="f158" draw:formula="sqrt(?f154 * ?f154 + ?f157 * ?f157 + 0 * 0)"/>
          <draw:equation draw:name="f159" draw:formula="?f33 * ?f33 / ?f158"/>
          <draw:equation draw:name="f160" draw:formula="?f156 * ?f159"/>
          <draw:equation draw:name="f161" draw:formula="?f142 + ?f160"/>
          <draw:equation draw:name="f162" draw:formula="?f153 * ?f159"/>
          <draw:equation draw:name="f163" draw:formula="?f144 + ?f162"/>
          <draw:equation draw:name="f164" draw:formula="if(?f42, ?f26, ?f145)"/>
          <draw:equation draw:name="f165" draw:formula="if(?f42, ?f19, ?f146)"/>
          <draw:equation draw:name="f166" draw:formula="if(?f42, ?f26, ?f147)"/>
          <draw:equation draw:name="f167" draw:formula="if(?f42, ?f19, ?f148)"/>
          <draw:equation draw:name="f168" draw:formula="if(?f42, ?f145, ?f161)"/>
          <draw:equation draw:name="f169" draw:formula="if(?f42, ?f146, ?f163)"/>
          <draw:equation draw:name="f170" draw:formula="if(?f42, ?f147, ?f161)"/>
          <draw:equation draw:name="f171" draw:formula="if(?f42, ?f148, ?f163)"/>
          <draw:equation draw:name="f172" draw:formula="?f1 + ?f42"/>
          <draw:equation draw:name="f173" draw:formula="?f1 + ?f2"/>
          <draw:equation draw:name="f174" draw:formula="?f173 * ?f10 / ?f1"/>
          <draw:equation draw:name="f175" draw:formula="0 - ?f174"/>
          <draw:equation draw:name="f176" draw:formula="cos(?f175)"/>
          <draw:equation draw:name="f177" draw:formula="0 - ?f176"/>
          <draw:equation draw:name="f178" draw:formula="?f177 * ?f32"/>
          <draw:equation draw:name="f179" draw:formula="sin(?f175)"/>
          <draw:equation draw:name="f180" draw:formula="0 - ?f179"/>
          <draw:equation draw:name="f181" draw:formula="?f180 * ?f32"/>
          <draw:equation draw:name="f182" draw:formula="sqrt(?f178 * ?f178 + ?f181 * ?f181 + 0 * 0)"/>
          <draw:equation draw:name="f183" draw:formula="?f32 * ?f32 / ?f182"/>
          <draw:equation draw:name="f184" draw:formula="?f180 * ?f183"/>
          <draw:equation draw:name="f185" draw:formula="?f11 - ?f184"/>
          <draw:equation draw:name="f186" draw:formula="?f177 * ?f183"/>
          <draw:equation draw:name="f187" draw:formula="?f25 - ?f186"/>
          <draw:equation draw:name="f188" draw:formula="?f185 - ?f32"/>
          <draw:equation draw:name="f189" draw:formula="?f187 - ?f32"/>
          <draw:equation draw:name="f190" draw:formula="?f185 + ?f32"/>
          <draw:equation draw:name="f191" draw:formula="?f187 + ?f32"/>
          <draw:equation draw:name="f192" draw:formula="?f172 + ?f2"/>
          <draw:equation draw:name="f193" draw:formula="?f192 * ?f10 / ?f1"/>
          <draw:equation draw:name="f194" draw:formula="0 - ?f193"/>
          <draw:equation draw:name="f195" draw:formula="cos(?f194)"/>
          <draw:equation draw:name="f196" draw:formula="0 - ?f195"/>
          <draw:equation draw:name="f197" draw:formula="?f196 * ?f32"/>
          <draw:equation draw:name="f198" draw:formula="sin(?f194)"/>
          <draw:equation draw:name="f199" draw:formula="0 - ?f198"/>
          <draw:equation draw:name="f200" draw:formula="?f199 * ?f32"/>
          <draw:equation draw:name="f201" draw:formula="sqrt(?f197 * ?f197 + ?f200 * ?f200 + 0 * 0)"/>
          <draw:equation draw:name="f202" draw:formula="?f32 * ?f32 / ?f201"/>
          <draw:equation draw:name="f203" draw:formula="?f199 * ?f202"/>
          <draw:equation draw:name="f204" draw:formula="?f185 + ?f203"/>
          <draw:equation draw:name="f205" draw:formula="?f196 * ?f202"/>
          <draw:equation draw:name="f206" draw:formula="?f187 + ?f205"/>
          <draw:equation draw:name="f207" draw:formula="if(?f42, ?f11, ?f188)"/>
          <draw:equation draw:name="f208" draw:formula="if(?f42, ?f25, ?f189)"/>
          <draw:equation draw:name="f209" draw:formula="if(?f42, ?f11, ?f190)"/>
          <draw:equation draw:name="f210" draw:formula="if(?f42, ?f25, ?f191)"/>
          <draw:equation draw:name="f211" draw:formula="if(?f42, ?f188, ?f204)"/>
          <draw:equation draw:name="f212" draw:formula="if(?f42, ?f189, ?f206)"/>
          <draw:equation draw:name="f213" draw:formula="if(?f42, ?f190, ?f204)"/>
          <draw:equation draw:name="f214" draw:formula="if(?f42, ?f191, ?f206)"/>
        </draw:enhanced-geometry>
      </draw:custom-shape>
      <draw:frame draw:id="id126" presentation:style-name="a678" draw:name="Title 1" svg:x="0.47244in" svg:y="0.47244in" svg:width="12.47173in" svg:height="0.76086in" presentation:class="title" presentation:placeholder="false">
        <draw:text-box>
          <text:p text:style-name="a677" text:class-names="" text:cond-style-name=""><text:span text:style-name="a676" text:class-names="">Heading</text:span></text:p>
        </draw:text-box>
        <svg:title/>
        <svg:desc/>
      </draw:frame>
      <draw:frame draw:id="id127" draw:style-name="a679" draw:transform="translate(-1.67578in -0.10278in) rotate(-3.14159) translate(11.75929in 0.36966in)" draw:name="Picture 5" svg:width="3.35157in" svg:height="0.20556in" style:rel-width="scale" style:rel-height="scale">
        <draw:image xlink:href="media/image17.png" xlink:type="simple" xlink:show="embed" xlink:actuate="onLoad"/>
        <svg:title/>
        <svg:desc/>
      </draw:frame>
      <draw:connector draw:type="line" svg:x1="0.47244in" svg:y1="6.92913in" svg:x2="12.92308in" svg:y2="6.92913in" draw:id="id128" draw:style-name="a680" draw:name="Straight Connector 6">
        <svg:title/>
        <svg:desc/>
      </draw:connector>
      <presentation:notes style:page-layout-name="pageLayout2" draw:style-name="a710">
        <draw:frame draw:id="id5" presentation:style-name="a683" draw:name="Header Placeholder 1" svg:x="0in" svg:y="0in" svg:width="3.25in" svg:height="0.50174in" presentation:class="header" presentation:placeholder="false">
          <draw:text-box>
            <text:p text:style-name="a682" text:class-names="" text:cond-style-name=""><text:span text:style-name="a681" text:class-names=""/></text:p>
          </draw:text-box>
          <svg:title/>
          <svg:desc/>
        </draw:frame>
        <draw:frame draw:id="id6" presentation:style-name="a687" draw:name="Date Placeholder 2" svg:x="4.24826in" svg:y="0in" svg:width="3.25in" svg:height="0.50174in" presentation:class="date-time" presentation:placeholder="false">
          <draw:text-box>
            <text:p text:style-name="a686" text:class-names="" text:cond-style-name=""><text:span text:style-name="a684" text:class-names=""><text:date text:fixed="false" style:data-style-name="a685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688" draw:name="Slide Image Placeholder 3">
          <svg:title/>
          <svg:desc/>
        </draw:page-thumbnail>
        <draw:frame draw:id="id8" presentation:style-name="a703" draw:name="Notes Placeholder 4" svg:x="0.75in" svg:y="4.8125in" svg:width="6in" svg:height="3.9375in" presentation:class="notes" presentation:placeholder="false">
          <draw:text-box>
            <text:p text:style-name="a690" text:class-names="" text:cond-style-name=""><text:span text:style-name="a689" text:class-names="">Click to edit Master text styles</text:span></text:p>
            <text:list text:style-name="a693">
              <text:list-item>
                <text:list text:style-name="a693">
                  <text:list-item>
                    <text:p text:style-name="a692" text:class-names="" text:cond-style-name=""><text:span text:style-name="a691" text:class-names="">Second level</text:span></text:p>
                  </text:list-item>
                </text:list>
              </text:list-item>
            </text:list>
            <text:list text:style-name="a696">
              <text:list-item>
                <text:list text:style-name="a696">
                  <text:list-item>
                    <text:list text:style-name="a696">
                      <text:list-item>
                        <text:p text:style-name="a695" text:class-names="" text:cond-style-name=""><text:span text:style-name="a694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699">
              <text:list-item>
                <text:list text:style-name="a699">
                  <text:list-item>
                    <text:list text:style-name="a699">
                      <text:list-item>
                        <text:list text:style-name="a699">
                          <text:list-item>
                            <text:p text:style-name="a698" text:class-names="" text:cond-style-name=""><text:span text:style-name="a697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02">
              <text:list-item>
                <text:list text:style-name="a702">
                  <text:list-item>
                    <text:list text:style-name="a702">
                      <text:list-item>
                        <text:list text:style-name="a702">
                          <text:list-item>
                            <text:list text:style-name="a702">
                              <text:list-item>
                                <text:p text:style-name="a701" text:class-names="" text:cond-style-name=""><text:span text:style-name="a700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06" draw:name="Footer Placeholder 5" svg:x="0in" svg:y="9.49826in" svg:width="3.25in" svg:height="0.50174in" presentation:class="footer" presentation:placeholder="false">
          <draw:text-box>
            <text:p text:style-name="a705" text:class-names="" text:cond-style-name=""><text:span text:style-name="a704" text:class-names=""/></text:p>
          </draw:text-box>
          <svg:title/>
          <svg:desc/>
        </draw:frame>
        <draw:frame draw:id="id10" presentation:style-name="a709" draw:name="Slide Number Placeholder 6" svg:x="4.24826in" svg:y="9.49826in" svg:width="3.25in" svg:height="0.50174in" presentation:class="page-number" presentation:placeholder="false">
          <draw:text-box>
            <text:p text:style-name="a708" text:class-names="" text:cond-style-name=""><text:span text:style-name="a70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cust-ICON-Grid-Boxes-2UP-Grey" style:page-layout-name="pageLayout1" draw:style-name="a711">
      <draw:custom-shape svg:x="0in" svg:y="0in" svg:width="13.34934in" svg:height="7.51598in" draw:id="id129" draw:style-name="a714" draw:name="Rectangle 14">
        <svg:title/>
        <svg:desc/>
        <text:p text:style-name="a713" text:class-names="" text:cond-style-name=""><text:span text:style-name="a71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0" draw:style-name="a717" draw:name="TextBox 8" svg:x="5.14103in" svg:y="4.62821in" svg:width="0in" svg:height="0in">
        <draw:text-box>
          <text:p text:style-name="a716" text:class-names="" text:cond-style-name=""><text:span text:style-name="a715" text:class-names=""/></text:p>
        </draw:text-box>
        <svg:title/>
        <svg:desc/>
      </draw:frame>
      <draw:custom-shape svg:x="12.51601in" svg:y="7.00457in" svg:width="0.40706in" svg:height="0.30293in" draw:id="id131" draw:style-name="a720" draw:name="Rectangle 9">
        <svg:title/>
        <svg:desc/>
        <text:p text:style-name="a719" text:class-names="" text:cond-style-name=""><text:span text:style-name="a718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2" presentation:style-name="a724" draw:name="Text Placeholder 7" svg:x="0.47244in" svg:y="2.95175in" svg:width="3.89764in" svg:height="3.62205in" presentation:class="outline" presentation:placeholder="false">
        <draw:text-box>
          <text:list text:style-name="a723">
            <text:list-item>
              <text:p text:style-name="a722" text:class-names="" text:cond-style-name=""><text:span text:style-name="a721" text:class-names="">Click to edit Master text styles</text:span></text:p>
            </text:list-item>
          </text:list>
        </draw:text-box>
        <svg:title/>
        <svg:desc/>
      </draw:frame>
      <draw:custom-shape svg:x="0.47244in" svg:y="1.84939in" svg:width="3.89764in" svg:height="1.10236in" draw:id="id133" draw:style-name="a727" draw:name="Rectangle: Top Corners Rounded 19">
        <svg:title/>
        <svg:desc/>
        <text:p text:style-name="a726" text:class-names="" text:cond-style-name=""><text:span text:style-name="a725" text:class-names=""/></text:p>
        <draw:enhanced-geometry xmlns:dr3d="urn:oasis:names:tc:opendocument:xmlns:dr3d:1.0" draw:path-stretchpoint-x="21600" draw:path-stretchpoint-y="21600" draw:type="non-primitive" svg:viewBox="0 0 21600 21600" draw:enhanced-path="M ?f25 ?f11 L ?f27 ?f11 A ?f78 ?f79 ?f80 ?f81 ?f27 ?f11 ?f75 ?f77  W ?f82 ?f83 ?f84 ?f85 ?f27 ?f11 ?f75 ?f77 L ?f18 ?f28 A ?f121 ?f122 ?f123 ?f124 ?f18 ?f28 ?f118 ?f120  W ?f125 ?f126 ?f127 ?f128 ?f18 ?f28 ?f118 ?f120 L ?f26 ?f19 A ?f164 ?f165 ?f166 ?f167 ?f26 ?f19 ?f161 ?f163  W ?f168 ?f169 ?f170 ?f171 ?f26 ?f19 ?f161 ?f163 L ?f11 ?f25 A ?f207 ?f208 ?f209 ?f210 ?f11 ?f25 ?f204 ?f206  W ?f211 ?f212 ?f213 ?f214 ?f11 ?f25 ?f204 ?f206 Z N" draw:text-areas="?f36 ?f34 ?f38 ?f37" draw:modifiers="0 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0"/>
          <draw:equation draw:name="f12" draw:formula="16667"/>
          <draw:equation draw:name="f13" draw:formula="?f8 / 21600"/>
          <draw:equation draw:name="f14" draw:formula="?f7 / 21600"/>
          <draw:equation draw:name="f15" draw:formula="21600 * ?f8"/>
          <draw:equation draw:name="f16" draw:formula="21600 * ?f7"/>
          <draw:equation draw:name="f17" draw:formula="min(?f14, ?f13)"/>
          <draw:equation draw:name="f18" draw:formula="?f15 / ?f9"/>
          <draw:equation draw:name="f19" draw:formula="?f16 / ?f9"/>
          <draw:equation draw:name="f20" draw:formula="?f19 - ?f11"/>
          <draw:equation draw:name="f21" draw:formula="?f18 - ?f11"/>
          <draw:equation draw:name="f22" draw:formula="min(?f21, ?f20)"/>
          <draw:equation draw:name="f23" draw:formula="?f22 * ?f12"/>
          <draw:equation draw:name="f24" draw:formula="?f22 * ?f11"/>
          <draw:equation draw:name="f25" draw:formula="?f23 / 100000"/>
          <draw:equation draw:name="f26" draw:formula="?f24 / 100000"/>
          <draw:equation draw:name="f27" draw:formula="?f18 - ?f25"/>
          <draw:equation draw:name="f28" draw:formula="?f19 - ?f26"/>
          <draw:equation draw:name="f29" draw:formula="?f25 - ?f26"/>
          <draw:equation draw:name="f30" draw:formula="?f25 * 29289"/>
          <draw:equation draw:name="f31" draw:formula="?f26 * 29289"/>
          <draw:equation draw:name="f32" draw:formula="?f25 * ?f17"/>
          <draw:equation draw:name="f33" draw:formula="?f26 * ?f17"/>
          <draw:equation draw:name="f34" draw:formula="?f30 / 100000"/>
          <draw:equation draw:name="f35" draw:formula="?f31 / 100000"/>
          <draw:equation draw:name="f36" draw:formula="if(?f29, ?f34, ?f35)"/>
          <draw:equation draw:name="f37" draw:formula="?f19 - ?f35"/>
          <draw:equation draw:name="f38" draw:formula="?f18 - ?f36"/>
          <draw:equation draw:name="f39" draw:formula="21550000 - ?f2"/>
          <draw:equation draw:name="f40" draw:formula="if(?f39, ?f2, 21550000)"/>
          <draw:equation draw:name="f41" draw:formula="-21550000 - ?f40"/>
          <draw:equation draw:name="f42" draw:formula="if(?f41, -21550000, ?f40)"/>
          <draw:equation draw:name="f43" draw:formula="?f0 + ?f42"/>
          <draw:equation draw:name="f44" draw:formula="?f0 + ?f2"/>
          <draw:equation draw:name="f45" draw:formula="?f44 * ?f10 / ?f1"/>
          <draw:equation draw:name="f46" draw:formula="0 - ?f45"/>
          <draw:equation draw:name="f47" draw:formula="cos(?f46)"/>
          <draw:equation draw:name="f48" draw:formula="0 - ?f47"/>
          <draw:equation draw:name="f49" draw:formula="?f48 * ?f32"/>
          <draw:equation draw:name="f50" draw:formula="sin(?f46)"/>
          <draw:equation draw:name="f51" draw:formula="0 - ?f50"/>
          <draw:equation draw:name="f52" draw:formula="?f51 * ?f32"/>
          <draw:equation draw:name="f53" draw:formula="sqrt(?f49 * ?f49 + ?f52 * ?f52 + 0 * 0)"/>
          <draw:equation draw:name="f54" draw:formula="?f32 * ?f32 / ?f53"/>
          <draw:equation draw:name="f55" draw:formula="?f51 * ?f54"/>
          <draw:equation draw:name="f56" draw:formula="?f27 - ?f55"/>
          <draw:equation draw:name="f57" draw:formula="?f48 * ?f54"/>
          <draw:equation draw:name="f58" draw:formula="?f11 - ?f57"/>
          <draw:equation draw:name="f59" draw:formula="?f56 - ?f32"/>
          <draw:equation draw:name="f60" draw:formula="?f58 - ?f32"/>
          <draw:equation draw:name="f61" draw:formula="?f56 + ?f32"/>
          <draw:equation draw:name="f62" draw:formula="?f58 + ?f32"/>
          <draw:equation draw:name="f63" draw:formula="?f43 + ?f2"/>
          <draw:equation draw:name="f64" draw:formula="?f63 * ?f10 / ?f1"/>
          <draw:equation draw:name="f65" draw:formula="0 - ?f64"/>
          <draw:equation draw:name="f66" draw:formula="cos(?f65)"/>
          <draw:equation draw:name="f67" draw:formula="0 - ?f66"/>
          <draw:equation draw:name="f68" draw:formula="?f67 * ?f32"/>
          <draw:equation draw:name="f69" draw:formula="sin(?f65)"/>
          <draw:equation draw:name="f70" draw:formula="0 - ?f69"/>
          <draw:equation draw:name="f71" draw:formula="?f70 * ?f32"/>
          <draw:equation draw:name="f72" draw:formula="sqrt(?f68 * ?f68 + ?f71 * ?f71 + 0 * 0)"/>
          <draw:equation draw:name="f73" draw:formula="?f32 * ?f32 / ?f72"/>
          <draw:equation draw:name="f74" draw:formula="?f70 * ?f73"/>
          <draw:equation draw:name="f75" draw:formula="?f56 + ?f74"/>
          <draw:equation draw:name="f76" draw:formula="?f67 * ?f73"/>
          <draw:equation draw:name="f77" draw:formula="?f58 + ?f76"/>
          <draw:equation draw:name="f78" draw:formula="if(?f42, ?f27, ?f59)"/>
          <draw:equation draw:name="f79" draw:formula="if(?f42, ?f11, ?f60)"/>
          <draw:equation draw:name="f80" draw:formula="if(?f42, ?f27, ?f61)"/>
          <draw:equation draw:name="f81" draw:formula="if(?f42, ?f11, ?f62)"/>
          <draw:equation draw:name="f82" draw:formula="if(?f42, ?f59, ?f75)"/>
          <draw:equation draw:name="f83" draw:formula="if(?f42, ?f60, ?f77)"/>
          <draw:equation draw:name="f84" draw:formula="if(?f42, ?f61, ?f75)"/>
          <draw:equation draw:name="f85" draw:formula="if(?f42, ?f62, ?f77)"/>
          <draw:equation draw:name="f86" draw:formula="?f11 + ?f42"/>
          <draw:equation draw:name="f87" draw:formula="?f11 + ?f2"/>
          <draw:equation draw:name="f88" draw:formula="?f87 * ?f10 / ?f1"/>
          <draw:equation draw:name="f89" draw:formula="0 - ?f88"/>
          <draw:equation draw:name="f90" draw:formula="cos(?f89)"/>
          <draw:equation draw:name="f91" draw:formula="0 - ?f90"/>
          <draw:equation draw:name="f92" draw:formula="?f91 * ?f33"/>
          <draw:equation draw:name="f93" draw:formula="sin(?f89)"/>
          <draw:equation draw:name="f94" draw:formula="0 - ?f93"/>
          <draw:equation draw:name="f95" draw:formula="?f94 * ?f33"/>
          <draw:equation draw:name="f96" draw:formula="sqrt(?f92 * ?f92 + ?f95 * ?f95 + 0 * 0)"/>
          <draw:equation draw:name="f97" draw:formula="?f33 * ?f33 / ?f96"/>
          <draw:equation draw:name="f98" draw:formula="?f94 * ?f97"/>
          <draw:equation draw:name="f99" draw:formula="?f18 - ?f98"/>
          <draw:equation draw:name="f100" draw:formula="?f91 * ?f97"/>
          <draw:equation draw:name="f101" draw:formula="?f28 - ?f100"/>
          <draw:equation draw:name="f102" draw:formula="?f99 - ?f33"/>
          <draw:equation draw:name="f103" draw:formula="?f101 - ?f33"/>
          <draw:equation draw:name="f104" draw:formula="?f99 + ?f33"/>
          <draw:equation draw:name="f105" draw:formula="?f101 + ?f33"/>
          <draw:equation draw:name="f106" draw:formula="?f86 + ?f2"/>
          <draw:equation draw:name="f107" draw:formula="?f106 * ?f10 / ?f1"/>
          <draw:equation draw:name="f108" draw:formula="0 - ?f107"/>
          <draw:equation draw:name="f109" draw:formula="cos(?f108)"/>
          <draw:equation draw:name="f110" draw:formula="0 - ?f109"/>
          <draw:equation draw:name="f111" draw:formula="?f110 * ?f33"/>
          <draw:equation draw:name="f112" draw:formula="sin(?f108)"/>
          <draw:equation draw:name="f113" draw:formula="0 - ?f112"/>
          <draw:equation draw:name="f114" draw:formula="?f113 * ?f33"/>
          <draw:equation draw:name="f115" draw:formula="sqrt(?f111 * ?f111 + ?f114 * ?f114 + 0 * 0)"/>
          <draw:equation draw:name="f116" draw:formula="?f33 * ?f33 / ?f115"/>
          <draw:equation draw:name="f117" draw:formula="?f113 * ?f116"/>
          <draw:equation draw:name="f118" draw:formula="?f99 + ?f117"/>
          <draw:equation draw:name="f119" draw:formula="?f110 * ?f116"/>
          <draw:equation draw:name="f120" draw:formula="?f101 + ?f119"/>
          <draw:equation draw:name="f121" draw:formula="if(?f42, ?f18, ?f102)"/>
          <draw:equation draw:name="f122" draw:formula="if(?f42, ?f28, ?f103)"/>
          <draw:equation draw:name="f123" draw:formula="if(?f42, ?f18, ?f104)"/>
          <draw:equation draw:name="f124" draw:formula="if(?f42, ?f28, ?f105)"/>
          <draw:equation draw:name="f125" draw:formula="if(?f42, ?f102, ?f118)"/>
          <draw:equation draw:name="f126" draw:formula="if(?f42, ?f103, ?f120)"/>
          <draw:equation draw:name="f127" draw:formula="if(?f42, ?f104, ?f118)"/>
          <draw:equation draw:name="f128" draw:formula="if(?f42, ?f105, ?f120)"/>
          <draw:equation draw:name="f129" draw:formula="?f2 + ?f42"/>
          <draw:equation draw:name="f130" draw:formula="?f2 + ?f2"/>
          <draw:equation draw:name="f131" draw:formula="?f130 * ?f10 / ?f1"/>
          <draw:equation draw:name="f132" draw:formula="0 - ?f131"/>
          <draw:equation draw:name="f133" draw:formula="cos(?f132)"/>
          <draw:equation draw:name="f134" draw:formula="0 - ?f133"/>
          <draw:equation draw:name="f135" draw:formula="?f134 * ?f33"/>
          <draw:equation draw:name="f136" draw:formula="sin(?f132)"/>
          <draw:equation draw:name="f137" draw:formula="0 - ?f136"/>
          <draw:equation draw:name="f138" draw:formula="?f137 * ?f33"/>
          <draw:equation draw:name="f139" draw:formula="sqrt(?f135 * ?f135 + ?f138 * ?f138 + 0 * 0)"/>
          <draw:equation draw:name="f140" draw:formula="?f33 * ?f33 / ?f139"/>
          <draw:equation draw:name="f141" draw:formula="?f137 * ?f140"/>
          <draw:equation draw:name="f142" draw:formula="?f26 - ?f141"/>
          <draw:equation draw:name="f143" draw:formula="?f134 * ?f140"/>
          <draw:equation draw:name="f144" draw:formula="?f19 - ?f143"/>
          <draw:equation draw:name="f145" draw:formula="?f142 - ?f33"/>
          <draw:equation draw:name="f146" draw:formula="?f144 - ?f33"/>
          <draw:equation draw:name="f147" draw:formula="?f142 + ?f33"/>
          <draw:equation draw:name="f148" draw:formula="?f144 + ?f33"/>
          <draw:equation draw:name="f149" draw:formula="?f129 + ?f2"/>
          <draw:equation draw:name="f150" draw:formula="?f149 * ?f10 / ?f1"/>
          <draw:equation draw:name="f151" draw:formula="0 - ?f150"/>
          <draw:equation draw:name="f152" draw:formula="cos(?f151)"/>
          <draw:equation draw:name="f153" draw:formula="0 - ?f152"/>
          <draw:equation draw:name="f154" draw:formula="?f153 * ?f33"/>
          <draw:equation draw:name="f155" draw:formula="sin(?f151)"/>
          <draw:equation draw:name="f156" draw:formula="0 - ?f155"/>
          <draw:equation draw:name="f157" draw:formula="?f156 * ?f33"/>
          <draw:equation draw:name="f158" draw:formula="sqrt(?f154 * ?f154 + ?f157 * ?f157 + 0 * 0)"/>
          <draw:equation draw:name="f159" draw:formula="?f33 * ?f33 / ?f158"/>
          <draw:equation draw:name="f160" draw:formula="?f156 * ?f159"/>
          <draw:equation draw:name="f161" draw:formula="?f142 + ?f160"/>
          <draw:equation draw:name="f162" draw:formula="?f153 * ?f159"/>
          <draw:equation draw:name="f163" draw:formula="?f144 + ?f162"/>
          <draw:equation draw:name="f164" draw:formula="if(?f42, ?f26, ?f145)"/>
          <draw:equation draw:name="f165" draw:formula="if(?f42, ?f19, ?f146)"/>
          <draw:equation draw:name="f166" draw:formula="if(?f42, ?f26, ?f147)"/>
          <draw:equation draw:name="f167" draw:formula="if(?f42, ?f19, ?f148)"/>
          <draw:equation draw:name="f168" draw:formula="if(?f42, ?f145, ?f161)"/>
          <draw:equation draw:name="f169" draw:formula="if(?f42, ?f146, ?f163)"/>
          <draw:equation draw:name="f170" draw:formula="if(?f42, ?f147, ?f161)"/>
          <draw:equation draw:name="f171" draw:formula="if(?f42, ?f148, ?f163)"/>
          <draw:equation draw:name="f172" draw:formula="?f1 + ?f42"/>
          <draw:equation draw:name="f173" draw:formula="?f1 + ?f2"/>
          <draw:equation draw:name="f174" draw:formula="?f173 * ?f10 / ?f1"/>
          <draw:equation draw:name="f175" draw:formula="0 - ?f174"/>
          <draw:equation draw:name="f176" draw:formula="cos(?f175)"/>
          <draw:equation draw:name="f177" draw:formula="0 - ?f176"/>
          <draw:equation draw:name="f178" draw:formula="?f177 * ?f32"/>
          <draw:equation draw:name="f179" draw:formula="sin(?f175)"/>
          <draw:equation draw:name="f180" draw:formula="0 - ?f179"/>
          <draw:equation draw:name="f181" draw:formula="?f180 * ?f32"/>
          <draw:equation draw:name="f182" draw:formula="sqrt(?f178 * ?f178 + ?f181 * ?f181 + 0 * 0)"/>
          <draw:equation draw:name="f183" draw:formula="?f32 * ?f32 / ?f182"/>
          <draw:equation draw:name="f184" draw:formula="?f180 * ?f183"/>
          <draw:equation draw:name="f185" draw:formula="?f11 - ?f184"/>
          <draw:equation draw:name="f186" draw:formula="?f177 * ?f183"/>
          <draw:equation draw:name="f187" draw:formula="?f25 - ?f186"/>
          <draw:equation draw:name="f188" draw:formula="?f185 - ?f32"/>
          <draw:equation draw:name="f189" draw:formula="?f187 - ?f32"/>
          <draw:equation draw:name="f190" draw:formula="?f185 + ?f32"/>
          <draw:equation draw:name="f191" draw:formula="?f187 + ?f32"/>
          <draw:equation draw:name="f192" draw:formula="?f172 + ?f2"/>
          <draw:equation draw:name="f193" draw:formula="?f192 * ?f10 / ?f1"/>
          <draw:equation draw:name="f194" draw:formula="0 - ?f193"/>
          <draw:equation draw:name="f195" draw:formula="cos(?f194)"/>
          <draw:equation draw:name="f196" draw:formula="0 - ?f195"/>
          <draw:equation draw:name="f197" draw:formula="?f196 * ?f32"/>
          <draw:equation draw:name="f198" draw:formula="sin(?f194)"/>
          <draw:equation draw:name="f199" draw:formula="0 - ?f198"/>
          <draw:equation draw:name="f200" draw:formula="?f199 * ?f32"/>
          <draw:equation draw:name="f201" draw:formula="sqrt(?f197 * ?f197 + ?f200 * ?f200 + 0 * 0)"/>
          <draw:equation draw:name="f202" draw:formula="?f32 * ?f32 / ?f201"/>
          <draw:equation draw:name="f203" draw:formula="?f199 * ?f202"/>
          <draw:equation draw:name="f204" draw:formula="?f185 + ?f203"/>
          <draw:equation draw:name="f205" draw:formula="?f196 * ?f202"/>
          <draw:equation draw:name="f206" draw:formula="?f187 + ?f205"/>
          <draw:equation draw:name="f207" draw:formula="if(?f42, ?f11, ?f188)"/>
          <draw:equation draw:name="f208" draw:formula="if(?f42, ?f25, ?f189)"/>
          <draw:equation draw:name="f209" draw:formula="if(?f42, ?f11, ?f190)"/>
          <draw:equation draw:name="f210" draw:formula="if(?f42, ?f25, ?f191)"/>
          <draw:equation draw:name="f211" draw:formula="if(?f42, ?f188, ?f204)"/>
          <draw:equation draw:name="f212" draw:formula="if(?f42, ?f189, ?f206)"/>
          <draw:equation draw:name="f213" draw:formula="if(?f42, ?f190, ?f204)"/>
          <draw:equation draw:name="f214" draw:formula="if(?f42, ?f191, ?f206)"/>
        </draw:enhanced-geometry>
      </draw:custom-shape>
      <draw:frame draw:id="id134" presentation:style-name="a731" draw:name="Text Placeholder 7" svg:x="4.7292in" svg:y="2.95175in" svg:width="3.89764in" svg:height="3.62205in" presentation:class="outline" presentation:placeholder="false">
        <draw:text-box>
          <text:list text:style-name="a730">
            <text:list-item>
              <text:p text:style-name="a729" text:class-names="" text:cond-style-name=""><text:span text:style-name="a728" text:class-names="">Click to edit Master text styles</text:span></text:p>
            </text:list-item>
          </text:list>
        </draw:text-box>
        <svg:title/>
        <svg:desc/>
      </draw:frame>
      <draw:custom-shape svg:x="4.7292in" svg:y="1.84939in" svg:width="3.89764in" svg:height="1.10236in" draw:id="id135" draw:style-name="a734" draw:name="Rectangle: Top Corners Rounded 21">
        <svg:title/>
        <svg:desc/>
        <text:p text:style-name="a733" text:class-names="" text:cond-style-name=""><text:span text:style-name="a732" text:class-names=""/></text:p>
        <draw:enhanced-geometry xmlns:dr3d="urn:oasis:names:tc:opendocument:xmlns:dr3d:1.0" draw:path-stretchpoint-x="21600" draw:path-stretchpoint-y="21600" draw:type="non-primitive" svg:viewBox="0 0 21600 21600" draw:enhanced-path="M ?f25 ?f11 L ?f27 ?f11 A ?f78 ?f79 ?f80 ?f81 ?f27 ?f11 ?f75 ?f77  W ?f82 ?f83 ?f84 ?f85 ?f27 ?f11 ?f75 ?f77 L ?f18 ?f28 A ?f121 ?f122 ?f123 ?f124 ?f18 ?f28 ?f118 ?f120  W ?f125 ?f126 ?f127 ?f128 ?f18 ?f28 ?f118 ?f120 L ?f26 ?f19 A ?f164 ?f165 ?f166 ?f167 ?f26 ?f19 ?f161 ?f163  W ?f168 ?f169 ?f170 ?f171 ?f26 ?f19 ?f161 ?f163 L ?f11 ?f25 A ?f207 ?f208 ?f209 ?f210 ?f11 ?f25 ?f204 ?f206  W ?f211 ?f212 ?f213 ?f214 ?f11 ?f25 ?f204 ?f206 Z N" draw:text-areas="?f36 ?f34 ?f38 ?f37" draw:modifiers="0 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0"/>
          <draw:equation draw:name="f12" draw:formula="16667"/>
          <draw:equation draw:name="f13" draw:formula="?f8 / 21600"/>
          <draw:equation draw:name="f14" draw:formula="?f7 / 21600"/>
          <draw:equation draw:name="f15" draw:formula="21600 * ?f8"/>
          <draw:equation draw:name="f16" draw:formula="21600 * ?f7"/>
          <draw:equation draw:name="f17" draw:formula="min(?f14, ?f13)"/>
          <draw:equation draw:name="f18" draw:formula="?f15 / ?f9"/>
          <draw:equation draw:name="f19" draw:formula="?f16 / ?f9"/>
          <draw:equation draw:name="f20" draw:formula="?f19 - ?f11"/>
          <draw:equation draw:name="f21" draw:formula="?f18 - ?f11"/>
          <draw:equation draw:name="f22" draw:formula="min(?f21, ?f20)"/>
          <draw:equation draw:name="f23" draw:formula="?f22 * ?f12"/>
          <draw:equation draw:name="f24" draw:formula="?f22 * ?f11"/>
          <draw:equation draw:name="f25" draw:formula="?f23 / 100000"/>
          <draw:equation draw:name="f26" draw:formula="?f24 / 100000"/>
          <draw:equation draw:name="f27" draw:formula="?f18 - ?f25"/>
          <draw:equation draw:name="f28" draw:formula="?f19 - ?f26"/>
          <draw:equation draw:name="f29" draw:formula="?f25 - ?f26"/>
          <draw:equation draw:name="f30" draw:formula="?f25 * 29289"/>
          <draw:equation draw:name="f31" draw:formula="?f26 * 29289"/>
          <draw:equation draw:name="f32" draw:formula="?f25 * ?f17"/>
          <draw:equation draw:name="f33" draw:formula="?f26 * ?f17"/>
          <draw:equation draw:name="f34" draw:formula="?f30 / 100000"/>
          <draw:equation draw:name="f35" draw:formula="?f31 / 100000"/>
          <draw:equation draw:name="f36" draw:formula="if(?f29, ?f34, ?f35)"/>
          <draw:equation draw:name="f37" draw:formula="?f19 - ?f35"/>
          <draw:equation draw:name="f38" draw:formula="?f18 - ?f36"/>
          <draw:equation draw:name="f39" draw:formula="21550000 - ?f2"/>
          <draw:equation draw:name="f40" draw:formula="if(?f39, ?f2, 21550000)"/>
          <draw:equation draw:name="f41" draw:formula="-21550000 - ?f40"/>
          <draw:equation draw:name="f42" draw:formula="if(?f41, -21550000, ?f40)"/>
          <draw:equation draw:name="f43" draw:formula="?f0 + ?f42"/>
          <draw:equation draw:name="f44" draw:formula="?f0 + ?f2"/>
          <draw:equation draw:name="f45" draw:formula="?f44 * ?f10 / ?f1"/>
          <draw:equation draw:name="f46" draw:formula="0 - ?f45"/>
          <draw:equation draw:name="f47" draw:formula="cos(?f46)"/>
          <draw:equation draw:name="f48" draw:formula="0 - ?f47"/>
          <draw:equation draw:name="f49" draw:formula="?f48 * ?f32"/>
          <draw:equation draw:name="f50" draw:formula="sin(?f46)"/>
          <draw:equation draw:name="f51" draw:formula="0 - ?f50"/>
          <draw:equation draw:name="f52" draw:formula="?f51 * ?f32"/>
          <draw:equation draw:name="f53" draw:formula="sqrt(?f49 * ?f49 + ?f52 * ?f52 + 0 * 0)"/>
          <draw:equation draw:name="f54" draw:formula="?f32 * ?f32 / ?f53"/>
          <draw:equation draw:name="f55" draw:formula="?f51 * ?f54"/>
          <draw:equation draw:name="f56" draw:formula="?f27 - ?f55"/>
          <draw:equation draw:name="f57" draw:formula="?f48 * ?f54"/>
          <draw:equation draw:name="f58" draw:formula="?f11 - ?f57"/>
          <draw:equation draw:name="f59" draw:formula="?f56 - ?f32"/>
          <draw:equation draw:name="f60" draw:formula="?f58 - ?f32"/>
          <draw:equation draw:name="f61" draw:formula="?f56 + ?f32"/>
          <draw:equation draw:name="f62" draw:formula="?f58 + ?f32"/>
          <draw:equation draw:name="f63" draw:formula="?f43 + ?f2"/>
          <draw:equation draw:name="f64" draw:formula="?f63 * ?f10 / ?f1"/>
          <draw:equation draw:name="f65" draw:formula="0 - ?f64"/>
          <draw:equation draw:name="f66" draw:formula="cos(?f65)"/>
          <draw:equation draw:name="f67" draw:formula="0 - ?f66"/>
          <draw:equation draw:name="f68" draw:formula="?f67 * ?f32"/>
          <draw:equation draw:name="f69" draw:formula="sin(?f65)"/>
          <draw:equation draw:name="f70" draw:formula="0 - ?f69"/>
          <draw:equation draw:name="f71" draw:formula="?f70 * ?f32"/>
          <draw:equation draw:name="f72" draw:formula="sqrt(?f68 * ?f68 + ?f71 * ?f71 + 0 * 0)"/>
          <draw:equation draw:name="f73" draw:formula="?f32 * ?f32 / ?f72"/>
          <draw:equation draw:name="f74" draw:formula="?f70 * ?f73"/>
          <draw:equation draw:name="f75" draw:formula="?f56 + ?f74"/>
          <draw:equation draw:name="f76" draw:formula="?f67 * ?f73"/>
          <draw:equation draw:name="f77" draw:formula="?f58 + ?f76"/>
          <draw:equation draw:name="f78" draw:formula="if(?f42, ?f27, ?f59)"/>
          <draw:equation draw:name="f79" draw:formula="if(?f42, ?f11, ?f60)"/>
          <draw:equation draw:name="f80" draw:formula="if(?f42, ?f27, ?f61)"/>
          <draw:equation draw:name="f81" draw:formula="if(?f42, ?f11, ?f62)"/>
          <draw:equation draw:name="f82" draw:formula="if(?f42, ?f59, ?f75)"/>
          <draw:equation draw:name="f83" draw:formula="if(?f42, ?f60, ?f77)"/>
          <draw:equation draw:name="f84" draw:formula="if(?f42, ?f61, ?f75)"/>
          <draw:equation draw:name="f85" draw:formula="if(?f42, ?f62, ?f77)"/>
          <draw:equation draw:name="f86" draw:formula="?f11 + ?f42"/>
          <draw:equation draw:name="f87" draw:formula="?f11 + ?f2"/>
          <draw:equation draw:name="f88" draw:formula="?f87 * ?f10 / ?f1"/>
          <draw:equation draw:name="f89" draw:formula="0 - ?f88"/>
          <draw:equation draw:name="f90" draw:formula="cos(?f89)"/>
          <draw:equation draw:name="f91" draw:formula="0 - ?f90"/>
          <draw:equation draw:name="f92" draw:formula="?f91 * ?f33"/>
          <draw:equation draw:name="f93" draw:formula="sin(?f89)"/>
          <draw:equation draw:name="f94" draw:formula="0 - ?f93"/>
          <draw:equation draw:name="f95" draw:formula="?f94 * ?f33"/>
          <draw:equation draw:name="f96" draw:formula="sqrt(?f92 * ?f92 + ?f95 * ?f95 + 0 * 0)"/>
          <draw:equation draw:name="f97" draw:formula="?f33 * ?f33 / ?f96"/>
          <draw:equation draw:name="f98" draw:formula="?f94 * ?f97"/>
          <draw:equation draw:name="f99" draw:formula="?f18 - ?f98"/>
          <draw:equation draw:name="f100" draw:formula="?f91 * ?f97"/>
          <draw:equation draw:name="f101" draw:formula="?f28 - ?f100"/>
          <draw:equation draw:name="f102" draw:formula="?f99 - ?f33"/>
          <draw:equation draw:name="f103" draw:formula="?f101 - ?f33"/>
          <draw:equation draw:name="f104" draw:formula="?f99 + ?f33"/>
          <draw:equation draw:name="f105" draw:formula="?f101 + ?f33"/>
          <draw:equation draw:name="f106" draw:formula="?f86 + ?f2"/>
          <draw:equation draw:name="f107" draw:formula="?f106 * ?f10 / ?f1"/>
          <draw:equation draw:name="f108" draw:formula="0 - ?f107"/>
          <draw:equation draw:name="f109" draw:formula="cos(?f108)"/>
          <draw:equation draw:name="f110" draw:formula="0 - ?f109"/>
          <draw:equation draw:name="f111" draw:formula="?f110 * ?f33"/>
          <draw:equation draw:name="f112" draw:formula="sin(?f108)"/>
          <draw:equation draw:name="f113" draw:formula="0 - ?f112"/>
          <draw:equation draw:name="f114" draw:formula="?f113 * ?f33"/>
          <draw:equation draw:name="f115" draw:formula="sqrt(?f111 * ?f111 + ?f114 * ?f114 + 0 * 0)"/>
          <draw:equation draw:name="f116" draw:formula="?f33 * ?f33 / ?f115"/>
          <draw:equation draw:name="f117" draw:formula="?f113 * ?f116"/>
          <draw:equation draw:name="f118" draw:formula="?f99 + ?f117"/>
          <draw:equation draw:name="f119" draw:formula="?f110 * ?f116"/>
          <draw:equation draw:name="f120" draw:formula="?f101 + ?f119"/>
          <draw:equation draw:name="f121" draw:formula="if(?f42, ?f18, ?f102)"/>
          <draw:equation draw:name="f122" draw:formula="if(?f42, ?f28, ?f103)"/>
          <draw:equation draw:name="f123" draw:formula="if(?f42, ?f18, ?f104)"/>
          <draw:equation draw:name="f124" draw:formula="if(?f42, ?f28, ?f105)"/>
          <draw:equation draw:name="f125" draw:formula="if(?f42, ?f102, ?f118)"/>
          <draw:equation draw:name="f126" draw:formula="if(?f42, ?f103, ?f120)"/>
          <draw:equation draw:name="f127" draw:formula="if(?f42, ?f104, ?f118)"/>
          <draw:equation draw:name="f128" draw:formula="if(?f42, ?f105, ?f120)"/>
          <draw:equation draw:name="f129" draw:formula="?f2 + ?f42"/>
          <draw:equation draw:name="f130" draw:formula="?f2 + ?f2"/>
          <draw:equation draw:name="f131" draw:formula="?f130 * ?f10 / ?f1"/>
          <draw:equation draw:name="f132" draw:formula="0 - ?f131"/>
          <draw:equation draw:name="f133" draw:formula="cos(?f132)"/>
          <draw:equation draw:name="f134" draw:formula="0 - ?f133"/>
          <draw:equation draw:name="f135" draw:formula="?f134 * ?f33"/>
          <draw:equation draw:name="f136" draw:formula="sin(?f132)"/>
          <draw:equation draw:name="f137" draw:formula="0 - ?f136"/>
          <draw:equation draw:name="f138" draw:formula="?f137 * ?f33"/>
          <draw:equation draw:name="f139" draw:formula="sqrt(?f135 * ?f135 + ?f138 * ?f138 + 0 * 0)"/>
          <draw:equation draw:name="f140" draw:formula="?f33 * ?f33 / ?f139"/>
          <draw:equation draw:name="f141" draw:formula="?f137 * ?f140"/>
          <draw:equation draw:name="f142" draw:formula="?f26 - ?f141"/>
          <draw:equation draw:name="f143" draw:formula="?f134 * ?f140"/>
          <draw:equation draw:name="f144" draw:formula="?f19 - ?f143"/>
          <draw:equation draw:name="f145" draw:formula="?f142 - ?f33"/>
          <draw:equation draw:name="f146" draw:formula="?f144 - ?f33"/>
          <draw:equation draw:name="f147" draw:formula="?f142 + ?f33"/>
          <draw:equation draw:name="f148" draw:formula="?f144 + ?f33"/>
          <draw:equation draw:name="f149" draw:formula="?f129 + ?f2"/>
          <draw:equation draw:name="f150" draw:formula="?f149 * ?f10 / ?f1"/>
          <draw:equation draw:name="f151" draw:formula="0 - ?f150"/>
          <draw:equation draw:name="f152" draw:formula="cos(?f151)"/>
          <draw:equation draw:name="f153" draw:formula="0 - ?f152"/>
          <draw:equation draw:name="f154" draw:formula="?f153 * ?f33"/>
          <draw:equation draw:name="f155" draw:formula="sin(?f151)"/>
          <draw:equation draw:name="f156" draw:formula="0 - ?f155"/>
          <draw:equation draw:name="f157" draw:formula="?f156 * ?f33"/>
          <draw:equation draw:name="f158" draw:formula="sqrt(?f154 * ?f154 + ?f157 * ?f157 + 0 * 0)"/>
          <draw:equation draw:name="f159" draw:formula="?f33 * ?f33 / ?f158"/>
          <draw:equation draw:name="f160" draw:formula="?f156 * ?f159"/>
          <draw:equation draw:name="f161" draw:formula="?f142 + ?f160"/>
          <draw:equation draw:name="f162" draw:formula="?f153 * ?f159"/>
          <draw:equation draw:name="f163" draw:formula="?f144 + ?f162"/>
          <draw:equation draw:name="f164" draw:formula="if(?f42, ?f26, ?f145)"/>
          <draw:equation draw:name="f165" draw:formula="if(?f42, ?f19, ?f146)"/>
          <draw:equation draw:name="f166" draw:formula="if(?f42, ?f26, ?f147)"/>
          <draw:equation draw:name="f167" draw:formula="if(?f42, ?f19, ?f148)"/>
          <draw:equation draw:name="f168" draw:formula="if(?f42, ?f145, ?f161)"/>
          <draw:equation draw:name="f169" draw:formula="if(?f42, ?f146, ?f163)"/>
          <draw:equation draw:name="f170" draw:formula="if(?f42, ?f147, ?f161)"/>
          <draw:equation draw:name="f171" draw:formula="if(?f42, ?f148, ?f163)"/>
          <draw:equation draw:name="f172" draw:formula="?f1 + ?f42"/>
          <draw:equation draw:name="f173" draw:formula="?f1 + ?f2"/>
          <draw:equation draw:name="f174" draw:formula="?f173 * ?f10 / ?f1"/>
          <draw:equation draw:name="f175" draw:formula="0 - ?f174"/>
          <draw:equation draw:name="f176" draw:formula="cos(?f175)"/>
          <draw:equation draw:name="f177" draw:formula="0 - ?f176"/>
          <draw:equation draw:name="f178" draw:formula="?f177 * ?f32"/>
          <draw:equation draw:name="f179" draw:formula="sin(?f175)"/>
          <draw:equation draw:name="f180" draw:formula="0 - ?f179"/>
          <draw:equation draw:name="f181" draw:formula="?f180 * ?f32"/>
          <draw:equation draw:name="f182" draw:formula="sqrt(?f178 * ?f178 + ?f181 * ?f181 + 0 * 0)"/>
          <draw:equation draw:name="f183" draw:formula="?f32 * ?f32 / ?f182"/>
          <draw:equation draw:name="f184" draw:formula="?f180 * ?f183"/>
          <draw:equation draw:name="f185" draw:formula="?f11 - ?f184"/>
          <draw:equation draw:name="f186" draw:formula="?f177 * ?f183"/>
          <draw:equation draw:name="f187" draw:formula="?f25 - ?f186"/>
          <draw:equation draw:name="f188" draw:formula="?f185 - ?f32"/>
          <draw:equation draw:name="f189" draw:formula="?f187 - ?f32"/>
          <draw:equation draw:name="f190" draw:formula="?f185 + ?f32"/>
          <draw:equation draw:name="f191" draw:formula="?f187 + ?f32"/>
          <draw:equation draw:name="f192" draw:formula="?f172 + ?f2"/>
          <draw:equation draw:name="f193" draw:formula="?f192 * ?f10 / ?f1"/>
          <draw:equation draw:name="f194" draw:formula="0 - ?f193"/>
          <draw:equation draw:name="f195" draw:formula="cos(?f194)"/>
          <draw:equation draw:name="f196" draw:formula="0 - ?f195"/>
          <draw:equation draw:name="f197" draw:formula="?f196 * ?f32"/>
          <draw:equation draw:name="f198" draw:formula="sin(?f194)"/>
          <draw:equation draw:name="f199" draw:formula="0 - ?f198"/>
          <draw:equation draw:name="f200" draw:formula="?f199 * ?f32"/>
          <draw:equation draw:name="f201" draw:formula="sqrt(?f197 * ?f197 + ?f200 * ?f200 + 0 * 0)"/>
          <draw:equation draw:name="f202" draw:formula="?f32 * ?f32 / ?f201"/>
          <draw:equation draw:name="f203" draw:formula="?f199 * ?f202"/>
          <draw:equation draw:name="f204" draw:formula="?f185 + ?f203"/>
          <draw:equation draw:name="f205" draw:formula="?f196 * ?f202"/>
          <draw:equation draw:name="f206" draw:formula="?f187 + ?f205"/>
          <draw:equation draw:name="f207" draw:formula="if(?f42, ?f11, ?f188)"/>
          <draw:equation draw:name="f208" draw:formula="if(?f42, ?f25, ?f189)"/>
          <draw:equation draw:name="f209" draw:formula="if(?f42, ?f11, ?f190)"/>
          <draw:equation draw:name="f210" draw:formula="if(?f42, ?f25, ?f191)"/>
          <draw:equation draw:name="f211" draw:formula="if(?f42, ?f188, ?f204)"/>
          <draw:equation draw:name="f212" draw:formula="if(?f42, ?f189, ?f206)"/>
          <draw:equation draw:name="f213" draw:formula="if(?f42, ?f190, ?f204)"/>
          <draw:equation draw:name="f214" draw:formula="if(?f42, ?f191, ?f206)"/>
        </draw:enhanced-geometry>
      </draw:custom-shape>
      <draw:frame draw:id="id136" draw:style-name="a737" draw:name="TextBox 23" svg:x="5.14103in" svg:y="7.14172in" svg:width="0in" svg:height="0in">
        <draw:text-box>
          <text:p text:style-name="a736" text:class-names="" text:cond-style-name=""><text:span text:style-name="a735" text:class-names=""/></text:p>
        </draw:text-box>
        <svg:title/>
        <svg:desc/>
      </draw:frame>
      <draw:frame draw:id="id137" presentation:style-name="a740" draw:name="Title 1" svg:x="0.47244in" svg:y="0.47244in" svg:width="12.47173in" svg:height="0.76086in" presentation:class="title" presentation:placeholder="false">
        <draw:text-box>
          <text:p text:style-name="a739" text:class-names="" text:cond-style-name=""><text:span text:style-name="a738" text:class-names="">Heading</text:span></text:p>
        </draw:text-box>
        <svg:title/>
        <svg:desc/>
      </draw:frame>
      <draw:frame draw:id="id138" draw:style-name="a741" draw:transform="translate(-1.67578in -0.10278in) rotate(-3.14159) translate(11.75929in 0.36966in)" draw:name="Picture 2" svg:width="3.35157in" svg:height="0.20556in" style:rel-width="scale" style:rel-height="scale">
        <draw:image xlink:href="media/image17.png" xlink:type="simple" xlink:show="embed" xlink:actuate="onLoad"/>
        <svg:title/>
        <svg:desc/>
      </draw:frame>
      <draw:connector draw:type="line" svg:x1="0.47244in" svg:y1="6.92913in" svg:x2="12.92308in" svg:y2="6.92913in" draw:id="id139" draw:style-name="a742" draw:name="Straight Connector 4">
        <svg:title/>
        <svg:desc/>
      </draw:connector>
      <presentation:notes style:page-layout-name="pageLayout2" draw:style-name="a772">
        <draw:frame draw:id="id5" presentation:style-name="a745" draw:name="Header Placeholder 1" svg:x="0in" svg:y="0in" svg:width="3.25in" svg:height="0.50174in" presentation:class="header" presentation:placeholder="false">
          <draw:text-box>
            <text:p text:style-name="a744" text:class-names="" text:cond-style-name=""><text:span text:style-name="a743" text:class-names=""/></text:p>
          </draw:text-box>
          <svg:title/>
          <svg:desc/>
        </draw:frame>
        <draw:frame draw:id="id6" presentation:style-name="a749" draw:name="Date Placeholder 2" svg:x="4.24826in" svg:y="0in" svg:width="3.25in" svg:height="0.50174in" presentation:class="date-time" presentation:placeholder="false">
          <draw:text-box>
            <text:p text:style-name="a748" text:class-names="" text:cond-style-name=""><text:span text:style-name="a746" text:class-names=""><text:date text:fixed="false" style:data-style-name="a747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750" draw:name="Slide Image Placeholder 3">
          <svg:title/>
          <svg:desc/>
        </draw:page-thumbnail>
        <draw:frame draw:id="id8" presentation:style-name="a765" draw:name="Notes Placeholder 4" svg:x="0.75in" svg:y="4.8125in" svg:width="6in" svg:height="3.9375in" presentation:class="notes" presentation:placeholder="false">
          <draw:text-box>
            <text:p text:style-name="a752" text:class-names="" text:cond-style-name=""><text:span text:style-name="a751" text:class-names="">Click to edit Master text styles</text:span></text:p>
            <text:list text:style-name="a755">
              <text:list-item>
                <text:list text:style-name="a755">
                  <text:list-item>
                    <text:p text:style-name="a754" text:class-names="" text:cond-style-name=""><text:span text:style-name="a753" text:class-names="">Second level</text:span></text:p>
                  </text:list-item>
                </text:list>
              </text:list-item>
            </text:list>
            <text:list text:style-name="a758">
              <text:list-item>
                <text:list text:style-name="a758">
                  <text:list-item>
                    <text:list text:style-name="a758">
                      <text:list-item>
                        <text:p text:style-name="a757" text:class-names="" text:cond-style-name=""><text:span text:style-name="a756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761">
              <text:list-item>
                <text:list text:style-name="a761">
                  <text:list-item>
                    <text:list text:style-name="a761">
                      <text:list-item>
                        <text:list text:style-name="a761">
                          <text:list-item>
                            <text:p text:style-name="a760" text:class-names="" text:cond-style-name=""><text:span text:style-name="a759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64">
              <text:list-item>
                <text:list text:style-name="a764">
                  <text:list-item>
                    <text:list text:style-name="a764">
                      <text:list-item>
                        <text:list text:style-name="a764">
                          <text:list-item>
                            <text:list text:style-name="a764">
                              <text:list-item>
                                <text:p text:style-name="a763" text:class-names="" text:cond-style-name=""><text:span text:style-name="a762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68" draw:name="Footer Placeholder 5" svg:x="0in" svg:y="9.49826in" svg:width="3.25in" svg:height="0.50174in" presentation:class="footer" presentation:placeholder="false">
          <draw:text-box>
            <text:p text:style-name="a767" text:class-names="" text:cond-style-name=""><text:span text:style-name="a766" text:class-names=""/></text:p>
          </draw:text-box>
          <svg:title/>
          <svg:desc/>
        </draw:frame>
        <draw:frame draw:id="id10" presentation:style-name="a771" draw:name="Slide Number Placeholder 6" svg:x="4.24826in" svg:y="9.49826in" svg:width="3.25in" svg:height="0.50174in" presentation:class="page-number" presentation:placeholder="false">
          <draw:text-box>
            <text:p text:style-name="a770" text:class-names="" text:cond-style-name=""><text:span text:style-name="a76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cust-TEXT-Grid,-Titles-4UP-Grey" style:page-layout-name="pageLayout1" draw:style-name="a773">
      <draw:custom-shape svg:x="0in" svg:y="0in" svg:width="13.34934in" svg:height="7.51598in" draw:id="id140" draw:style-name="a776" draw:name="Rectangle 32">
        <svg:title/>
        <svg:desc/>
        <text:p text:style-name="a775" text:class-names="" text:cond-style-name=""><text:span text:style-name="a77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7244in" svg:y="1.29921in" svg:width="3.89764in" svg:height="0.98425in" draw:id="id141" draw:style-name="a779" draw:name="Rectangle: Top Corners Rounded 17">
        <svg:title/>
        <svg:desc/>
        <text:p text:style-name="a778" text:class-names="" text:cond-style-name=""><text:span text:style-name="a777" text:class-names=""/></text:p>
        <draw:enhanced-geometry xmlns:dr3d="urn:oasis:names:tc:opendocument:xmlns:dr3d:1.0" draw:path-stretchpoint-x="21600" draw:path-stretchpoint-y="21600" draw:type="non-primitive" svg:viewBox="0 0 21600 21600" draw:enhanced-path="M ?f25 ?f11 L ?f27 ?f11 A ?f78 ?f79 ?f80 ?f81 ?f27 ?f11 ?f75 ?f77  W ?f82 ?f83 ?f84 ?f85 ?f27 ?f11 ?f75 ?f77 L ?f18 ?f28 A ?f121 ?f122 ?f123 ?f124 ?f18 ?f28 ?f118 ?f120  W ?f125 ?f126 ?f127 ?f128 ?f18 ?f28 ?f118 ?f120 L ?f26 ?f19 A ?f164 ?f165 ?f166 ?f167 ?f26 ?f19 ?f161 ?f163  W ?f168 ?f169 ?f170 ?f171 ?f26 ?f19 ?f161 ?f163 L ?f11 ?f25 A ?f207 ?f208 ?f209 ?f210 ?f11 ?f25 ?f204 ?f206  W ?f211 ?f212 ?f213 ?f214 ?f11 ?f25 ?f204 ?f206 Z N" draw:text-areas="?f36 ?f34 ?f38 ?f37" draw:modifiers="0 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0"/>
          <draw:equation draw:name="f12" draw:formula="16667"/>
          <draw:equation draw:name="f13" draw:formula="?f8 / 21600"/>
          <draw:equation draw:name="f14" draw:formula="?f7 / 21600"/>
          <draw:equation draw:name="f15" draw:formula="21600 * ?f8"/>
          <draw:equation draw:name="f16" draw:formula="21600 * ?f7"/>
          <draw:equation draw:name="f17" draw:formula="min(?f14, ?f13)"/>
          <draw:equation draw:name="f18" draw:formula="?f15 / ?f9"/>
          <draw:equation draw:name="f19" draw:formula="?f16 / ?f9"/>
          <draw:equation draw:name="f20" draw:formula="?f19 - ?f11"/>
          <draw:equation draw:name="f21" draw:formula="?f18 - ?f11"/>
          <draw:equation draw:name="f22" draw:formula="min(?f21, ?f20)"/>
          <draw:equation draw:name="f23" draw:formula="?f22 * ?f12"/>
          <draw:equation draw:name="f24" draw:formula="?f22 * ?f11"/>
          <draw:equation draw:name="f25" draw:formula="?f23 / 100000"/>
          <draw:equation draw:name="f26" draw:formula="?f24 / 100000"/>
          <draw:equation draw:name="f27" draw:formula="?f18 - ?f25"/>
          <draw:equation draw:name="f28" draw:formula="?f19 - ?f26"/>
          <draw:equation draw:name="f29" draw:formula="?f25 - ?f26"/>
          <draw:equation draw:name="f30" draw:formula="?f25 * 29289"/>
          <draw:equation draw:name="f31" draw:formula="?f26 * 29289"/>
          <draw:equation draw:name="f32" draw:formula="?f25 * ?f17"/>
          <draw:equation draw:name="f33" draw:formula="?f26 * ?f17"/>
          <draw:equation draw:name="f34" draw:formula="?f30 / 100000"/>
          <draw:equation draw:name="f35" draw:formula="?f31 / 100000"/>
          <draw:equation draw:name="f36" draw:formula="if(?f29, ?f34, ?f35)"/>
          <draw:equation draw:name="f37" draw:formula="?f19 - ?f35"/>
          <draw:equation draw:name="f38" draw:formula="?f18 - ?f36"/>
          <draw:equation draw:name="f39" draw:formula="21550000 - ?f2"/>
          <draw:equation draw:name="f40" draw:formula="if(?f39, ?f2, 21550000)"/>
          <draw:equation draw:name="f41" draw:formula="-21550000 - ?f40"/>
          <draw:equation draw:name="f42" draw:formula="if(?f41, -21550000, ?f40)"/>
          <draw:equation draw:name="f43" draw:formula="?f0 + ?f42"/>
          <draw:equation draw:name="f44" draw:formula="?f0 + ?f2"/>
          <draw:equation draw:name="f45" draw:formula="?f44 * ?f10 / ?f1"/>
          <draw:equation draw:name="f46" draw:formula="0 - ?f45"/>
          <draw:equation draw:name="f47" draw:formula="cos(?f46)"/>
          <draw:equation draw:name="f48" draw:formula="0 - ?f47"/>
          <draw:equation draw:name="f49" draw:formula="?f48 * ?f32"/>
          <draw:equation draw:name="f50" draw:formula="sin(?f46)"/>
          <draw:equation draw:name="f51" draw:formula="0 - ?f50"/>
          <draw:equation draw:name="f52" draw:formula="?f51 * ?f32"/>
          <draw:equation draw:name="f53" draw:formula="sqrt(?f49 * ?f49 + ?f52 * ?f52 + 0 * 0)"/>
          <draw:equation draw:name="f54" draw:formula="?f32 * ?f32 / ?f53"/>
          <draw:equation draw:name="f55" draw:formula="?f51 * ?f54"/>
          <draw:equation draw:name="f56" draw:formula="?f27 - ?f55"/>
          <draw:equation draw:name="f57" draw:formula="?f48 * ?f54"/>
          <draw:equation draw:name="f58" draw:formula="?f11 - ?f57"/>
          <draw:equation draw:name="f59" draw:formula="?f56 - ?f32"/>
          <draw:equation draw:name="f60" draw:formula="?f58 - ?f32"/>
          <draw:equation draw:name="f61" draw:formula="?f56 + ?f32"/>
          <draw:equation draw:name="f62" draw:formula="?f58 + ?f32"/>
          <draw:equation draw:name="f63" draw:formula="?f43 + ?f2"/>
          <draw:equation draw:name="f64" draw:formula="?f63 * ?f10 / ?f1"/>
          <draw:equation draw:name="f65" draw:formula="0 - ?f64"/>
          <draw:equation draw:name="f66" draw:formula="cos(?f65)"/>
          <draw:equation draw:name="f67" draw:formula="0 - ?f66"/>
          <draw:equation draw:name="f68" draw:formula="?f67 * ?f32"/>
          <draw:equation draw:name="f69" draw:formula="sin(?f65)"/>
          <draw:equation draw:name="f70" draw:formula="0 - ?f69"/>
          <draw:equation draw:name="f71" draw:formula="?f70 * ?f32"/>
          <draw:equation draw:name="f72" draw:formula="sqrt(?f68 * ?f68 + ?f71 * ?f71 + 0 * 0)"/>
          <draw:equation draw:name="f73" draw:formula="?f32 * ?f32 / ?f72"/>
          <draw:equation draw:name="f74" draw:formula="?f70 * ?f73"/>
          <draw:equation draw:name="f75" draw:formula="?f56 + ?f74"/>
          <draw:equation draw:name="f76" draw:formula="?f67 * ?f73"/>
          <draw:equation draw:name="f77" draw:formula="?f58 + ?f76"/>
          <draw:equation draw:name="f78" draw:formula="if(?f42, ?f27, ?f59)"/>
          <draw:equation draw:name="f79" draw:formula="if(?f42, ?f11, ?f60)"/>
          <draw:equation draw:name="f80" draw:formula="if(?f42, ?f27, ?f61)"/>
          <draw:equation draw:name="f81" draw:formula="if(?f42, ?f11, ?f62)"/>
          <draw:equation draw:name="f82" draw:formula="if(?f42, ?f59, ?f75)"/>
          <draw:equation draw:name="f83" draw:formula="if(?f42, ?f60, ?f77)"/>
          <draw:equation draw:name="f84" draw:formula="if(?f42, ?f61, ?f75)"/>
          <draw:equation draw:name="f85" draw:formula="if(?f42, ?f62, ?f77)"/>
          <draw:equation draw:name="f86" draw:formula="?f11 + ?f42"/>
          <draw:equation draw:name="f87" draw:formula="?f11 + ?f2"/>
          <draw:equation draw:name="f88" draw:formula="?f87 * ?f10 / ?f1"/>
          <draw:equation draw:name="f89" draw:formula="0 - ?f88"/>
          <draw:equation draw:name="f90" draw:formula="cos(?f89)"/>
          <draw:equation draw:name="f91" draw:formula="0 - ?f90"/>
          <draw:equation draw:name="f92" draw:formula="?f91 * ?f33"/>
          <draw:equation draw:name="f93" draw:formula="sin(?f89)"/>
          <draw:equation draw:name="f94" draw:formula="0 - ?f93"/>
          <draw:equation draw:name="f95" draw:formula="?f94 * ?f33"/>
          <draw:equation draw:name="f96" draw:formula="sqrt(?f92 * ?f92 + ?f95 * ?f95 + 0 * 0)"/>
          <draw:equation draw:name="f97" draw:formula="?f33 * ?f33 / ?f96"/>
          <draw:equation draw:name="f98" draw:formula="?f94 * ?f97"/>
          <draw:equation draw:name="f99" draw:formula="?f18 - ?f98"/>
          <draw:equation draw:name="f100" draw:formula="?f91 * ?f97"/>
          <draw:equation draw:name="f101" draw:formula="?f28 - ?f100"/>
          <draw:equation draw:name="f102" draw:formula="?f99 - ?f33"/>
          <draw:equation draw:name="f103" draw:formula="?f101 - ?f33"/>
          <draw:equation draw:name="f104" draw:formula="?f99 + ?f33"/>
          <draw:equation draw:name="f105" draw:formula="?f101 + ?f33"/>
          <draw:equation draw:name="f106" draw:formula="?f86 + ?f2"/>
          <draw:equation draw:name="f107" draw:formula="?f106 * ?f10 / ?f1"/>
          <draw:equation draw:name="f108" draw:formula="0 - ?f107"/>
          <draw:equation draw:name="f109" draw:formula="cos(?f108)"/>
          <draw:equation draw:name="f110" draw:formula="0 - ?f109"/>
          <draw:equation draw:name="f111" draw:formula="?f110 * ?f33"/>
          <draw:equation draw:name="f112" draw:formula="sin(?f108)"/>
          <draw:equation draw:name="f113" draw:formula="0 - ?f112"/>
          <draw:equation draw:name="f114" draw:formula="?f113 * ?f33"/>
          <draw:equation draw:name="f115" draw:formula="sqrt(?f111 * ?f111 + ?f114 * ?f114 + 0 * 0)"/>
          <draw:equation draw:name="f116" draw:formula="?f33 * ?f33 / ?f115"/>
          <draw:equation draw:name="f117" draw:formula="?f113 * ?f116"/>
          <draw:equation draw:name="f118" draw:formula="?f99 + ?f117"/>
          <draw:equation draw:name="f119" draw:formula="?f110 * ?f116"/>
          <draw:equation draw:name="f120" draw:formula="?f101 + ?f119"/>
          <draw:equation draw:name="f121" draw:formula="if(?f42, ?f18, ?f102)"/>
          <draw:equation draw:name="f122" draw:formula="if(?f42, ?f28, ?f103)"/>
          <draw:equation draw:name="f123" draw:formula="if(?f42, ?f18, ?f104)"/>
          <draw:equation draw:name="f124" draw:formula="if(?f42, ?f28, ?f105)"/>
          <draw:equation draw:name="f125" draw:formula="if(?f42, ?f102, ?f118)"/>
          <draw:equation draw:name="f126" draw:formula="if(?f42, ?f103, ?f120)"/>
          <draw:equation draw:name="f127" draw:formula="if(?f42, ?f104, ?f118)"/>
          <draw:equation draw:name="f128" draw:formula="if(?f42, ?f105, ?f120)"/>
          <draw:equation draw:name="f129" draw:formula="?f2 + ?f42"/>
          <draw:equation draw:name="f130" draw:formula="?f2 + ?f2"/>
          <draw:equation draw:name="f131" draw:formula="?f130 * ?f10 / ?f1"/>
          <draw:equation draw:name="f132" draw:formula="0 - ?f131"/>
          <draw:equation draw:name="f133" draw:formula="cos(?f132)"/>
          <draw:equation draw:name="f134" draw:formula="0 - ?f133"/>
          <draw:equation draw:name="f135" draw:formula="?f134 * ?f33"/>
          <draw:equation draw:name="f136" draw:formula="sin(?f132)"/>
          <draw:equation draw:name="f137" draw:formula="0 - ?f136"/>
          <draw:equation draw:name="f138" draw:formula="?f137 * ?f33"/>
          <draw:equation draw:name="f139" draw:formula="sqrt(?f135 * ?f135 + ?f138 * ?f138 + 0 * 0)"/>
          <draw:equation draw:name="f140" draw:formula="?f33 * ?f33 / ?f139"/>
          <draw:equation draw:name="f141" draw:formula="?f137 * ?f140"/>
          <draw:equation draw:name="f142" draw:formula="?f26 - ?f141"/>
          <draw:equation draw:name="f143" draw:formula="?f134 * ?f140"/>
          <draw:equation draw:name="f144" draw:formula="?f19 - ?f143"/>
          <draw:equation draw:name="f145" draw:formula="?f142 - ?f33"/>
          <draw:equation draw:name="f146" draw:formula="?f144 - ?f33"/>
          <draw:equation draw:name="f147" draw:formula="?f142 + ?f33"/>
          <draw:equation draw:name="f148" draw:formula="?f144 + ?f33"/>
          <draw:equation draw:name="f149" draw:formula="?f129 + ?f2"/>
          <draw:equation draw:name="f150" draw:formula="?f149 * ?f10 / ?f1"/>
          <draw:equation draw:name="f151" draw:formula="0 - ?f150"/>
          <draw:equation draw:name="f152" draw:formula="cos(?f151)"/>
          <draw:equation draw:name="f153" draw:formula="0 - ?f152"/>
          <draw:equation draw:name="f154" draw:formula="?f153 * ?f33"/>
          <draw:equation draw:name="f155" draw:formula="sin(?f151)"/>
          <draw:equation draw:name="f156" draw:formula="0 - ?f155"/>
          <draw:equation draw:name="f157" draw:formula="?f156 * ?f33"/>
          <draw:equation draw:name="f158" draw:formula="sqrt(?f154 * ?f154 + ?f157 * ?f157 + 0 * 0)"/>
          <draw:equation draw:name="f159" draw:formula="?f33 * ?f33 / ?f158"/>
          <draw:equation draw:name="f160" draw:formula="?f156 * ?f159"/>
          <draw:equation draw:name="f161" draw:formula="?f142 + ?f160"/>
          <draw:equation draw:name="f162" draw:formula="?f153 * ?f159"/>
          <draw:equation draw:name="f163" draw:formula="?f144 + ?f162"/>
          <draw:equation draw:name="f164" draw:formula="if(?f42, ?f26, ?f145)"/>
          <draw:equation draw:name="f165" draw:formula="if(?f42, ?f19, ?f146)"/>
          <draw:equation draw:name="f166" draw:formula="if(?f42, ?f26, ?f147)"/>
          <draw:equation draw:name="f167" draw:formula="if(?f42, ?f19, ?f148)"/>
          <draw:equation draw:name="f168" draw:formula="if(?f42, ?f145, ?f161)"/>
          <draw:equation draw:name="f169" draw:formula="if(?f42, ?f146, ?f163)"/>
          <draw:equation draw:name="f170" draw:formula="if(?f42, ?f147, ?f161)"/>
          <draw:equation draw:name="f171" draw:formula="if(?f42, ?f148, ?f163)"/>
          <draw:equation draw:name="f172" draw:formula="?f1 + ?f42"/>
          <draw:equation draw:name="f173" draw:formula="?f1 + ?f2"/>
          <draw:equation draw:name="f174" draw:formula="?f173 * ?f10 / ?f1"/>
          <draw:equation draw:name="f175" draw:formula="0 - ?f174"/>
          <draw:equation draw:name="f176" draw:formula="cos(?f175)"/>
          <draw:equation draw:name="f177" draw:formula="0 - ?f176"/>
          <draw:equation draw:name="f178" draw:formula="?f177 * ?f32"/>
          <draw:equation draw:name="f179" draw:formula="sin(?f175)"/>
          <draw:equation draw:name="f180" draw:formula="0 - ?f179"/>
          <draw:equation draw:name="f181" draw:formula="?f180 * ?f32"/>
          <draw:equation draw:name="f182" draw:formula="sqrt(?f178 * ?f178 + ?f181 * ?f181 + 0 * 0)"/>
          <draw:equation draw:name="f183" draw:formula="?f32 * ?f32 / ?f182"/>
          <draw:equation draw:name="f184" draw:formula="?f180 * ?f183"/>
          <draw:equation draw:name="f185" draw:formula="?f11 - ?f184"/>
          <draw:equation draw:name="f186" draw:formula="?f177 * ?f183"/>
          <draw:equation draw:name="f187" draw:formula="?f25 - ?f186"/>
          <draw:equation draw:name="f188" draw:formula="?f185 - ?f32"/>
          <draw:equation draw:name="f189" draw:formula="?f187 - ?f32"/>
          <draw:equation draw:name="f190" draw:formula="?f185 + ?f32"/>
          <draw:equation draw:name="f191" draw:formula="?f187 + ?f32"/>
          <draw:equation draw:name="f192" draw:formula="?f172 + ?f2"/>
          <draw:equation draw:name="f193" draw:formula="?f192 * ?f10 / ?f1"/>
          <draw:equation draw:name="f194" draw:formula="0 - ?f193"/>
          <draw:equation draw:name="f195" draw:formula="cos(?f194)"/>
          <draw:equation draw:name="f196" draw:formula="0 - ?f195"/>
          <draw:equation draw:name="f197" draw:formula="?f196 * ?f32"/>
          <draw:equation draw:name="f198" draw:formula="sin(?f194)"/>
          <draw:equation draw:name="f199" draw:formula="0 - ?f198"/>
          <draw:equation draw:name="f200" draw:formula="?f199 * ?f32"/>
          <draw:equation draw:name="f201" draw:formula="sqrt(?f197 * ?f197 + ?f200 * ?f200 + 0 * 0)"/>
          <draw:equation draw:name="f202" draw:formula="?f32 * ?f32 / ?f201"/>
          <draw:equation draw:name="f203" draw:formula="?f199 * ?f202"/>
          <draw:equation draw:name="f204" draw:formula="?f185 + ?f203"/>
          <draw:equation draw:name="f205" draw:formula="?f196 * ?f202"/>
          <draw:equation draw:name="f206" draw:formula="?f187 + ?f205"/>
          <draw:equation draw:name="f207" draw:formula="if(?f42, ?f11, ?f188)"/>
          <draw:equation draw:name="f208" draw:formula="if(?f42, ?f25, ?f189)"/>
          <draw:equation draw:name="f209" draw:formula="if(?f42, ?f11, ?f190)"/>
          <draw:equation draw:name="f210" draw:formula="if(?f42, ?f25, ?f191)"/>
          <draw:equation draw:name="f211" draw:formula="if(?f42, ?f188, ?f204)"/>
          <draw:equation draw:name="f212" draw:formula="if(?f42, ?f189, ?f206)"/>
          <draw:equation draw:name="f213" draw:formula="if(?f42, ?f190, ?f204)"/>
          <draw:equation draw:name="f214" draw:formula="if(?f42, ?f191, ?f206)"/>
        </draw:enhanced-geometry>
      </draw:custom-shape>
      <draw:frame draw:id="id142" presentation:style-name="a783" draw:name="Text Placeholder 7" svg:x="0.47244in" svg:y="2.28346in" svg:width="3.89764in" svg:height="1.65354in" presentation:class="outline" presentation:placeholder="false">
        <draw:text-box>
          <text:list text:style-name="a782">
            <text:list-item>
              <text:p text:style-name="a781" text:class-names="" text:cond-style-name=""><text:span text:style-name="a780" text:class-names="">Click to edit Master text styles</text:span></text:p>
            </text:list-item>
          </text:list>
        </draw:text-box>
        <svg:title/>
        <svg:desc/>
      </draw:frame>
      <draw:frame draw:id="id143" draw:style-name="a786" draw:name="TextBox 8" svg:x="5.14103in" svg:y="4.62821in" svg:width="0in" svg:height="0in">
        <draw:text-box>
          <text:p text:style-name="a785" text:class-names="" text:cond-style-name=""><text:span text:style-name="a784" text:class-names=""/></text:p>
        </draw:text-box>
        <svg:title/>
        <svg:desc/>
      </draw:frame>
      <draw:custom-shape svg:x="12.51601in" svg:y="7.00457in" svg:width="0.40706in" svg:height="0.30293in" draw:id="id144" draw:style-name="a789" draw:name="Rectangle 9">
        <svg:title/>
        <svg:desc/>
        <text:p text:style-name="a788" text:class-names="" text:cond-style-name=""><text:span text:style-name="a787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145" presentation:style-name="a793" draw:name="Text Placeholder 7" svg:x="4.80315in" svg:y="2.2846in" svg:width="3.89764in" svg:height="1.65354in" presentation:class="outline" presentation:placeholder="false">
        <draw:text-box>
          <text:list text:style-name="a792">
            <text:list-item>
              <text:p text:style-name="a791" text:class-names="" text:cond-style-name=""><text:span text:style-name="a790" text:class-names="">Click to edit Master text styles</text:span></text:p>
            </text:list-item>
          </text:list>
        </draw:text-box>
        <svg:title/>
        <svg:desc/>
      </draw:frame>
      <draw:custom-shape svg:x="4.80315in" svg:y="1.29921in" svg:width="3.89764in" svg:height="0.98425in" draw:id="id146" draw:style-name="a796" draw:name="Rectangle: Top Corners Rounded 19">
        <svg:title/>
        <svg:desc/>
        <text:p text:style-name="a795" text:class-names="" text:cond-style-name=""><text:span text:style-name="a794" text:class-names=""/></text:p>
        <draw:enhanced-geometry xmlns:dr3d="urn:oasis:names:tc:opendocument:xmlns:dr3d:1.0" draw:path-stretchpoint-x="21600" draw:path-stretchpoint-y="21600" draw:type="non-primitive" svg:viewBox="0 0 21600 21600" draw:enhanced-path="M ?f25 ?f11 L ?f27 ?f11 A ?f78 ?f79 ?f80 ?f81 ?f27 ?f11 ?f75 ?f77  W ?f82 ?f83 ?f84 ?f85 ?f27 ?f11 ?f75 ?f77 L ?f18 ?f28 A ?f121 ?f122 ?f123 ?f124 ?f18 ?f28 ?f118 ?f120  W ?f125 ?f126 ?f127 ?f128 ?f18 ?f28 ?f118 ?f120 L ?f26 ?f19 A ?f164 ?f165 ?f166 ?f167 ?f26 ?f19 ?f161 ?f163  W ?f168 ?f169 ?f170 ?f171 ?f26 ?f19 ?f161 ?f163 L ?f11 ?f25 A ?f207 ?f208 ?f209 ?f210 ?f11 ?f25 ?f204 ?f206  W ?f211 ?f212 ?f213 ?f214 ?f11 ?f25 ?f204 ?f206 Z N" draw:text-areas="?f36 ?f34 ?f38 ?f37" draw:modifiers="0 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0"/>
          <draw:equation draw:name="f12" draw:formula="16667"/>
          <draw:equation draw:name="f13" draw:formula="?f8 / 21600"/>
          <draw:equation draw:name="f14" draw:formula="?f7 / 21600"/>
          <draw:equation draw:name="f15" draw:formula="21600 * ?f8"/>
          <draw:equation draw:name="f16" draw:formula="21600 * ?f7"/>
          <draw:equation draw:name="f17" draw:formula="min(?f14, ?f13)"/>
          <draw:equation draw:name="f18" draw:formula="?f15 / ?f9"/>
          <draw:equation draw:name="f19" draw:formula="?f16 / ?f9"/>
          <draw:equation draw:name="f20" draw:formula="?f19 - ?f11"/>
          <draw:equation draw:name="f21" draw:formula="?f18 - ?f11"/>
          <draw:equation draw:name="f22" draw:formula="min(?f21, ?f20)"/>
          <draw:equation draw:name="f23" draw:formula="?f22 * ?f12"/>
          <draw:equation draw:name="f24" draw:formula="?f22 * ?f11"/>
          <draw:equation draw:name="f25" draw:formula="?f23 / 100000"/>
          <draw:equation draw:name="f26" draw:formula="?f24 / 100000"/>
          <draw:equation draw:name="f27" draw:formula="?f18 - ?f25"/>
          <draw:equation draw:name="f28" draw:formula="?f19 - ?f26"/>
          <draw:equation draw:name="f29" draw:formula="?f25 - ?f26"/>
          <draw:equation draw:name="f30" draw:formula="?f25 * 29289"/>
          <draw:equation draw:name="f31" draw:formula="?f26 * 29289"/>
          <draw:equation draw:name="f32" draw:formula="?f25 * ?f17"/>
          <draw:equation draw:name="f33" draw:formula="?f26 * ?f17"/>
          <draw:equation draw:name="f34" draw:formula="?f30 / 100000"/>
          <draw:equation draw:name="f35" draw:formula="?f31 / 100000"/>
          <draw:equation draw:name="f36" draw:formula="if(?f29, ?f34, ?f35)"/>
          <draw:equation draw:name="f37" draw:formula="?f19 - ?f35"/>
          <draw:equation draw:name="f38" draw:formula="?f18 - ?f36"/>
          <draw:equation draw:name="f39" draw:formula="21550000 - ?f2"/>
          <draw:equation draw:name="f40" draw:formula="if(?f39, ?f2, 21550000)"/>
          <draw:equation draw:name="f41" draw:formula="-21550000 - ?f40"/>
          <draw:equation draw:name="f42" draw:formula="if(?f41, -21550000, ?f40)"/>
          <draw:equation draw:name="f43" draw:formula="?f0 + ?f42"/>
          <draw:equation draw:name="f44" draw:formula="?f0 + ?f2"/>
          <draw:equation draw:name="f45" draw:formula="?f44 * ?f10 / ?f1"/>
          <draw:equation draw:name="f46" draw:formula="0 - ?f45"/>
          <draw:equation draw:name="f47" draw:formula="cos(?f46)"/>
          <draw:equation draw:name="f48" draw:formula="0 - ?f47"/>
          <draw:equation draw:name="f49" draw:formula="?f48 * ?f32"/>
          <draw:equation draw:name="f50" draw:formula="sin(?f46)"/>
          <draw:equation draw:name="f51" draw:formula="0 - ?f50"/>
          <draw:equation draw:name="f52" draw:formula="?f51 * ?f32"/>
          <draw:equation draw:name="f53" draw:formula="sqrt(?f49 * ?f49 + ?f52 * ?f52 + 0 * 0)"/>
          <draw:equation draw:name="f54" draw:formula="?f32 * ?f32 / ?f53"/>
          <draw:equation draw:name="f55" draw:formula="?f51 * ?f54"/>
          <draw:equation draw:name="f56" draw:formula="?f27 - ?f55"/>
          <draw:equation draw:name="f57" draw:formula="?f48 * ?f54"/>
          <draw:equation draw:name="f58" draw:formula="?f11 - ?f57"/>
          <draw:equation draw:name="f59" draw:formula="?f56 - ?f32"/>
          <draw:equation draw:name="f60" draw:formula="?f58 - ?f32"/>
          <draw:equation draw:name="f61" draw:formula="?f56 + ?f32"/>
          <draw:equation draw:name="f62" draw:formula="?f58 + ?f32"/>
          <draw:equation draw:name="f63" draw:formula="?f43 + ?f2"/>
          <draw:equation draw:name="f64" draw:formula="?f63 * ?f10 / ?f1"/>
          <draw:equation draw:name="f65" draw:formula="0 - ?f64"/>
          <draw:equation draw:name="f66" draw:formula="cos(?f65)"/>
          <draw:equation draw:name="f67" draw:formula="0 - ?f66"/>
          <draw:equation draw:name="f68" draw:formula="?f67 * ?f32"/>
          <draw:equation draw:name="f69" draw:formula="sin(?f65)"/>
          <draw:equation draw:name="f70" draw:formula="0 - ?f69"/>
          <draw:equation draw:name="f71" draw:formula="?f70 * ?f32"/>
          <draw:equation draw:name="f72" draw:formula="sqrt(?f68 * ?f68 + ?f71 * ?f71 + 0 * 0)"/>
          <draw:equation draw:name="f73" draw:formula="?f32 * ?f32 / ?f72"/>
          <draw:equation draw:name="f74" draw:formula="?f70 * ?f73"/>
          <draw:equation draw:name="f75" draw:formula="?f56 + ?f74"/>
          <draw:equation draw:name="f76" draw:formula="?f67 * ?f73"/>
          <draw:equation draw:name="f77" draw:formula="?f58 + ?f76"/>
          <draw:equation draw:name="f78" draw:formula="if(?f42, ?f27, ?f59)"/>
          <draw:equation draw:name="f79" draw:formula="if(?f42, ?f11, ?f60)"/>
          <draw:equation draw:name="f80" draw:formula="if(?f42, ?f27, ?f61)"/>
          <draw:equation draw:name="f81" draw:formula="if(?f42, ?f11, ?f62)"/>
          <draw:equation draw:name="f82" draw:formula="if(?f42, ?f59, ?f75)"/>
          <draw:equation draw:name="f83" draw:formula="if(?f42, ?f60, ?f77)"/>
          <draw:equation draw:name="f84" draw:formula="if(?f42, ?f61, ?f75)"/>
          <draw:equation draw:name="f85" draw:formula="if(?f42, ?f62, ?f77)"/>
          <draw:equation draw:name="f86" draw:formula="?f11 + ?f42"/>
          <draw:equation draw:name="f87" draw:formula="?f11 + ?f2"/>
          <draw:equation draw:name="f88" draw:formula="?f87 * ?f10 / ?f1"/>
          <draw:equation draw:name="f89" draw:formula="0 - ?f88"/>
          <draw:equation draw:name="f90" draw:formula="cos(?f89)"/>
          <draw:equation draw:name="f91" draw:formula="0 - ?f90"/>
          <draw:equation draw:name="f92" draw:formula="?f91 * ?f33"/>
          <draw:equation draw:name="f93" draw:formula="sin(?f89)"/>
          <draw:equation draw:name="f94" draw:formula="0 - ?f93"/>
          <draw:equation draw:name="f95" draw:formula="?f94 * ?f33"/>
          <draw:equation draw:name="f96" draw:formula="sqrt(?f92 * ?f92 + ?f95 * ?f95 + 0 * 0)"/>
          <draw:equation draw:name="f97" draw:formula="?f33 * ?f33 / ?f96"/>
          <draw:equation draw:name="f98" draw:formula="?f94 * ?f97"/>
          <draw:equation draw:name="f99" draw:formula="?f18 - ?f98"/>
          <draw:equation draw:name="f100" draw:formula="?f91 * ?f97"/>
          <draw:equation draw:name="f101" draw:formula="?f28 - ?f100"/>
          <draw:equation draw:name="f102" draw:formula="?f99 - ?f33"/>
          <draw:equation draw:name="f103" draw:formula="?f101 - ?f33"/>
          <draw:equation draw:name="f104" draw:formula="?f99 + ?f33"/>
          <draw:equation draw:name="f105" draw:formula="?f101 + ?f33"/>
          <draw:equation draw:name="f106" draw:formula="?f86 + ?f2"/>
          <draw:equation draw:name="f107" draw:formula="?f106 * ?f10 / ?f1"/>
          <draw:equation draw:name="f108" draw:formula="0 - ?f107"/>
          <draw:equation draw:name="f109" draw:formula="cos(?f108)"/>
          <draw:equation draw:name="f110" draw:formula="0 - ?f109"/>
          <draw:equation draw:name="f111" draw:formula="?f110 * ?f33"/>
          <draw:equation draw:name="f112" draw:formula="sin(?f108)"/>
          <draw:equation draw:name="f113" draw:formula="0 - ?f112"/>
          <draw:equation draw:name="f114" draw:formula="?f113 * ?f33"/>
          <draw:equation draw:name="f115" draw:formula="sqrt(?f111 * ?f111 + ?f114 * ?f114 + 0 * 0)"/>
          <draw:equation draw:name="f116" draw:formula="?f33 * ?f33 / ?f115"/>
          <draw:equation draw:name="f117" draw:formula="?f113 * ?f116"/>
          <draw:equation draw:name="f118" draw:formula="?f99 + ?f117"/>
          <draw:equation draw:name="f119" draw:formula="?f110 * ?f116"/>
          <draw:equation draw:name="f120" draw:formula="?f101 + ?f119"/>
          <draw:equation draw:name="f121" draw:formula="if(?f42, ?f18, ?f102)"/>
          <draw:equation draw:name="f122" draw:formula="if(?f42, ?f28, ?f103)"/>
          <draw:equation draw:name="f123" draw:formula="if(?f42, ?f18, ?f104)"/>
          <draw:equation draw:name="f124" draw:formula="if(?f42, ?f28, ?f105)"/>
          <draw:equation draw:name="f125" draw:formula="if(?f42, ?f102, ?f118)"/>
          <draw:equation draw:name="f126" draw:formula="if(?f42, ?f103, ?f120)"/>
          <draw:equation draw:name="f127" draw:formula="if(?f42, ?f104, ?f118)"/>
          <draw:equation draw:name="f128" draw:formula="if(?f42, ?f105, ?f120)"/>
          <draw:equation draw:name="f129" draw:formula="?f2 + ?f42"/>
          <draw:equation draw:name="f130" draw:formula="?f2 + ?f2"/>
          <draw:equation draw:name="f131" draw:formula="?f130 * ?f10 / ?f1"/>
          <draw:equation draw:name="f132" draw:formula="0 - ?f131"/>
          <draw:equation draw:name="f133" draw:formula="cos(?f132)"/>
          <draw:equation draw:name="f134" draw:formula="0 - ?f133"/>
          <draw:equation draw:name="f135" draw:formula="?f134 * ?f33"/>
          <draw:equation draw:name="f136" draw:formula="sin(?f132)"/>
          <draw:equation draw:name="f137" draw:formula="0 - ?f136"/>
          <draw:equation draw:name="f138" draw:formula="?f137 * ?f33"/>
          <draw:equation draw:name="f139" draw:formula="sqrt(?f135 * ?f135 + ?f138 * ?f138 + 0 * 0)"/>
          <draw:equation draw:name="f140" draw:formula="?f33 * ?f33 / ?f139"/>
          <draw:equation draw:name="f141" draw:formula="?f137 * ?f140"/>
          <draw:equation draw:name="f142" draw:formula="?f26 - ?f141"/>
          <draw:equation draw:name="f143" draw:formula="?f134 * ?f140"/>
          <draw:equation draw:name="f144" draw:formula="?f19 - ?f143"/>
          <draw:equation draw:name="f145" draw:formula="?f142 - ?f33"/>
          <draw:equation draw:name="f146" draw:formula="?f144 - ?f33"/>
          <draw:equation draw:name="f147" draw:formula="?f142 + ?f33"/>
          <draw:equation draw:name="f148" draw:formula="?f144 + ?f33"/>
          <draw:equation draw:name="f149" draw:formula="?f129 + ?f2"/>
          <draw:equation draw:name="f150" draw:formula="?f149 * ?f10 / ?f1"/>
          <draw:equation draw:name="f151" draw:formula="0 - ?f150"/>
          <draw:equation draw:name="f152" draw:formula="cos(?f151)"/>
          <draw:equation draw:name="f153" draw:formula="0 - ?f152"/>
          <draw:equation draw:name="f154" draw:formula="?f153 * ?f33"/>
          <draw:equation draw:name="f155" draw:formula="sin(?f151)"/>
          <draw:equation draw:name="f156" draw:formula="0 - ?f155"/>
          <draw:equation draw:name="f157" draw:formula="?f156 * ?f33"/>
          <draw:equation draw:name="f158" draw:formula="sqrt(?f154 * ?f154 + ?f157 * ?f157 + 0 * 0)"/>
          <draw:equation draw:name="f159" draw:formula="?f33 * ?f33 / ?f158"/>
          <draw:equation draw:name="f160" draw:formula="?f156 * ?f159"/>
          <draw:equation draw:name="f161" draw:formula="?f142 + ?f160"/>
          <draw:equation draw:name="f162" draw:formula="?f153 * ?f159"/>
          <draw:equation draw:name="f163" draw:formula="?f144 + ?f162"/>
          <draw:equation draw:name="f164" draw:formula="if(?f42, ?f26, ?f145)"/>
          <draw:equation draw:name="f165" draw:formula="if(?f42, ?f19, ?f146)"/>
          <draw:equation draw:name="f166" draw:formula="if(?f42, ?f26, ?f147)"/>
          <draw:equation draw:name="f167" draw:formula="if(?f42, ?f19, ?f148)"/>
          <draw:equation draw:name="f168" draw:formula="if(?f42, ?f145, ?f161)"/>
          <draw:equation draw:name="f169" draw:formula="if(?f42, ?f146, ?f163)"/>
          <draw:equation draw:name="f170" draw:formula="if(?f42, ?f147, ?f161)"/>
          <draw:equation draw:name="f171" draw:formula="if(?f42, ?f148, ?f163)"/>
          <draw:equation draw:name="f172" draw:formula="?f1 + ?f42"/>
          <draw:equation draw:name="f173" draw:formula="?f1 + ?f2"/>
          <draw:equation draw:name="f174" draw:formula="?f173 * ?f10 / ?f1"/>
          <draw:equation draw:name="f175" draw:formula="0 - ?f174"/>
          <draw:equation draw:name="f176" draw:formula="cos(?f175)"/>
          <draw:equation draw:name="f177" draw:formula="0 - ?f176"/>
          <draw:equation draw:name="f178" draw:formula="?f177 * ?f32"/>
          <draw:equation draw:name="f179" draw:formula="sin(?f175)"/>
          <draw:equation draw:name="f180" draw:formula="0 - ?f179"/>
          <draw:equation draw:name="f181" draw:formula="?f180 * ?f32"/>
          <draw:equation draw:name="f182" draw:formula="sqrt(?f178 * ?f178 + ?f181 * ?f181 + 0 * 0)"/>
          <draw:equation draw:name="f183" draw:formula="?f32 * ?f32 / ?f182"/>
          <draw:equation draw:name="f184" draw:formula="?f180 * ?f183"/>
          <draw:equation draw:name="f185" draw:formula="?f11 - ?f184"/>
          <draw:equation draw:name="f186" draw:formula="?f177 * ?f183"/>
          <draw:equation draw:name="f187" draw:formula="?f25 - ?f186"/>
          <draw:equation draw:name="f188" draw:formula="?f185 - ?f32"/>
          <draw:equation draw:name="f189" draw:formula="?f187 - ?f32"/>
          <draw:equation draw:name="f190" draw:formula="?f185 + ?f32"/>
          <draw:equation draw:name="f191" draw:formula="?f187 + ?f32"/>
          <draw:equation draw:name="f192" draw:formula="?f172 + ?f2"/>
          <draw:equation draw:name="f193" draw:formula="?f192 * ?f10 / ?f1"/>
          <draw:equation draw:name="f194" draw:formula="0 - ?f193"/>
          <draw:equation draw:name="f195" draw:formula="cos(?f194)"/>
          <draw:equation draw:name="f196" draw:formula="0 - ?f195"/>
          <draw:equation draw:name="f197" draw:formula="?f196 * ?f32"/>
          <draw:equation draw:name="f198" draw:formula="sin(?f194)"/>
          <draw:equation draw:name="f199" draw:formula="0 - ?f198"/>
          <draw:equation draw:name="f200" draw:formula="?f199 * ?f32"/>
          <draw:equation draw:name="f201" draw:formula="sqrt(?f197 * ?f197 + ?f200 * ?f200 + 0 * 0)"/>
          <draw:equation draw:name="f202" draw:formula="?f32 * ?f32 / ?f201"/>
          <draw:equation draw:name="f203" draw:formula="?f199 * ?f202"/>
          <draw:equation draw:name="f204" draw:formula="?f185 + ?f203"/>
          <draw:equation draw:name="f205" draw:formula="?f196 * ?f202"/>
          <draw:equation draw:name="f206" draw:formula="?f187 + ?f205"/>
          <draw:equation draw:name="f207" draw:formula="if(?f42, ?f11, ?f188)"/>
          <draw:equation draw:name="f208" draw:formula="if(?f42, ?f25, ?f189)"/>
          <draw:equation draw:name="f209" draw:formula="if(?f42, ?f11, ?f190)"/>
          <draw:equation draw:name="f210" draw:formula="if(?f42, ?f25, ?f191)"/>
          <draw:equation draw:name="f211" draw:formula="if(?f42, ?f188, ?f204)"/>
          <draw:equation draw:name="f212" draw:formula="if(?f42, ?f189, ?f206)"/>
          <draw:equation draw:name="f213" draw:formula="if(?f42, ?f190, ?f204)"/>
          <draw:equation draw:name="f214" draw:formula="if(?f42, ?f191, ?f206)"/>
        </draw:enhanced-geometry>
      </draw:custom-shape>
      <draw:frame draw:id="id147" presentation:style-name="a800" draw:name="Text Placeholder 7" svg:x="0.47244in" svg:y="5.07874in" svg:width="3.89764in" svg:height="1.65354in" presentation:class="outline" presentation:placeholder="false">
        <draw:text-box>
          <text:list text:style-name="a799">
            <text:list-item>
              <text:p text:style-name="a798" text:class-names="" text:cond-style-name=""><text:span text:style-name="a797" text:class-names="">Click to edit Master text styles</text:span></text:p>
            </text:list-item>
          </text:list>
        </draw:text-box>
        <svg:title/>
        <svg:desc/>
      </draw:frame>
      <draw:frame draw:id="id148" draw:style-name="a803" draw:name="TextBox 23" svg:x="5.14103in" svg:y="7.14172in" svg:width="0in" svg:height="0in">
        <draw:text-box>
          <text:p text:style-name="a802" text:class-names="" text:cond-style-name=""><text:span text:style-name="a801" text:class-names=""/></text:p>
        </draw:text-box>
        <svg:title/>
        <svg:desc/>
      </draw:frame>
      <draw:custom-shape svg:x="0.47244in" svg:y="4.09449in" svg:width="3.89764in" svg:height="0.98425in" draw:id="id149" draw:style-name="a806" draw:name="Rectangle: Top Corners Rounded 24">
        <svg:title/>
        <svg:desc/>
        <text:p text:style-name="a805" text:class-names="" text:cond-style-name=""><text:span text:style-name="a804" text:class-names=""/></text:p>
        <draw:enhanced-geometry xmlns:dr3d="urn:oasis:names:tc:opendocument:xmlns:dr3d:1.0" draw:path-stretchpoint-x="21600" draw:path-stretchpoint-y="21600" draw:type="non-primitive" svg:viewBox="0 0 21600 21600" draw:enhanced-path="M ?f25 ?f11 L ?f27 ?f11 A ?f78 ?f79 ?f80 ?f81 ?f27 ?f11 ?f75 ?f77  W ?f82 ?f83 ?f84 ?f85 ?f27 ?f11 ?f75 ?f77 L ?f18 ?f28 A ?f121 ?f122 ?f123 ?f124 ?f18 ?f28 ?f118 ?f120  W ?f125 ?f126 ?f127 ?f128 ?f18 ?f28 ?f118 ?f120 L ?f26 ?f19 A ?f164 ?f165 ?f166 ?f167 ?f26 ?f19 ?f161 ?f163  W ?f168 ?f169 ?f170 ?f171 ?f26 ?f19 ?f161 ?f163 L ?f11 ?f25 A ?f207 ?f208 ?f209 ?f210 ?f11 ?f25 ?f204 ?f206  W ?f211 ?f212 ?f213 ?f214 ?f11 ?f25 ?f204 ?f206 Z N" draw:text-areas="?f36 ?f34 ?f38 ?f37" draw:modifiers="0 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0"/>
          <draw:equation draw:name="f12" draw:formula="16667"/>
          <draw:equation draw:name="f13" draw:formula="?f8 / 21600"/>
          <draw:equation draw:name="f14" draw:formula="?f7 / 21600"/>
          <draw:equation draw:name="f15" draw:formula="21600 * ?f8"/>
          <draw:equation draw:name="f16" draw:formula="21600 * ?f7"/>
          <draw:equation draw:name="f17" draw:formula="min(?f14, ?f13)"/>
          <draw:equation draw:name="f18" draw:formula="?f15 / ?f9"/>
          <draw:equation draw:name="f19" draw:formula="?f16 / ?f9"/>
          <draw:equation draw:name="f20" draw:formula="?f19 - ?f11"/>
          <draw:equation draw:name="f21" draw:formula="?f18 - ?f11"/>
          <draw:equation draw:name="f22" draw:formula="min(?f21, ?f20)"/>
          <draw:equation draw:name="f23" draw:formula="?f22 * ?f12"/>
          <draw:equation draw:name="f24" draw:formula="?f22 * ?f11"/>
          <draw:equation draw:name="f25" draw:formula="?f23 / 100000"/>
          <draw:equation draw:name="f26" draw:formula="?f24 / 100000"/>
          <draw:equation draw:name="f27" draw:formula="?f18 - ?f25"/>
          <draw:equation draw:name="f28" draw:formula="?f19 - ?f26"/>
          <draw:equation draw:name="f29" draw:formula="?f25 - ?f26"/>
          <draw:equation draw:name="f30" draw:formula="?f25 * 29289"/>
          <draw:equation draw:name="f31" draw:formula="?f26 * 29289"/>
          <draw:equation draw:name="f32" draw:formula="?f25 * ?f17"/>
          <draw:equation draw:name="f33" draw:formula="?f26 * ?f17"/>
          <draw:equation draw:name="f34" draw:formula="?f30 / 100000"/>
          <draw:equation draw:name="f35" draw:formula="?f31 / 100000"/>
          <draw:equation draw:name="f36" draw:formula="if(?f29, ?f34, ?f35)"/>
          <draw:equation draw:name="f37" draw:formula="?f19 - ?f35"/>
          <draw:equation draw:name="f38" draw:formula="?f18 - ?f36"/>
          <draw:equation draw:name="f39" draw:formula="21550000 - ?f2"/>
          <draw:equation draw:name="f40" draw:formula="if(?f39, ?f2, 21550000)"/>
          <draw:equation draw:name="f41" draw:formula="-21550000 - ?f40"/>
          <draw:equation draw:name="f42" draw:formula="if(?f41, -21550000, ?f40)"/>
          <draw:equation draw:name="f43" draw:formula="?f0 + ?f42"/>
          <draw:equation draw:name="f44" draw:formula="?f0 + ?f2"/>
          <draw:equation draw:name="f45" draw:formula="?f44 * ?f10 / ?f1"/>
          <draw:equation draw:name="f46" draw:formula="0 - ?f45"/>
          <draw:equation draw:name="f47" draw:formula="cos(?f46)"/>
          <draw:equation draw:name="f48" draw:formula="0 - ?f47"/>
          <draw:equation draw:name="f49" draw:formula="?f48 * ?f32"/>
          <draw:equation draw:name="f50" draw:formula="sin(?f46)"/>
          <draw:equation draw:name="f51" draw:formula="0 - ?f50"/>
          <draw:equation draw:name="f52" draw:formula="?f51 * ?f32"/>
          <draw:equation draw:name="f53" draw:formula="sqrt(?f49 * ?f49 + ?f52 * ?f52 + 0 * 0)"/>
          <draw:equation draw:name="f54" draw:formula="?f32 * ?f32 / ?f53"/>
          <draw:equation draw:name="f55" draw:formula="?f51 * ?f54"/>
          <draw:equation draw:name="f56" draw:formula="?f27 - ?f55"/>
          <draw:equation draw:name="f57" draw:formula="?f48 * ?f54"/>
          <draw:equation draw:name="f58" draw:formula="?f11 - ?f57"/>
          <draw:equation draw:name="f59" draw:formula="?f56 - ?f32"/>
          <draw:equation draw:name="f60" draw:formula="?f58 - ?f32"/>
          <draw:equation draw:name="f61" draw:formula="?f56 + ?f32"/>
          <draw:equation draw:name="f62" draw:formula="?f58 + ?f32"/>
          <draw:equation draw:name="f63" draw:formula="?f43 + ?f2"/>
          <draw:equation draw:name="f64" draw:formula="?f63 * ?f10 / ?f1"/>
          <draw:equation draw:name="f65" draw:formula="0 - ?f64"/>
          <draw:equation draw:name="f66" draw:formula="cos(?f65)"/>
          <draw:equation draw:name="f67" draw:formula="0 - ?f66"/>
          <draw:equation draw:name="f68" draw:formula="?f67 * ?f32"/>
          <draw:equation draw:name="f69" draw:formula="sin(?f65)"/>
          <draw:equation draw:name="f70" draw:formula="0 - ?f69"/>
          <draw:equation draw:name="f71" draw:formula="?f70 * ?f32"/>
          <draw:equation draw:name="f72" draw:formula="sqrt(?f68 * ?f68 + ?f71 * ?f71 + 0 * 0)"/>
          <draw:equation draw:name="f73" draw:formula="?f32 * ?f32 / ?f72"/>
          <draw:equation draw:name="f74" draw:formula="?f70 * ?f73"/>
          <draw:equation draw:name="f75" draw:formula="?f56 + ?f74"/>
          <draw:equation draw:name="f76" draw:formula="?f67 * ?f73"/>
          <draw:equation draw:name="f77" draw:formula="?f58 + ?f76"/>
          <draw:equation draw:name="f78" draw:formula="if(?f42, ?f27, ?f59)"/>
          <draw:equation draw:name="f79" draw:formula="if(?f42, ?f11, ?f60)"/>
          <draw:equation draw:name="f80" draw:formula="if(?f42, ?f27, ?f61)"/>
          <draw:equation draw:name="f81" draw:formula="if(?f42, ?f11, ?f62)"/>
          <draw:equation draw:name="f82" draw:formula="if(?f42, ?f59, ?f75)"/>
          <draw:equation draw:name="f83" draw:formula="if(?f42, ?f60, ?f77)"/>
          <draw:equation draw:name="f84" draw:formula="if(?f42, ?f61, ?f75)"/>
          <draw:equation draw:name="f85" draw:formula="if(?f42, ?f62, ?f77)"/>
          <draw:equation draw:name="f86" draw:formula="?f11 + ?f42"/>
          <draw:equation draw:name="f87" draw:formula="?f11 + ?f2"/>
          <draw:equation draw:name="f88" draw:formula="?f87 * ?f10 / ?f1"/>
          <draw:equation draw:name="f89" draw:formula="0 - ?f88"/>
          <draw:equation draw:name="f90" draw:formula="cos(?f89)"/>
          <draw:equation draw:name="f91" draw:formula="0 - ?f90"/>
          <draw:equation draw:name="f92" draw:formula="?f91 * ?f33"/>
          <draw:equation draw:name="f93" draw:formula="sin(?f89)"/>
          <draw:equation draw:name="f94" draw:formula="0 - ?f93"/>
          <draw:equation draw:name="f95" draw:formula="?f94 * ?f33"/>
          <draw:equation draw:name="f96" draw:formula="sqrt(?f92 * ?f92 + ?f95 * ?f95 + 0 * 0)"/>
          <draw:equation draw:name="f97" draw:formula="?f33 * ?f33 / ?f96"/>
          <draw:equation draw:name="f98" draw:formula="?f94 * ?f97"/>
          <draw:equation draw:name="f99" draw:formula="?f18 - ?f98"/>
          <draw:equation draw:name="f100" draw:formula="?f91 * ?f97"/>
          <draw:equation draw:name="f101" draw:formula="?f28 - ?f100"/>
          <draw:equation draw:name="f102" draw:formula="?f99 - ?f33"/>
          <draw:equation draw:name="f103" draw:formula="?f101 - ?f33"/>
          <draw:equation draw:name="f104" draw:formula="?f99 + ?f33"/>
          <draw:equation draw:name="f105" draw:formula="?f101 + ?f33"/>
          <draw:equation draw:name="f106" draw:formula="?f86 + ?f2"/>
          <draw:equation draw:name="f107" draw:formula="?f106 * ?f10 / ?f1"/>
          <draw:equation draw:name="f108" draw:formula="0 - ?f107"/>
          <draw:equation draw:name="f109" draw:formula="cos(?f108)"/>
          <draw:equation draw:name="f110" draw:formula="0 - ?f109"/>
          <draw:equation draw:name="f111" draw:formula="?f110 * ?f33"/>
          <draw:equation draw:name="f112" draw:formula="sin(?f108)"/>
          <draw:equation draw:name="f113" draw:formula="0 - ?f112"/>
          <draw:equation draw:name="f114" draw:formula="?f113 * ?f33"/>
          <draw:equation draw:name="f115" draw:formula="sqrt(?f111 * ?f111 + ?f114 * ?f114 + 0 * 0)"/>
          <draw:equation draw:name="f116" draw:formula="?f33 * ?f33 / ?f115"/>
          <draw:equation draw:name="f117" draw:formula="?f113 * ?f116"/>
          <draw:equation draw:name="f118" draw:formula="?f99 + ?f117"/>
          <draw:equation draw:name="f119" draw:formula="?f110 * ?f116"/>
          <draw:equation draw:name="f120" draw:formula="?f101 + ?f119"/>
          <draw:equation draw:name="f121" draw:formula="if(?f42, ?f18, ?f102)"/>
          <draw:equation draw:name="f122" draw:formula="if(?f42, ?f28, ?f103)"/>
          <draw:equation draw:name="f123" draw:formula="if(?f42, ?f18, ?f104)"/>
          <draw:equation draw:name="f124" draw:formula="if(?f42, ?f28, ?f105)"/>
          <draw:equation draw:name="f125" draw:formula="if(?f42, ?f102, ?f118)"/>
          <draw:equation draw:name="f126" draw:formula="if(?f42, ?f103, ?f120)"/>
          <draw:equation draw:name="f127" draw:formula="if(?f42, ?f104, ?f118)"/>
          <draw:equation draw:name="f128" draw:formula="if(?f42, ?f105, ?f120)"/>
          <draw:equation draw:name="f129" draw:formula="?f2 + ?f42"/>
          <draw:equation draw:name="f130" draw:formula="?f2 + ?f2"/>
          <draw:equation draw:name="f131" draw:formula="?f130 * ?f10 / ?f1"/>
          <draw:equation draw:name="f132" draw:formula="0 - ?f131"/>
          <draw:equation draw:name="f133" draw:formula="cos(?f132)"/>
          <draw:equation draw:name="f134" draw:formula="0 - ?f133"/>
          <draw:equation draw:name="f135" draw:formula="?f134 * ?f33"/>
          <draw:equation draw:name="f136" draw:formula="sin(?f132)"/>
          <draw:equation draw:name="f137" draw:formula="0 - ?f136"/>
          <draw:equation draw:name="f138" draw:formula="?f137 * ?f33"/>
          <draw:equation draw:name="f139" draw:formula="sqrt(?f135 * ?f135 + ?f138 * ?f138 + 0 * 0)"/>
          <draw:equation draw:name="f140" draw:formula="?f33 * ?f33 / ?f139"/>
          <draw:equation draw:name="f141" draw:formula="?f137 * ?f140"/>
          <draw:equation draw:name="f142" draw:formula="?f26 - ?f141"/>
          <draw:equation draw:name="f143" draw:formula="?f134 * ?f140"/>
          <draw:equation draw:name="f144" draw:formula="?f19 - ?f143"/>
          <draw:equation draw:name="f145" draw:formula="?f142 - ?f33"/>
          <draw:equation draw:name="f146" draw:formula="?f144 - ?f33"/>
          <draw:equation draw:name="f147" draw:formula="?f142 + ?f33"/>
          <draw:equation draw:name="f148" draw:formula="?f144 + ?f33"/>
          <draw:equation draw:name="f149" draw:formula="?f129 + ?f2"/>
          <draw:equation draw:name="f150" draw:formula="?f149 * ?f10 / ?f1"/>
          <draw:equation draw:name="f151" draw:formula="0 - ?f150"/>
          <draw:equation draw:name="f152" draw:formula="cos(?f151)"/>
          <draw:equation draw:name="f153" draw:formula="0 - ?f152"/>
          <draw:equation draw:name="f154" draw:formula="?f153 * ?f33"/>
          <draw:equation draw:name="f155" draw:formula="sin(?f151)"/>
          <draw:equation draw:name="f156" draw:formula="0 - ?f155"/>
          <draw:equation draw:name="f157" draw:formula="?f156 * ?f33"/>
          <draw:equation draw:name="f158" draw:formula="sqrt(?f154 * ?f154 + ?f157 * ?f157 + 0 * 0)"/>
          <draw:equation draw:name="f159" draw:formula="?f33 * ?f33 / ?f158"/>
          <draw:equation draw:name="f160" draw:formula="?f156 * ?f159"/>
          <draw:equation draw:name="f161" draw:formula="?f142 + ?f160"/>
          <draw:equation draw:name="f162" draw:formula="?f153 * ?f159"/>
          <draw:equation draw:name="f163" draw:formula="?f144 + ?f162"/>
          <draw:equation draw:name="f164" draw:formula="if(?f42, ?f26, ?f145)"/>
          <draw:equation draw:name="f165" draw:formula="if(?f42, ?f19, ?f146)"/>
          <draw:equation draw:name="f166" draw:formula="if(?f42, ?f26, ?f147)"/>
          <draw:equation draw:name="f167" draw:formula="if(?f42, ?f19, ?f148)"/>
          <draw:equation draw:name="f168" draw:formula="if(?f42, ?f145, ?f161)"/>
          <draw:equation draw:name="f169" draw:formula="if(?f42, ?f146, ?f163)"/>
          <draw:equation draw:name="f170" draw:formula="if(?f42, ?f147, ?f161)"/>
          <draw:equation draw:name="f171" draw:formula="if(?f42, ?f148, ?f163)"/>
          <draw:equation draw:name="f172" draw:formula="?f1 + ?f42"/>
          <draw:equation draw:name="f173" draw:formula="?f1 + ?f2"/>
          <draw:equation draw:name="f174" draw:formula="?f173 * ?f10 / ?f1"/>
          <draw:equation draw:name="f175" draw:formula="0 - ?f174"/>
          <draw:equation draw:name="f176" draw:formula="cos(?f175)"/>
          <draw:equation draw:name="f177" draw:formula="0 - ?f176"/>
          <draw:equation draw:name="f178" draw:formula="?f177 * ?f32"/>
          <draw:equation draw:name="f179" draw:formula="sin(?f175)"/>
          <draw:equation draw:name="f180" draw:formula="0 - ?f179"/>
          <draw:equation draw:name="f181" draw:formula="?f180 * ?f32"/>
          <draw:equation draw:name="f182" draw:formula="sqrt(?f178 * ?f178 + ?f181 * ?f181 + 0 * 0)"/>
          <draw:equation draw:name="f183" draw:formula="?f32 * ?f32 / ?f182"/>
          <draw:equation draw:name="f184" draw:formula="?f180 * ?f183"/>
          <draw:equation draw:name="f185" draw:formula="?f11 - ?f184"/>
          <draw:equation draw:name="f186" draw:formula="?f177 * ?f183"/>
          <draw:equation draw:name="f187" draw:formula="?f25 - ?f186"/>
          <draw:equation draw:name="f188" draw:formula="?f185 - ?f32"/>
          <draw:equation draw:name="f189" draw:formula="?f187 - ?f32"/>
          <draw:equation draw:name="f190" draw:formula="?f185 + ?f32"/>
          <draw:equation draw:name="f191" draw:formula="?f187 + ?f32"/>
          <draw:equation draw:name="f192" draw:formula="?f172 + ?f2"/>
          <draw:equation draw:name="f193" draw:formula="?f192 * ?f10 / ?f1"/>
          <draw:equation draw:name="f194" draw:formula="0 - ?f193"/>
          <draw:equation draw:name="f195" draw:formula="cos(?f194)"/>
          <draw:equation draw:name="f196" draw:formula="0 - ?f195"/>
          <draw:equation draw:name="f197" draw:formula="?f196 * ?f32"/>
          <draw:equation draw:name="f198" draw:formula="sin(?f194)"/>
          <draw:equation draw:name="f199" draw:formula="0 - ?f198"/>
          <draw:equation draw:name="f200" draw:formula="?f199 * ?f32"/>
          <draw:equation draw:name="f201" draw:formula="sqrt(?f197 * ?f197 + ?f200 * ?f200 + 0 * 0)"/>
          <draw:equation draw:name="f202" draw:formula="?f32 * ?f32 / ?f201"/>
          <draw:equation draw:name="f203" draw:formula="?f199 * ?f202"/>
          <draw:equation draw:name="f204" draw:formula="?f185 + ?f203"/>
          <draw:equation draw:name="f205" draw:formula="?f196 * ?f202"/>
          <draw:equation draw:name="f206" draw:formula="?f187 + ?f205"/>
          <draw:equation draw:name="f207" draw:formula="if(?f42, ?f11, ?f188)"/>
          <draw:equation draw:name="f208" draw:formula="if(?f42, ?f25, ?f189)"/>
          <draw:equation draw:name="f209" draw:formula="if(?f42, ?f11, ?f190)"/>
          <draw:equation draw:name="f210" draw:formula="if(?f42, ?f25, ?f191)"/>
          <draw:equation draw:name="f211" draw:formula="if(?f42, ?f188, ?f204)"/>
          <draw:equation draw:name="f212" draw:formula="if(?f42, ?f189, ?f206)"/>
          <draw:equation draw:name="f213" draw:formula="if(?f42, ?f190, ?f204)"/>
          <draw:equation draw:name="f214" draw:formula="if(?f42, ?f191, ?f206)"/>
        </draw:enhanced-geometry>
      </draw:custom-shape>
      <draw:frame draw:id="id150" presentation:style-name="a810" draw:name="Text Placeholder 7" svg:x="4.80315in" svg:y="5.07874in" svg:width="3.89764in" svg:height="1.65354in" presentation:class="outline" presentation:placeholder="false">
        <draw:text-box>
          <text:list text:style-name="a809">
            <text:list-item>
              <text:p text:style-name="a808" text:class-names="" text:cond-style-name=""><text:span text:style-name="a807" text:class-names="">Click to edit Master text styles</text:span></text:p>
            </text:list-item>
          </text:list>
        </draw:text-box>
        <svg:title/>
        <svg:desc/>
      </draw:frame>
      <draw:custom-shape svg:x="4.80315in" svg:y="4.09449in" svg:width="3.89764in" svg:height="0.98425in" draw:id="id151" draw:style-name="a813" draw:name="Rectangle: Top Corners Rounded 26">
        <svg:title/>
        <svg:desc/>
        <text:p text:style-name="a812" text:class-names="" text:cond-style-name=""><text:span text:style-name="a811" text:class-names=""/></text:p>
        <draw:enhanced-geometry xmlns:dr3d="urn:oasis:names:tc:opendocument:xmlns:dr3d:1.0" draw:path-stretchpoint-x="21600" draw:path-stretchpoint-y="21600" draw:type="non-primitive" svg:viewBox="0 0 21600 21600" draw:enhanced-path="M ?f25 ?f11 L ?f27 ?f11 A ?f78 ?f79 ?f80 ?f81 ?f27 ?f11 ?f75 ?f77  W ?f82 ?f83 ?f84 ?f85 ?f27 ?f11 ?f75 ?f77 L ?f18 ?f28 A ?f121 ?f122 ?f123 ?f124 ?f18 ?f28 ?f118 ?f120  W ?f125 ?f126 ?f127 ?f128 ?f18 ?f28 ?f118 ?f120 L ?f26 ?f19 A ?f164 ?f165 ?f166 ?f167 ?f26 ?f19 ?f161 ?f163  W ?f168 ?f169 ?f170 ?f171 ?f26 ?f19 ?f161 ?f163 L ?f11 ?f25 A ?f207 ?f208 ?f209 ?f210 ?f11 ?f25 ?f204 ?f206  W ?f211 ?f212 ?f213 ?f214 ?f11 ?f25 ?f204 ?f206 Z N" draw:text-areas="?f36 ?f34 ?f38 ?f37" draw:modifiers="0 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0"/>
          <draw:equation draw:name="f12" draw:formula="16667"/>
          <draw:equation draw:name="f13" draw:formula="?f8 / 21600"/>
          <draw:equation draw:name="f14" draw:formula="?f7 / 21600"/>
          <draw:equation draw:name="f15" draw:formula="21600 * ?f8"/>
          <draw:equation draw:name="f16" draw:formula="21600 * ?f7"/>
          <draw:equation draw:name="f17" draw:formula="min(?f14, ?f13)"/>
          <draw:equation draw:name="f18" draw:formula="?f15 / ?f9"/>
          <draw:equation draw:name="f19" draw:formula="?f16 / ?f9"/>
          <draw:equation draw:name="f20" draw:formula="?f19 - ?f11"/>
          <draw:equation draw:name="f21" draw:formula="?f18 - ?f11"/>
          <draw:equation draw:name="f22" draw:formula="min(?f21, ?f20)"/>
          <draw:equation draw:name="f23" draw:formula="?f22 * ?f12"/>
          <draw:equation draw:name="f24" draw:formula="?f22 * ?f11"/>
          <draw:equation draw:name="f25" draw:formula="?f23 / 100000"/>
          <draw:equation draw:name="f26" draw:formula="?f24 / 100000"/>
          <draw:equation draw:name="f27" draw:formula="?f18 - ?f25"/>
          <draw:equation draw:name="f28" draw:formula="?f19 - ?f26"/>
          <draw:equation draw:name="f29" draw:formula="?f25 - ?f26"/>
          <draw:equation draw:name="f30" draw:formula="?f25 * 29289"/>
          <draw:equation draw:name="f31" draw:formula="?f26 * 29289"/>
          <draw:equation draw:name="f32" draw:formula="?f25 * ?f17"/>
          <draw:equation draw:name="f33" draw:formula="?f26 * ?f17"/>
          <draw:equation draw:name="f34" draw:formula="?f30 / 100000"/>
          <draw:equation draw:name="f35" draw:formula="?f31 / 100000"/>
          <draw:equation draw:name="f36" draw:formula="if(?f29, ?f34, ?f35)"/>
          <draw:equation draw:name="f37" draw:formula="?f19 - ?f35"/>
          <draw:equation draw:name="f38" draw:formula="?f18 - ?f36"/>
          <draw:equation draw:name="f39" draw:formula="21550000 - ?f2"/>
          <draw:equation draw:name="f40" draw:formula="if(?f39, ?f2, 21550000)"/>
          <draw:equation draw:name="f41" draw:formula="-21550000 - ?f40"/>
          <draw:equation draw:name="f42" draw:formula="if(?f41, -21550000, ?f40)"/>
          <draw:equation draw:name="f43" draw:formula="?f0 + ?f42"/>
          <draw:equation draw:name="f44" draw:formula="?f0 + ?f2"/>
          <draw:equation draw:name="f45" draw:formula="?f44 * ?f10 / ?f1"/>
          <draw:equation draw:name="f46" draw:formula="0 - ?f45"/>
          <draw:equation draw:name="f47" draw:formula="cos(?f46)"/>
          <draw:equation draw:name="f48" draw:formula="0 - ?f47"/>
          <draw:equation draw:name="f49" draw:formula="?f48 * ?f32"/>
          <draw:equation draw:name="f50" draw:formula="sin(?f46)"/>
          <draw:equation draw:name="f51" draw:formula="0 - ?f50"/>
          <draw:equation draw:name="f52" draw:formula="?f51 * ?f32"/>
          <draw:equation draw:name="f53" draw:formula="sqrt(?f49 * ?f49 + ?f52 * ?f52 + 0 * 0)"/>
          <draw:equation draw:name="f54" draw:formula="?f32 * ?f32 / ?f53"/>
          <draw:equation draw:name="f55" draw:formula="?f51 * ?f54"/>
          <draw:equation draw:name="f56" draw:formula="?f27 - ?f55"/>
          <draw:equation draw:name="f57" draw:formula="?f48 * ?f54"/>
          <draw:equation draw:name="f58" draw:formula="?f11 - ?f57"/>
          <draw:equation draw:name="f59" draw:formula="?f56 - ?f32"/>
          <draw:equation draw:name="f60" draw:formula="?f58 - ?f32"/>
          <draw:equation draw:name="f61" draw:formula="?f56 + ?f32"/>
          <draw:equation draw:name="f62" draw:formula="?f58 + ?f32"/>
          <draw:equation draw:name="f63" draw:formula="?f43 + ?f2"/>
          <draw:equation draw:name="f64" draw:formula="?f63 * ?f10 / ?f1"/>
          <draw:equation draw:name="f65" draw:formula="0 - ?f64"/>
          <draw:equation draw:name="f66" draw:formula="cos(?f65)"/>
          <draw:equation draw:name="f67" draw:formula="0 - ?f66"/>
          <draw:equation draw:name="f68" draw:formula="?f67 * ?f32"/>
          <draw:equation draw:name="f69" draw:formula="sin(?f65)"/>
          <draw:equation draw:name="f70" draw:formula="0 - ?f69"/>
          <draw:equation draw:name="f71" draw:formula="?f70 * ?f32"/>
          <draw:equation draw:name="f72" draw:formula="sqrt(?f68 * ?f68 + ?f71 * ?f71 + 0 * 0)"/>
          <draw:equation draw:name="f73" draw:formula="?f32 * ?f32 / ?f72"/>
          <draw:equation draw:name="f74" draw:formula="?f70 * ?f73"/>
          <draw:equation draw:name="f75" draw:formula="?f56 + ?f74"/>
          <draw:equation draw:name="f76" draw:formula="?f67 * ?f73"/>
          <draw:equation draw:name="f77" draw:formula="?f58 + ?f76"/>
          <draw:equation draw:name="f78" draw:formula="if(?f42, ?f27, ?f59)"/>
          <draw:equation draw:name="f79" draw:formula="if(?f42, ?f11, ?f60)"/>
          <draw:equation draw:name="f80" draw:formula="if(?f42, ?f27, ?f61)"/>
          <draw:equation draw:name="f81" draw:formula="if(?f42, ?f11, ?f62)"/>
          <draw:equation draw:name="f82" draw:formula="if(?f42, ?f59, ?f75)"/>
          <draw:equation draw:name="f83" draw:formula="if(?f42, ?f60, ?f77)"/>
          <draw:equation draw:name="f84" draw:formula="if(?f42, ?f61, ?f75)"/>
          <draw:equation draw:name="f85" draw:formula="if(?f42, ?f62, ?f77)"/>
          <draw:equation draw:name="f86" draw:formula="?f11 + ?f42"/>
          <draw:equation draw:name="f87" draw:formula="?f11 + ?f2"/>
          <draw:equation draw:name="f88" draw:formula="?f87 * ?f10 / ?f1"/>
          <draw:equation draw:name="f89" draw:formula="0 - ?f88"/>
          <draw:equation draw:name="f90" draw:formula="cos(?f89)"/>
          <draw:equation draw:name="f91" draw:formula="0 - ?f90"/>
          <draw:equation draw:name="f92" draw:formula="?f91 * ?f33"/>
          <draw:equation draw:name="f93" draw:formula="sin(?f89)"/>
          <draw:equation draw:name="f94" draw:formula="0 - ?f93"/>
          <draw:equation draw:name="f95" draw:formula="?f94 * ?f33"/>
          <draw:equation draw:name="f96" draw:formula="sqrt(?f92 * ?f92 + ?f95 * ?f95 + 0 * 0)"/>
          <draw:equation draw:name="f97" draw:formula="?f33 * ?f33 / ?f96"/>
          <draw:equation draw:name="f98" draw:formula="?f94 * ?f97"/>
          <draw:equation draw:name="f99" draw:formula="?f18 - ?f98"/>
          <draw:equation draw:name="f100" draw:formula="?f91 * ?f97"/>
          <draw:equation draw:name="f101" draw:formula="?f28 - ?f100"/>
          <draw:equation draw:name="f102" draw:formula="?f99 - ?f33"/>
          <draw:equation draw:name="f103" draw:formula="?f101 - ?f33"/>
          <draw:equation draw:name="f104" draw:formula="?f99 + ?f33"/>
          <draw:equation draw:name="f105" draw:formula="?f101 + ?f33"/>
          <draw:equation draw:name="f106" draw:formula="?f86 + ?f2"/>
          <draw:equation draw:name="f107" draw:formula="?f106 * ?f10 / ?f1"/>
          <draw:equation draw:name="f108" draw:formula="0 - ?f107"/>
          <draw:equation draw:name="f109" draw:formula="cos(?f108)"/>
          <draw:equation draw:name="f110" draw:formula="0 - ?f109"/>
          <draw:equation draw:name="f111" draw:formula="?f110 * ?f33"/>
          <draw:equation draw:name="f112" draw:formula="sin(?f108)"/>
          <draw:equation draw:name="f113" draw:formula="0 - ?f112"/>
          <draw:equation draw:name="f114" draw:formula="?f113 * ?f33"/>
          <draw:equation draw:name="f115" draw:formula="sqrt(?f111 * ?f111 + ?f114 * ?f114 + 0 * 0)"/>
          <draw:equation draw:name="f116" draw:formula="?f33 * ?f33 / ?f115"/>
          <draw:equation draw:name="f117" draw:formula="?f113 * ?f116"/>
          <draw:equation draw:name="f118" draw:formula="?f99 + ?f117"/>
          <draw:equation draw:name="f119" draw:formula="?f110 * ?f116"/>
          <draw:equation draw:name="f120" draw:formula="?f101 + ?f119"/>
          <draw:equation draw:name="f121" draw:formula="if(?f42, ?f18, ?f102)"/>
          <draw:equation draw:name="f122" draw:formula="if(?f42, ?f28, ?f103)"/>
          <draw:equation draw:name="f123" draw:formula="if(?f42, ?f18, ?f104)"/>
          <draw:equation draw:name="f124" draw:formula="if(?f42, ?f28, ?f105)"/>
          <draw:equation draw:name="f125" draw:formula="if(?f42, ?f102, ?f118)"/>
          <draw:equation draw:name="f126" draw:formula="if(?f42, ?f103, ?f120)"/>
          <draw:equation draw:name="f127" draw:formula="if(?f42, ?f104, ?f118)"/>
          <draw:equation draw:name="f128" draw:formula="if(?f42, ?f105, ?f120)"/>
          <draw:equation draw:name="f129" draw:formula="?f2 + ?f42"/>
          <draw:equation draw:name="f130" draw:formula="?f2 + ?f2"/>
          <draw:equation draw:name="f131" draw:formula="?f130 * ?f10 / ?f1"/>
          <draw:equation draw:name="f132" draw:formula="0 - ?f131"/>
          <draw:equation draw:name="f133" draw:formula="cos(?f132)"/>
          <draw:equation draw:name="f134" draw:formula="0 - ?f133"/>
          <draw:equation draw:name="f135" draw:formula="?f134 * ?f33"/>
          <draw:equation draw:name="f136" draw:formula="sin(?f132)"/>
          <draw:equation draw:name="f137" draw:formula="0 - ?f136"/>
          <draw:equation draw:name="f138" draw:formula="?f137 * ?f33"/>
          <draw:equation draw:name="f139" draw:formula="sqrt(?f135 * ?f135 + ?f138 * ?f138 + 0 * 0)"/>
          <draw:equation draw:name="f140" draw:formula="?f33 * ?f33 / ?f139"/>
          <draw:equation draw:name="f141" draw:formula="?f137 * ?f140"/>
          <draw:equation draw:name="f142" draw:formula="?f26 - ?f141"/>
          <draw:equation draw:name="f143" draw:formula="?f134 * ?f140"/>
          <draw:equation draw:name="f144" draw:formula="?f19 - ?f143"/>
          <draw:equation draw:name="f145" draw:formula="?f142 - ?f33"/>
          <draw:equation draw:name="f146" draw:formula="?f144 - ?f33"/>
          <draw:equation draw:name="f147" draw:formula="?f142 + ?f33"/>
          <draw:equation draw:name="f148" draw:formula="?f144 + ?f33"/>
          <draw:equation draw:name="f149" draw:formula="?f129 + ?f2"/>
          <draw:equation draw:name="f150" draw:formula="?f149 * ?f10 / ?f1"/>
          <draw:equation draw:name="f151" draw:formula="0 - ?f150"/>
          <draw:equation draw:name="f152" draw:formula="cos(?f151)"/>
          <draw:equation draw:name="f153" draw:formula="0 - ?f152"/>
          <draw:equation draw:name="f154" draw:formula="?f153 * ?f33"/>
          <draw:equation draw:name="f155" draw:formula="sin(?f151)"/>
          <draw:equation draw:name="f156" draw:formula="0 - ?f155"/>
          <draw:equation draw:name="f157" draw:formula="?f156 * ?f33"/>
          <draw:equation draw:name="f158" draw:formula="sqrt(?f154 * ?f154 + ?f157 * ?f157 + 0 * 0)"/>
          <draw:equation draw:name="f159" draw:formula="?f33 * ?f33 / ?f158"/>
          <draw:equation draw:name="f160" draw:formula="?f156 * ?f159"/>
          <draw:equation draw:name="f161" draw:formula="?f142 + ?f160"/>
          <draw:equation draw:name="f162" draw:formula="?f153 * ?f159"/>
          <draw:equation draw:name="f163" draw:formula="?f144 + ?f162"/>
          <draw:equation draw:name="f164" draw:formula="if(?f42, ?f26, ?f145)"/>
          <draw:equation draw:name="f165" draw:formula="if(?f42, ?f19, ?f146)"/>
          <draw:equation draw:name="f166" draw:formula="if(?f42, ?f26, ?f147)"/>
          <draw:equation draw:name="f167" draw:formula="if(?f42, ?f19, ?f148)"/>
          <draw:equation draw:name="f168" draw:formula="if(?f42, ?f145, ?f161)"/>
          <draw:equation draw:name="f169" draw:formula="if(?f42, ?f146, ?f163)"/>
          <draw:equation draw:name="f170" draw:formula="if(?f42, ?f147, ?f161)"/>
          <draw:equation draw:name="f171" draw:formula="if(?f42, ?f148, ?f163)"/>
          <draw:equation draw:name="f172" draw:formula="?f1 + ?f42"/>
          <draw:equation draw:name="f173" draw:formula="?f1 + ?f2"/>
          <draw:equation draw:name="f174" draw:formula="?f173 * ?f10 / ?f1"/>
          <draw:equation draw:name="f175" draw:formula="0 - ?f174"/>
          <draw:equation draw:name="f176" draw:formula="cos(?f175)"/>
          <draw:equation draw:name="f177" draw:formula="0 - ?f176"/>
          <draw:equation draw:name="f178" draw:formula="?f177 * ?f32"/>
          <draw:equation draw:name="f179" draw:formula="sin(?f175)"/>
          <draw:equation draw:name="f180" draw:formula="0 - ?f179"/>
          <draw:equation draw:name="f181" draw:formula="?f180 * ?f32"/>
          <draw:equation draw:name="f182" draw:formula="sqrt(?f178 * ?f178 + ?f181 * ?f181 + 0 * 0)"/>
          <draw:equation draw:name="f183" draw:formula="?f32 * ?f32 / ?f182"/>
          <draw:equation draw:name="f184" draw:formula="?f180 * ?f183"/>
          <draw:equation draw:name="f185" draw:formula="?f11 - ?f184"/>
          <draw:equation draw:name="f186" draw:formula="?f177 * ?f183"/>
          <draw:equation draw:name="f187" draw:formula="?f25 - ?f186"/>
          <draw:equation draw:name="f188" draw:formula="?f185 - ?f32"/>
          <draw:equation draw:name="f189" draw:formula="?f187 - ?f32"/>
          <draw:equation draw:name="f190" draw:formula="?f185 + ?f32"/>
          <draw:equation draw:name="f191" draw:formula="?f187 + ?f32"/>
          <draw:equation draw:name="f192" draw:formula="?f172 + ?f2"/>
          <draw:equation draw:name="f193" draw:formula="?f192 * ?f10 / ?f1"/>
          <draw:equation draw:name="f194" draw:formula="0 - ?f193"/>
          <draw:equation draw:name="f195" draw:formula="cos(?f194)"/>
          <draw:equation draw:name="f196" draw:formula="0 - ?f195"/>
          <draw:equation draw:name="f197" draw:formula="?f196 * ?f32"/>
          <draw:equation draw:name="f198" draw:formula="sin(?f194)"/>
          <draw:equation draw:name="f199" draw:formula="0 - ?f198"/>
          <draw:equation draw:name="f200" draw:formula="?f199 * ?f32"/>
          <draw:equation draw:name="f201" draw:formula="sqrt(?f197 * ?f197 + ?f200 * ?f200 + 0 * 0)"/>
          <draw:equation draw:name="f202" draw:formula="?f32 * ?f32 / ?f201"/>
          <draw:equation draw:name="f203" draw:formula="?f199 * ?f202"/>
          <draw:equation draw:name="f204" draw:formula="?f185 + ?f203"/>
          <draw:equation draw:name="f205" draw:formula="?f196 * ?f202"/>
          <draw:equation draw:name="f206" draw:formula="?f187 + ?f205"/>
          <draw:equation draw:name="f207" draw:formula="if(?f42, ?f11, ?f188)"/>
          <draw:equation draw:name="f208" draw:formula="if(?f42, ?f25, ?f189)"/>
          <draw:equation draw:name="f209" draw:formula="if(?f42, ?f11, ?f190)"/>
          <draw:equation draw:name="f210" draw:formula="if(?f42, ?f25, ?f191)"/>
          <draw:equation draw:name="f211" draw:formula="if(?f42, ?f188, ?f204)"/>
          <draw:equation draw:name="f212" draw:formula="if(?f42, ?f189, ?f206)"/>
          <draw:equation draw:name="f213" draw:formula="if(?f42, ?f190, ?f204)"/>
          <draw:equation draw:name="f214" draw:formula="if(?f42, ?f191, ?f206)"/>
        </draw:enhanced-geometry>
      </draw:custom-shape>
      <draw:frame draw:id="id152" presentation:style-name="a816" draw:name="Title 1" svg:x="0.47244in" svg:y="0.47244in" svg:width="12.47173in" svg:height="0.76086in" presentation:class="title" presentation:placeholder="false">
        <draw:text-box>
          <text:p text:style-name="a815" text:class-names="" text:cond-style-name=""><text:span text:style-name="a814" text:class-names="">Heading</text:span></text:p>
        </draw:text-box>
        <svg:title/>
        <svg:desc/>
      </draw:frame>
      <draw:frame draw:id="id153" presentation:style-name="a820" draw:name="Text Placeholder 2" svg:x="0.59055in" svg:y="1.41732in" svg:width="3.66142in" svg:height="0.74803in" presentation:class="outline" presentation:placeholder="false">
        <draw:text-box>
          <text:list text:style-name="a819">
            <text:list-item>
              <text:p text:style-name="a818" text:class-names="" text:cond-style-name=""><text:span text:style-name="a817" text:class-names="">Insert title</text:span></text:p>
            </text:list-item>
          </text:list>
        </draw:text-box>
        <svg:title/>
        <svg:desc/>
      </draw:frame>
      <draw:frame draw:id="id154" presentation:style-name="a824" draw:name="Text Placeholder 2" svg:x="4.92126in" svg:y="1.42439in" svg:width="3.66142in" svg:height="0.74803in" presentation:class="outline" presentation:placeholder="false">
        <draw:text-box>
          <text:list text:style-name="a823">
            <text:list-item>
              <text:p text:style-name="a822" text:class-names="" text:cond-style-name=""><text:span text:style-name="a821" text:class-names="">Insert title</text:span></text:p>
            </text:list-item>
          </text:list>
        </draw:text-box>
        <svg:title/>
        <svg:desc/>
      </draw:frame>
      <draw:frame draw:id="id155" presentation:style-name="a828" draw:name="Text Placeholder 2" svg:x="0.59055in" svg:y="4.2126in" svg:width="3.66142in" svg:height="0.74803in" presentation:class="outline" presentation:placeholder="false">
        <draw:text-box>
          <text:list text:style-name="a827">
            <text:list-item>
              <text:p text:style-name="a826" text:class-names="" text:cond-style-name=""><text:span text:style-name="a825" text:class-names="">Insert title</text:span></text:p>
            </text:list-item>
          </text:list>
        </draw:text-box>
        <svg:title/>
        <svg:desc/>
      </draw:frame>
      <draw:frame draw:id="id156" presentation:style-name="a832" draw:name="Text Placeholder 2" svg:x="4.92126in" svg:y="4.2126in" svg:width="3.66142in" svg:height="0.74803in" presentation:class="outline" presentation:placeholder="false">
        <draw:text-box>
          <text:list text:style-name="a831">
            <text:list-item>
              <text:p text:style-name="a830" text:class-names="" text:cond-style-name=""><text:span text:style-name="a829" text:class-names="">Insert title</text:span></text:p>
            </text:list-item>
          </text:list>
        </draw:text-box>
        <svg:title/>
        <svg:desc/>
      </draw:frame>
      <draw:connector draw:type="line" svg:x1="0.47244in" svg:y1="6.92913in" svg:x2="12.91339in" svg:y2="6.92913in" draw:id="id157" draw:style-name="a833" draw:name="Straight Connector 28">
        <svg:title/>
        <svg:desc/>
      </draw:connector>
      <draw:frame draw:id="id158" draw:style-name="a834" draw:transform="translate(-1.67578in -0.10278in) rotate(-3.14159) translate(11.75929in 0.36966in)" draw:name="Picture 3" svg:width="3.35157in" svg:height="0.20556in" style:rel-width="scale" style:rel-height="scale">
        <draw:image xlink:href="media/image17.png" xlink:type="simple" xlink:show="embed" xlink:actuate="onLoad"/>
        <svg:title/>
        <svg:desc/>
      </draw:frame>
      <presentation:notes style:page-layout-name="pageLayout2" draw:style-name="a864">
        <draw:frame draw:id="id5" presentation:style-name="a837" draw:name="Header Placeholder 1" svg:x="0in" svg:y="0in" svg:width="3.25in" svg:height="0.50174in" presentation:class="header" presentation:placeholder="false">
          <draw:text-box>
            <text:p text:style-name="a836" text:class-names="" text:cond-style-name=""><text:span text:style-name="a835" text:class-names=""/></text:p>
          </draw:text-box>
          <svg:title/>
          <svg:desc/>
        </draw:frame>
        <draw:frame draw:id="id6" presentation:style-name="a841" draw:name="Date Placeholder 2" svg:x="4.24826in" svg:y="0in" svg:width="3.25in" svg:height="0.50174in" presentation:class="date-time" presentation:placeholder="false">
          <draw:text-box>
            <text:p text:style-name="a840" text:class-names="" text:cond-style-name=""><text:span text:style-name="a838" text:class-names=""><text:date text:fixed="false" style:data-style-name="a839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842" draw:name="Slide Image Placeholder 3">
          <svg:title/>
          <svg:desc/>
        </draw:page-thumbnail>
        <draw:frame draw:id="id8" presentation:style-name="a857" draw:name="Notes Placeholder 4" svg:x="0.75in" svg:y="4.8125in" svg:width="6in" svg:height="3.9375in" presentation:class="notes" presentation:placeholder="false">
          <draw:text-box>
            <text:p text:style-name="a844" text:class-names="" text:cond-style-name=""><text:span text:style-name="a843" text:class-names="">Click to edit Master text styles</text:span></text:p>
            <text:list text:style-name="a847">
              <text:list-item>
                <text:list text:style-name="a847">
                  <text:list-item>
                    <text:p text:style-name="a846" text:class-names="" text:cond-style-name=""><text:span text:style-name="a845" text:class-names="">Second level</text:span></text:p>
                  </text:list-item>
                </text:list>
              </text:list-item>
            </text:list>
            <text:list text:style-name="a850">
              <text:list-item>
                <text:list text:style-name="a850">
                  <text:list-item>
                    <text:list text:style-name="a850">
                      <text:list-item>
                        <text:p text:style-name="a849" text:class-names="" text:cond-style-name=""><text:span text:style-name="a848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853">
              <text:list-item>
                <text:list text:style-name="a853">
                  <text:list-item>
                    <text:list text:style-name="a853">
                      <text:list-item>
                        <text:list text:style-name="a853">
                          <text:list-item>
                            <text:p text:style-name="a852" text:class-names="" text:cond-style-name=""><text:span text:style-name="a851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56">
              <text:list-item>
                <text:list text:style-name="a856">
                  <text:list-item>
                    <text:list text:style-name="a856">
                      <text:list-item>
                        <text:list text:style-name="a856">
                          <text:list-item>
                            <text:list text:style-name="a856">
                              <text:list-item>
                                <text:p text:style-name="a855" text:class-names="" text:cond-style-name=""><text:span text:style-name="a854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860" draw:name="Footer Placeholder 5" svg:x="0in" svg:y="9.49826in" svg:width="3.25in" svg:height="0.50174in" presentation:class="footer" presentation:placeholder="false">
          <draw:text-box>
            <text:p text:style-name="a859" text:class-names="" text:cond-style-name=""><text:span text:style-name="a858" text:class-names=""/></text:p>
          </draw:text-box>
          <svg:title/>
          <svg:desc/>
        </draw:frame>
        <draw:frame draw:id="id10" presentation:style-name="a863" draw:name="Slide Number Placeholder 6" svg:x="4.24826in" svg:y="9.49826in" svg:width="3.25in" svg:height="0.50174in" presentation:class="page-number" presentation:placeholder="false">
          <draw:text-box>
            <text:p text:style-name="a862" text:class-names="" text:cond-style-name=""><text:span text:style-name="a86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3-cust-Quote-blue" style:page-layout-name="pageLayout1" draw:style-name="a865">
      <draw:custom-shape svg:x="0in" svg:y="0in" svg:width="13.34934in" svg:height="7.51598in" draw:id="id159" draw:style-name="a868" draw:name="Rectangle 12">
        <svg:title/>
        <svg:desc/>
        <text:p text:style-name="a867" text:class-names="" text:cond-style-name=""><text:span text:style-name="a86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2.51601in" svg:y="7.00457in" svg:width="0.40706in" svg:height="0.30293in" draw:id="id160" draw:style-name="a871" draw:name="Rectangle 9">
        <svg:title/>
        <svg:desc/>
        <text:p text:style-name="a870" text:class-names="" text:cond-style-name=""><text:span text:style-name="a869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161" presentation:style-name="a875" draw:name="Text Placeholder 7" svg:x="0.58752in" svg:y="1.43718in" svg:width="8.20631in" svg:height="3.79126in" presentation:class="outline" presentation:placeholder="false">
        <draw:text-box>
          <text:list text:style-name="a874">
            <text:list-item>
              <text:p text:style-name="a873" text:class-names="" text:cond-style-name=""><text:span text:style-name="a872" text:class-names="">“Showcase quotation<text:line-break/>with left aligned text over multiple lines. Try to keep<text:line-break/>it to four lines if poss or five lines max.”</text:span></text:p>
            </text:list-item>
          </text:list>
        </draw:text-box>
        <svg:title/>
        <svg:desc/>
      </draw:frame>
      <draw:frame draw:id="id162" presentation:style-name="a879" draw:name="Text Placeholder 6" svg:x="0.90551in" svg:y="5.22844in" svg:width="8.20631in" svg:height="0.9809in" presentation:class="outline" presentation:placeholder="false">
        <draw:text-box>
          <text:list text:style-name="a878">
            <text:list-item>
              <text:p text:style-name="a877" text:class-names="" text:cond-style-name=""><text:span text:style-name="a876" text:class-names="">Name Surname,<text:line-break/>Job Title</text:span></text:p>
            </text:list-item>
          </text:list>
        </draw:text-box>
        <svg:title/>
        <svg:desc/>
      </draw:frame>
      <draw:connector draw:type="line" svg:x1="0.47244in" svg:y1="6.92913in" svg:x2="12.91339in" svg:y2="6.92913in" draw:id="id163" draw:style-name="a880" draw:name="Straight Connector 7">
        <svg:title/>
        <svg:desc/>
      </draw:connector>
      <draw:frame draw:id="id164" draw:style-name="a881" draw:transform="translate(-1.67578in -0.10278in) rotate(-3.14159) translate(11.75929in 0.36966in)" draw:name="Picture 2" svg:width="3.35157in" svg:height="0.20556in" style:rel-width="scale" style:rel-height="scale">
        <draw:image xlink:href="media/image17.png" xlink:type="simple" xlink:show="embed" xlink:actuate="onLoad"/>
        <svg:title/>
        <svg:desc/>
      </draw:frame>
      <presentation:notes style:page-layout-name="pageLayout2" draw:style-name="a911">
        <draw:frame draw:id="id5" presentation:style-name="a884" draw:name="Header Placeholder 1" svg:x="0in" svg:y="0in" svg:width="3.25in" svg:height="0.50174in" presentation:class="header" presentation:placeholder="false">
          <draw:text-box>
            <text:p text:style-name="a883" text:class-names="" text:cond-style-name=""><text:span text:style-name="a882" text:class-names=""/></text:p>
          </draw:text-box>
          <svg:title/>
          <svg:desc/>
        </draw:frame>
        <draw:frame draw:id="id6" presentation:style-name="a888" draw:name="Date Placeholder 2" svg:x="4.24826in" svg:y="0in" svg:width="3.25in" svg:height="0.50174in" presentation:class="date-time" presentation:placeholder="false">
          <draw:text-box>
            <text:p text:style-name="a887" text:class-names="" text:cond-style-name=""><text:span text:style-name="a885" text:class-names=""><text:date text:fixed="false" style:data-style-name="a886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889" draw:name="Slide Image Placeholder 3">
          <svg:title/>
          <svg:desc/>
        </draw:page-thumbnail>
        <draw:frame draw:id="id8" presentation:style-name="a904" draw:name="Notes Placeholder 4" svg:x="0.75in" svg:y="4.8125in" svg:width="6in" svg:height="3.9375in" presentation:class="notes" presentation:placeholder="false">
          <draw:text-box>
            <text:p text:style-name="a891" text:class-names="" text:cond-style-name=""><text:span text:style-name="a890" text:class-names="">Click to edit Master text styles</text:span></text:p>
            <text:list text:style-name="a894">
              <text:list-item>
                <text:list text:style-name="a894">
                  <text:list-item>
                    <text:p text:style-name="a893" text:class-names="" text:cond-style-name=""><text:span text:style-name="a892" text:class-names="">Second level</text:span></text:p>
                  </text:list-item>
                </text:list>
              </text:list-item>
            </text:list>
            <text:list text:style-name="a897">
              <text:list-item>
                <text:list text:style-name="a897">
                  <text:list-item>
                    <text:list text:style-name="a897">
                      <text:list-item>
                        <text:p text:style-name="a896" text:class-names="" text:cond-style-name=""><text:span text:style-name="a895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900">
              <text:list-item>
                <text:list text:style-name="a900">
                  <text:list-item>
                    <text:list text:style-name="a900">
                      <text:list-item>
                        <text:list text:style-name="a900">
                          <text:list-item>
                            <text:p text:style-name="a899" text:class-names="" text:cond-style-name=""><text:span text:style-name="a898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03">
              <text:list-item>
                <text:list text:style-name="a903">
                  <text:list-item>
                    <text:list text:style-name="a903">
                      <text:list-item>
                        <text:list text:style-name="a903">
                          <text:list-item>
                            <text:list text:style-name="a903">
                              <text:list-item>
                                <text:p text:style-name="a902" text:class-names="" text:cond-style-name=""><text:span text:style-name="a901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907" draw:name="Footer Placeholder 5" svg:x="0in" svg:y="9.49826in" svg:width="3.25in" svg:height="0.50174in" presentation:class="footer" presentation:placeholder="false">
          <draw:text-box>
            <text:p text:style-name="a906" text:class-names="" text:cond-style-name=""><text:span text:style-name="a905" text:class-names=""/></text:p>
          </draw:text-box>
          <svg:title/>
          <svg:desc/>
        </draw:frame>
        <draw:frame draw:id="id10" presentation:style-name="a910" draw:name="Slide Number Placeholder 6" svg:x="4.24826in" svg:y="9.49826in" svg:width="3.25in" svg:height="0.50174in" presentation:class="page-number" presentation:placeholder="false">
          <draw:text-box>
            <text:p text:style-name="a909" text:class-names="" text:cond-style-name=""><text:span text:style-name="a90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4-cust-2_Quote-and-image-2" style:page-layout-name="pageLayout1" draw:style-name="a912">
      <draw:frame draw:id="id165" draw:style-name="a913" draw:name="Picture 3" svg:x="0in" svg:y="0in" svg:width="13.33333in" svg:height="7.5in" style:rel-width="scale" style:rel-height="scale">
        <draw:image xlink:href="media/image18.png" xlink:type="simple" xlink:show="embed" xlink:actuate="onLoad"/>
        <svg:title/>
        <svg:desc/>
      </draw:frame>
      <draw:custom-shape svg:x="12.51601in" svg:y="7.00457in" svg:width="0.40706in" svg:height="0.30293in" draw:id="id166" draw:style-name="a916" draw:name="Rectangle 9">
        <svg:title/>
        <svg:desc/>
        <text:p text:style-name="a915" text:class-names="" text:cond-style-name=""><text:span text:style-name="a914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167" draw:style-name="a919" draw:name="TextBox 4" svg:x="2.14706in" svg:y="-1.32353in" svg:width="0in" svg:height="0in">
        <draw:text-box>
          <text:p text:style-name="a918" text:class-names="" text:cond-style-name=""><text:span text:style-name="a917" text:class-names=""/></text:p>
        </draw:text-box>
        <svg:title/>
        <svg:desc/>
      </draw:frame>
      <draw:frame draw:id="id168" presentation:style-name="a922" draw:name="Picture Placeholder 6" svg:x="6.66667in" svg:y="0in" svg:width="6.66667in" svg:height="7.5in" presentation:class="graphic" presentation:placeholder="false">
        <draw:text-box>
          <text:p text:style-name="a921" text:class-names="" text:cond-style-name=""><text:span text:style-name="a920" text:class-names="">Click on icon to insert image (including Alt Text)</text:span></text:p>
        </draw:text-box>
        <svg:title/>
        <svg:desc/>
      </draw:frame>
      <draw:frame draw:id="id169" presentation:style-name="a926" draw:name="Text Placeholder 7" svg:x="1.46222in" svg:y="1.82997in" svg:width="3.78531in" svg:height="0.72in" presentation:class="outline" presentation:placeholder="false">
        <draw:text-box>
          <text:list text:style-name="a925">
            <text:list-item>
              <text:p text:style-name="a924" text:class-names="" text:cond-style-name=""><text:span text:style-name="a923" text:class-names="">Heading label</text:span></text:p>
            </text:list-item>
          </text:list>
        </draw:text-box>
        <svg:title/>
        <svg:desc/>
      </draw:frame>
      <presentation:notes style:page-layout-name="pageLayout2" draw:style-name="a956">
        <draw:frame draw:id="id5" presentation:style-name="a929" draw:name="Header Placeholder 1" svg:x="0in" svg:y="0in" svg:width="3.25in" svg:height="0.50174in" presentation:class="header" presentation:placeholder="false">
          <draw:text-box>
            <text:p text:style-name="a928" text:class-names="" text:cond-style-name=""><text:span text:style-name="a927" text:class-names=""/></text:p>
          </draw:text-box>
          <svg:title/>
          <svg:desc/>
        </draw:frame>
        <draw:frame draw:id="id6" presentation:style-name="a933" draw:name="Date Placeholder 2" svg:x="4.24826in" svg:y="0in" svg:width="3.25in" svg:height="0.50174in" presentation:class="date-time" presentation:placeholder="false">
          <draw:text-box>
            <text:p text:style-name="a932" text:class-names="" text:cond-style-name=""><text:span text:style-name="a930" text:class-names=""><text:date text:fixed="false" style:data-style-name="a931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934" draw:name="Slide Image Placeholder 3">
          <svg:title/>
          <svg:desc/>
        </draw:page-thumbnail>
        <draw:frame draw:id="id8" presentation:style-name="a949" draw:name="Notes Placeholder 4" svg:x="0.75in" svg:y="4.8125in" svg:width="6in" svg:height="3.9375in" presentation:class="notes" presentation:placeholder="false">
          <draw:text-box>
            <text:p text:style-name="a936" text:class-names="" text:cond-style-name=""><text:span text:style-name="a935" text:class-names="">Click to edit Master text styles</text:span></text:p>
            <text:list text:style-name="a939">
              <text:list-item>
                <text:list text:style-name="a939">
                  <text:list-item>
                    <text:p text:style-name="a938" text:class-names="" text:cond-style-name=""><text:span text:style-name="a937" text:class-names="">Second level</text:span></text:p>
                  </text:list-item>
                </text:list>
              </text:list-item>
            </text:list>
            <text:list text:style-name="a942">
              <text:list-item>
                <text:list text:style-name="a942">
                  <text:list-item>
                    <text:list text:style-name="a942">
                      <text:list-item>
                        <text:p text:style-name="a941" text:class-names="" text:cond-style-name=""><text:span text:style-name="a940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945">
              <text:list-item>
                <text:list text:style-name="a945">
                  <text:list-item>
                    <text:list text:style-name="a945">
                      <text:list-item>
                        <text:list text:style-name="a945">
                          <text:list-item>
                            <text:p text:style-name="a944" text:class-names="" text:cond-style-name=""><text:span text:style-name="a943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48">
              <text:list-item>
                <text:list text:style-name="a948">
                  <text:list-item>
                    <text:list text:style-name="a948">
                      <text:list-item>
                        <text:list text:style-name="a948">
                          <text:list-item>
                            <text:list text:style-name="a948">
                              <text:list-item>
                                <text:p text:style-name="a947" text:class-names="" text:cond-style-name=""><text:span text:style-name="a946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952" draw:name="Footer Placeholder 5" svg:x="0in" svg:y="9.49826in" svg:width="3.25in" svg:height="0.50174in" presentation:class="footer" presentation:placeholder="false">
          <draw:text-box>
            <text:p text:style-name="a951" text:class-names="" text:cond-style-name=""><text:span text:style-name="a950" text:class-names=""/></text:p>
          </draw:text-box>
          <svg:title/>
          <svg:desc/>
        </draw:frame>
        <draw:frame draw:id="id10" presentation:style-name="a955" draw:name="Slide Number Placeholder 6" svg:x="4.24826in" svg:y="9.49826in" svg:width="3.25in" svg:height="0.50174in" presentation:class="page-number" presentation:placeholder="false">
          <draw:text-box>
            <text:p text:style-name="a954" text:class-names="" text:cond-style-name=""><text:span text:style-name="a95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5-cust-3_Quote-and-image-2" style:page-layout-name="pageLayout1" draw:style-name="a957">
      <draw:frame draw:id="id170" draw:style-name="a958" draw:name="Picture 3" svg:x="0in" svg:y="0in" svg:width="13.33333in" svg:height="7.5in" style:rel-width="scale" style:rel-height="scale">
        <draw:image xlink:href="media/image19.png" xlink:type="simple" xlink:show="embed" xlink:actuate="onLoad"/>
        <svg:title/>
        <svg:desc/>
      </draw:frame>
      <draw:custom-shape svg:x="12.51601in" svg:y="7.00457in" svg:width="0.40706in" svg:height="0.30293in" draw:id="id171" draw:style-name="a961" draw:name="Rectangle 9">
        <svg:title/>
        <svg:desc/>
        <text:p text:style-name="a960" text:class-names="" text:cond-style-name=""><text:span text:style-name="a959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172" draw:style-name="a964" draw:name="TextBox 4" svg:x="2.14706in" svg:y="-1.32353in" svg:width="0in" svg:height="0in">
        <draw:text-box>
          <text:p text:style-name="a963" text:class-names="" text:cond-style-name=""><text:span text:style-name="a962" text:class-names=""/></text:p>
        </draw:text-box>
        <svg:title/>
        <svg:desc/>
      </draw:frame>
      <draw:frame draw:id="id173" presentation:style-name="a967" draw:name="Picture Placeholder 6" svg:x="6.66667in" svg:y="0in" svg:width="6.66667in" svg:height="7.5in" presentation:class="graphic" presentation:placeholder="false">
        <draw:text-box>
          <text:p text:style-name="a966" text:class-names="" text:cond-style-name=""><text:span text:style-name="a965" text:class-names="">Click on icon to insert image (including Alt Text)</text:span></text:p>
        </draw:text-box>
        <svg:title/>
        <svg:desc/>
      </draw:frame>
      <draw:frame draw:id="id174" presentation:style-name="a971" draw:name="Text Placeholder 7" svg:x="1.46222in" svg:y="1.82997in" svg:width="3.78531in" svg:height="0.72in" presentation:class="outline" presentation:placeholder="false">
        <draw:text-box>
          <text:list text:style-name="a970">
            <text:list-item>
              <text:p text:style-name="a969" text:class-names="" text:cond-style-name=""><text:span text:style-name="a968" text:class-names="">Heading label</text:span></text:p>
            </text:list-item>
          </text:list>
        </draw:text-box>
        <svg:title/>
        <svg:desc/>
      </draw:frame>
      <presentation:notes style:page-layout-name="pageLayout2" draw:style-name="a1001">
        <draw:frame draw:id="id5" presentation:style-name="a974" draw:name="Header Placeholder 1" svg:x="0in" svg:y="0in" svg:width="3.25in" svg:height="0.50174in" presentation:class="header" presentation:placeholder="false">
          <draw:text-box>
            <text:p text:style-name="a973" text:class-names="" text:cond-style-name=""><text:span text:style-name="a972" text:class-names=""/></text:p>
          </draw:text-box>
          <svg:title/>
          <svg:desc/>
        </draw:frame>
        <draw:frame draw:id="id6" presentation:style-name="a978" draw:name="Date Placeholder 2" svg:x="4.24826in" svg:y="0in" svg:width="3.25in" svg:height="0.50174in" presentation:class="date-time" presentation:placeholder="false">
          <draw:text-box>
            <text:p text:style-name="a977" text:class-names="" text:cond-style-name=""><text:span text:style-name="a975" text:class-names=""><text:date text:fixed="false" style:data-style-name="a976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979" draw:name="Slide Image Placeholder 3">
          <svg:title/>
          <svg:desc/>
        </draw:page-thumbnail>
        <draw:frame draw:id="id8" presentation:style-name="a994" draw:name="Notes Placeholder 4" svg:x="0.75in" svg:y="4.8125in" svg:width="6in" svg:height="3.9375in" presentation:class="notes" presentation:placeholder="false">
          <draw:text-box>
            <text:p text:style-name="a981" text:class-names="" text:cond-style-name=""><text:span text:style-name="a980" text:class-names="">Click to edit Master text styles</text:span></text:p>
            <text:list text:style-name="a984">
              <text:list-item>
                <text:list text:style-name="a984">
                  <text:list-item>
                    <text:p text:style-name="a983" text:class-names="" text:cond-style-name=""><text:span text:style-name="a982" text:class-names="">Second level</text:span></text:p>
                  </text:list-item>
                </text:list>
              </text:list-item>
            </text:list>
            <text:list text:style-name="a987">
              <text:list-item>
                <text:list text:style-name="a987">
                  <text:list-item>
                    <text:list text:style-name="a987">
                      <text:list-item>
                        <text:p text:style-name="a986" text:class-names="" text:cond-style-name=""><text:span text:style-name="a985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990">
              <text:list-item>
                <text:list text:style-name="a990">
                  <text:list-item>
                    <text:list text:style-name="a990">
                      <text:list-item>
                        <text:list text:style-name="a990">
                          <text:list-item>
                            <text:p text:style-name="a989" text:class-names="" text:cond-style-name=""><text:span text:style-name="a988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93">
              <text:list-item>
                <text:list text:style-name="a993">
                  <text:list-item>
                    <text:list text:style-name="a993">
                      <text:list-item>
                        <text:list text:style-name="a993">
                          <text:list-item>
                            <text:list text:style-name="a993">
                              <text:list-item>
                                <text:p text:style-name="a992" text:class-names="" text:cond-style-name=""><text:span text:style-name="a991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997" draw:name="Footer Placeholder 5" svg:x="0in" svg:y="9.49826in" svg:width="3.25in" svg:height="0.50174in" presentation:class="footer" presentation:placeholder="false">
          <draw:text-box>
            <text:p text:style-name="a996" text:class-names="" text:cond-style-name=""><text:span text:style-name="a995" text:class-names=""/></text:p>
          </draw:text-box>
          <svg:title/>
          <svg:desc/>
        </draw:frame>
        <draw:frame draw:id="id10" presentation:style-name="a1000" draw:name="Slide Number Placeholder 6" svg:x="4.24826in" svg:y="9.49826in" svg:width="3.25in" svg:height="0.50174in" presentation:class="page-number" presentation:placeholder="false">
          <draw:text-box>
            <text:p text:style-name="a999" text:class-names="" text:cond-style-name=""><text:span text:style-name="a99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6-cust-1_Quote-and-image-4" style:page-layout-name="pageLayout1" draw:style-name="a1002">
      <draw:frame draw:id="id175" draw:style-name="a1003" draw:name="Picture 7" svg:x="0in" svg:y="0in" svg:width="13.33333in" svg:height="7.5in" style:rel-width="scale" style:rel-height="scale">
        <draw:image xlink:href="media/image20.png" xlink:type="simple" xlink:show="embed" xlink:actuate="onLoad"/>
        <svg:title/>
        <svg:desc/>
      </draw:frame>
      <draw:custom-shape svg:x="12.51601in" svg:y="7.00457in" svg:width="0.40706in" svg:height="0.30293in" draw:id="id176" draw:style-name="a1006" draw:name="Rectangle 9">
        <svg:title/>
        <svg:desc/>
        <text:p text:style-name="a1005" text:class-names="" text:cond-style-name=""><text:span text:style-name="a1004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177" draw:style-name="a1009" draw:name="TextBox 4" svg:x="2.14706in" svg:y="-1.32353in" svg:width="0in" svg:height="0in">
        <draw:text-box>
          <text:p text:style-name="a1008" text:class-names="" text:cond-style-name=""><text:span text:style-name="a1007" text:class-names=""/></text:p>
        </draw:text-box>
        <svg:title/>
        <svg:desc/>
      </draw:frame>
      <draw:custom-shape svg:x="12.51601in" svg:y="7.00457in" svg:width="0.40706in" svg:height="0.30293in" draw:id="id178" draw:style-name="a1012" draw:name="Rectangle 21">
        <svg:title/>
        <svg:desc/>
        <text:p text:style-name="a1011" text:class-names="" text:cond-style-name=""><text:span text:style-name="a1010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179" presentation:style-name="a1015" draw:name="Picture Placeholder 6" svg:x="6.66667in" svg:y="0in" svg:width="6.66667in" svg:height="7.5in" presentation:class="graphic" presentation:placeholder="false">
        <draw:text-box>
          <text:p text:style-name="a1014" text:class-names="" text:cond-style-name=""><text:span text:style-name="a1013" text:class-names="">Click on icon to insert image (including Alt Text)</text:span></text:p>
        </draw:text-box>
        <svg:title/>
        <svg:desc/>
      </draw:frame>
      <presentation:notes style:page-layout-name="pageLayout2" draw:style-name="a1045">
        <draw:frame draw:id="id5" presentation:style-name="a1018" draw:name="Header Placeholder 1" svg:x="0in" svg:y="0in" svg:width="3.25in" svg:height="0.50174in" presentation:class="header" presentation:placeholder="false">
          <draw:text-box>
            <text:p text:style-name="a1017" text:class-names="" text:cond-style-name=""><text:span text:style-name="a1016" text:class-names=""/></text:p>
          </draw:text-box>
          <svg:title/>
          <svg:desc/>
        </draw:frame>
        <draw:frame draw:id="id6" presentation:style-name="a1022" draw:name="Date Placeholder 2" svg:x="4.24826in" svg:y="0in" svg:width="3.25in" svg:height="0.50174in" presentation:class="date-time" presentation:placeholder="false">
          <draw:text-box>
            <text:p text:style-name="a1021" text:class-names="" text:cond-style-name=""><text:span text:style-name="a1019" text:class-names=""><text:date text:fixed="false" style:data-style-name="a1020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1023" draw:name="Slide Image Placeholder 3">
          <svg:title/>
          <svg:desc/>
        </draw:page-thumbnail>
        <draw:frame draw:id="id8" presentation:style-name="a1038" draw:name="Notes Placeholder 4" svg:x="0.75in" svg:y="4.8125in" svg:width="6in" svg:height="3.9375in" presentation:class="notes" presentation:placeholder="false">
          <draw:text-box>
            <text:p text:style-name="a1025" text:class-names="" text:cond-style-name=""><text:span text:style-name="a1024" text:class-names="">Click to edit Master text styles</text:span></text:p>
            <text:list text:style-name="a1028">
              <text:list-item>
                <text:list text:style-name="a1028">
                  <text:list-item>
                    <text:p text:style-name="a1027" text:class-names="" text:cond-style-name=""><text:span text:style-name="a1026" text:class-names="">Second level</text:span></text:p>
                  </text:list-item>
                </text:list>
              </text:list-item>
            </text:list>
            <text:list text:style-name="a1031">
              <text:list-item>
                <text:list text:style-name="a1031">
                  <text:list-item>
                    <text:list text:style-name="a1031">
                      <text:list-item>
                        <text:p text:style-name="a1030" text:class-names="" text:cond-style-name=""><text:span text:style-name="a1029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034">
              <text:list-item>
                <text:list text:style-name="a1034">
                  <text:list-item>
                    <text:list text:style-name="a1034">
                      <text:list-item>
                        <text:list text:style-name="a1034">
                          <text:list-item>
                            <text:p text:style-name="a1033" text:class-names="" text:cond-style-name=""><text:span text:style-name="a1032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37">
              <text:list-item>
                <text:list text:style-name="a1037">
                  <text:list-item>
                    <text:list text:style-name="a1037">
                      <text:list-item>
                        <text:list text:style-name="a1037">
                          <text:list-item>
                            <text:list text:style-name="a1037">
                              <text:list-item>
                                <text:p text:style-name="a1036" text:class-names="" text:cond-style-name=""><text:span text:style-name="a1035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041" draw:name="Footer Placeholder 5" svg:x="0in" svg:y="9.49826in" svg:width="3.25in" svg:height="0.50174in" presentation:class="footer" presentation:placeholder="false">
          <draw:text-box>
            <text:p text:style-name="a1040" text:class-names="" text:cond-style-name=""><text:span text:style-name="a1039" text:class-names=""/></text:p>
          </draw:text-box>
          <svg:title/>
          <svg:desc/>
        </draw:frame>
        <draw:frame draw:id="id10" presentation:style-name="a1044" draw:name="Slide Number Placeholder 6" svg:x="4.24826in" svg:y="9.49826in" svg:width="3.25in" svg:height="0.50174in" presentation:class="page-number" presentation:placeholder="false">
          <draw:text-box>
            <text:p text:style-name="a1043" text:class-names="" text:cond-style-name=""><text:span text:style-name="a104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7-cust-Quote-and-image-4" style:page-layout-name="pageLayout1" draw:style-name="a1046">
      <draw:custom-shape svg:x="12.51601in" svg:y="7.00457in" svg:width="0.40706in" svg:height="0.30293in" draw:id="id180" draw:style-name="a1049" draw:name="Rectangle 9">
        <svg:title/>
        <svg:desc/>
        <text:p text:style-name="a1048" text:class-names="" text:cond-style-name=""><text:span text:style-name="a1047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181" draw:style-name="a1052" draw:name="TextBox 4" svg:x="2.14706in" svg:y="-1.32353in" svg:width="0in" svg:height="0in">
        <draw:text-box>
          <text:p text:style-name="a1051" text:class-names="" text:cond-style-name=""><text:span text:style-name="a1050" text:class-names=""/></text:p>
        </draw:text-box>
        <svg:title/>
        <svg:desc/>
      </draw:frame>
      <draw:custom-shape svg:x="12.51601in" svg:y="7.00457in" svg:width="0.40706in" svg:height="0.30293in" draw:id="id182" draw:style-name="a1055" draw:name="Rectangle 21">
        <svg:title/>
        <svg:desc/>
        <text:p text:style-name="a1054" text:class-names="" text:cond-style-name=""><text:span text:style-name="a1053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183" presentation:style-name="a1058" draw:name="Picture Placeholder 6" svg:x="6.66667in" svg:y="0in" svg:width="6.66667in" svg:height="7.5in" presentation:class="graphic" presentation:placeholder="false">
        <draw:text-box>
          <text:p text:style-name="a1057" text:class-names="" text:cond-style-name=""><text:span text:style-name="a1056" text:class-names="">Click on icon to insert image (including Alt Text)<text:s text:c="1"/></text:span></text:p>
        </draw:text-box>
        <svg:title/>
        <svg:desc/>
      </draw:frame>
      <draw:frame draw:id="id184" draw:style-name="a1059" draw:name="Picture 5" svg:x="0in" svg:y="0in" svg:width="13.33333in" svg:height="7.5in" style:rel-width="scale" style:rel-height="scale">
        <draw:image xlink:href="media/image21.png" xlink:type="simple" xlink:show="embed" xlink:actuate="onLoad"/>
        <svg:title/>
        <svg:desc/>
      </draw:frame>
      <presentation:notes style:page-layout-name="pageLayout2" draw:style-name="a1089">
        <draw:frame draw:id="id5" presentation:style-name="a1062" draw:name="Header Placeholder 1" svg:x="0in" svg:y="0in" svg:width="3.25in" svg:height="0.50174in" presentation:class="header" presentation:placeholder="false">
          <draw:text-box>
            <text:p text:style-name="a1061" text:class-names="" text:cond-style-name=""><text:span text:style-name="a1060" text:class-names=""/></text:p>
          </draw:text-box>
          <svg:title/>
          <svg:desc/>
        </draw:frame>
        <draw:frame draw:id="id6" presentation:style-name="a1066" draw:name="Date Placeholder 2" svg:x="4.24826in" svg:y="0in" svg:width="3.25in" svg:height="0.50174in" presentation:class="date-time" presentation:placeholder="false">
          <draw:text-box>
            <text:p text:style-name="a1065" text:class-names="" text:cond-style-name=""><text:span text:style-name="a1063" text:class-names=""><text:date text:fixed="false" style:data-style-name="a1064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1067" draw:name="Slide Image Placeholder 3">
          <svg:title/>
          <svg:desc/>
        </draw:page-thumbnail>
        <draw:frame draw:id="id8" presentation:style-name="a1082" draw:name="Notes Placeholder 4" svg:x="0.75in" svg:y="4.8125in" svg:width="6in" svg:height="3.9375in" presentation:class="notes" presentation:placeholder="false">
          <draw:text-box>
            <text:p text:style-name="a1069" text:class-names="" text:cond-style-name=""><text:span text:style-name="a1068" text:class-names="">Click to edit Master text styles</text:span></text:p>
            <text:list text:style-name="a1072">
              <text:list-item>
                <text:list text:style-name="a1072">
                  <text:list-item>
                    <text:p text:style-name="a1071" text:class-names="" text:cond-style-name=""><text:span text:style-name="a1070" text:class-names="">Second level</text:span></text:p>
                  </text:list-item>
                </text:list>
              </text:list-item>
            </text:list>
            <text:list text:style-name="a1075">
              <text:list-item>
                <text:list text:style-name="a1075">
                  <text:list-item>
                    <text:list text:style-name="a1075">
                      <text:list-item>
                        <text:p text:style-name="a1074" text:class-names="" text:cond-style-name=""><text:span text:style-name="a1073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078">
              <text:list-item>
                <text:list text:style-name="a1078">
                  <text:list-item>
                    <text:list text:style-name="a1078">
                      <text:list-item>
                        <text:list text:style-name="a1078">
                          <text:list-item>
                            <text:p text:style-name="a1077" text:class-names="" text:cond-style-name=""><text:span text:style-name="a1076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81">
              <text:list-item>
                <text:list text:style-name="a1081">
                  <text:list-item>
                    <text:list text:style-name="a1081">
                      <text:list-item>
                        <text:list text:style-name="a1081">
                          <text:list-item>
                            <text:list text:style-name="a1081">
                              <text:list-item>
                                <text:p text:style-name="a1080" text:class-names="" text:cond-style-name=""><text:span text:style-name="a1079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085" draw:name="Footer Placeholder 5" svg:x="0in" svg:y="9.49826in" svg:width="3.25in" svg:height="0.50174in" presentation:class="footer" presentation:placeholder="false">
          <draw:text-box>
            <text:p text:style-name="a1084" text:class-names="" text:cond-style-name=""><text:span text:style-name="a1083" text:class-names=""/></text:p>
          </draw:text-box>
          <svg:title/>
          <svg:desc/>
        </draw:frame>
        <draw:frame draw:id="id10" presentation:style-name="a1088" draw:name="Slide Number Placeholder 6" svg:x="4.24826in" svg:y="9.49826in" svg:width="3.25in" svg:height="0.50174in" presentation:class="page-number" presentation:placeholder="false">
          <draw:text-box>
            <text:p text:style-name="a1087" text:class-names="" text:cond-style-name=""><text:span text:style-name="a108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8-cust-5_Breaker-Heading1-Blue-DarkBlueA" style:page-layout-name="pageLayout1" draw:style-name="a1090">
      <draw:frame draw:id="id185" draw:style-name="a1091" draw:name="Picture 2" svg:x="0in" svg:y="0in" svg:width="13.33333in" svg:height="7.5in" style:rel-width="scale" style:rel-height="scale">
        <draw:image xlink:href="media/image22.png" xlink:type="simple" xlink:show="embed" xlink:actuate="onLoad"/>
        <svg:title/>
        <svg:desc>A picture containing text

Description automatically generated</svg:desc>
      </draw:frame>
      <draw:frame draw:id="id186" presentation:style-name="a1095" draw:name="Text Placeholder 6" svg:x="0.96559in" svg:y="3.89764in" svg:width="4.25432in" svg:height="0.9809in" presentation:class="outline" presentation:placeholder="false">
        <draw:text-box>
          <text:list text:style-name="a1094">
            <text:list-item>
              <text:p text:style-name="a1093" text:class-names="" text:cond-style-name=""><text:span text:style-name="a1092" text:class-names="">Section subhead</text:span></text:p>
            </text:list-item>
          </text:list>
        </draw:text-box>
        <svg:title/>
        <svg:desc/>
      </draw:frame>
      <draw:frame draw:id="id187" presentation:style-name="a1099" draw:name="Text Placeholder 7" svg:x="0.96559in" svg:y="2.75591in" svg:width="7.59896in" svg:height="1.05382in" presentation:class="outline" presentation:placeholder="false">
        <draw:text-box>
          <text:list text:style-name="a1098">
            <text:list-item>
              <text:p text:style-name="a1097" text:class-names="" text:cond-style-name=""><text:span text:style-name="a1096" text:class-names="">Breaker heading</text:span></text:p>
            </text:list-item>
          </text:list>
        </draw:text-box>
        <svg:title/>
        <svg:desc/>
      </draw:frame>
      <draw:custom-shape svg:x="12.51601in" svg:y="7.00457in" svg:width="0.40706in" svg:height="0.30293in" draw:id="id188" draw:style-name="a1102" draw:name="Rectangle 9">
        <svg:title/>
        <svg:desc/>
        <text:p text:style-name="a1101" text:class-names="" text:cond-style-name=""><text:span text:style-name="a1100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presentation:notes style:page-layout-name="pageLayout2" draw:style-name="a1132">
        <draw:frame draw:id="id5" presentation:style-name="a1105" draw:name="Header Placeholder 1" svg:x="0in" svg:y="0in" svg:width="3.25in" svg:height="0.50174in" presentation:class="header" presentation:placeholder="false">
          <draw:text-box>
            <text:p text:style-name="a1104" text:class-names="" text:cond-style-name=""><text:span text:style-name="a1103" text:class-names=""/></text:p>
          </draw:text-box>
          <svg:title/>
          <svg:desc/>
        </draw:frame>
        <draw:frame draw:id="id6" presentation:style-name="a1109" draw:name="Date Placeholder 2" svg:x="4.24826in" svg:y="0in" svg:width="3.25in" svg:height="0.50174in" presentation:class="date-time" presentation:placeholder="false">
          <draw:text-box>
            <text:p text:style-name="a1108" text:class-names="" text:cond-style-name=""><text:span text:style-name="a1106" text:class-names=""><text:date text:fixed="false" style:data-style-name="a1107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1110" draw:name="Slide Image Placeholder 3">
          <svg:title/>
          <svg:desc/>
        </draw:page-thumbnail>
        <draw:frame draw:id="id8" presentation:style-name="a1125" draw:name="Notes Placeholder 4" svg:x="0.75in" svg:y="4.8125in" svg:width="6in" svg:height="3.9375in" presentation:class="notes" presentation:placeholder="false">
          <draw:text-box>
            <text:p text:style-name="a1112" text:class-names="" text:cond-style-name=""><text:span text:style-name="a1111" text:class-names="">Click to edit Master text styles</text:span></text:p>
            <text:list text:style-name="a1115">
              <text:list-item>
                <text:list text:style-name="a1115">
                  <text:list-item>
                    <text:p text:style-name="a1114" text:class-names="" text:cond-style-name=""><text:span text:style-name="a1113" text:class-names="">Second level</text:span></text:p>
                  </text:list-item>
                </text:list>
              </text:list-item>
            </text:list>
            <text:list text:style-name="a1118">
              <text:list-item>
                <text:list text:style-name="a1118">
                  <text:list-item>
                    <text:list text:style-name="a1118">
                      <text:list-item>
                        <text:p text:style-name="a1117" text:class-names="" text:cond-style-name=""><text:span text:style-name="a1116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121">
              <text:list-item>
                <text:list text:style-name="a1121">
                  <text:list-item>
                    <text:list text:style-name="a1121">
                      <text:list-item>
                        <text:list text:style-name="a1121">
                          <text:list-item>
                            <text:p text:style-name="a1120" text:class-names="" text:cond-style-name=""><text:span text:style-name="a1119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24">
              <text:list-item>
                <text:list text:style-name="a1124">
                  <text:list-item>
                    <text:list text:style-name="a1124">
                      <text:list-item>
                        <text:list text:style-name="a1124">
                          <text:list-item>
                            <text:list text:style-name="a1124">
                              <text:list-item>
                                <text:p text:style-name="a1123" text:class-names="" text:cond-style-name=""><text:span text:style-name="a1122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128" draw:name="Footer Placeholder 5" svg:x="0in" svg:y="9.49826in" svg:width="3.25in" svg:height="0.50174in" presentation:class="footer" presentation:placeholder="false">
          <draw:text-box>
            <text:p text:style-name="a1127" text:class-names="" text:cond-style-name=""><text:span text:style-name="a1126" text:class-names=""/></text:p>
          </draw:text-box>
          <svg:title/>
          <svg:desc/>
        </draw:frame>
        <draw:frame draw:id="id10" presentation:style-name="a1131" draw:name="Slide Number Placeholder 6" svg:x="4.24826in" svg:y="9.49826in" svg:width="3.25in" svg:height="0.50174in" presentation:class="page-number" presentation:placeholder="false">
          <draw:text-box>
            <text:p text:style-name="a1130" text:class-names="" text:cond-style-name=""><text:span text:style-name="a112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9-cust-6_Breaker-Heading1-Blue-DarkBlueA" style:page-layout-name="pageLayout1" draw:style-name="a1133">
      <draw:custom-shape svg:x="-0.01601in" svg:y="-0.03816in" svg:width="13.34934in" svg:height="7.51598in" draw:id="id189" draw:style-name="a1136" draw:name="Rectangle 1">
        <svg:title/>
        <svg:desc/>
        <text:p text:style-name="a1135" text:class-names="" text:cond-style-name=""><text:span text:style-name="a113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90" draw:style-name="a1137" draw:name="Picture 5" svg:x="-0.23704in" svg:y="-0.13333in" svg:width="13.57037in" svg:height="7.63333in" style:rel-width="scale" style:rel-height="scale">
        <draw:image xlink:href="media/image23.png" xlink:type="simple" xlink:show="embed" xlink:actuate="onLoad"/>
        <svg:title/>
        <svg:desc>Chart

Description automatically generated with medium confidence</svg:desc>
      </draw:frame>
      <draw:frame draw:id="id191" presentation:style-name="a1141" draw:name="Text Placeholder 6" svg:x="0.66929in" svg:y="4.26861in" svg:width="4.25432in" svg:height="0.9809in" presentation:class="outline" presentation:placeholder="false">
        <draw:text-box>
          <text:list text:style-name="a1140">
            <text:list-item>
              <text:p text:style-name="a1139" text:class-names="" text:cond-style-name=""><text:span text:style-name="a1138" text:class-names="">Section subhead</text:span></text:p>
            </text:list-item>
          </text:list>
        </draw:text-box>
        <svg:title/>
        <svg:desc/>
      </draw:frame>
      <draw:frame draw:id="id192" presentation:style-name="a1145" draw:name="Text Placeholder 7" svg:x="0.66929in" svg:y="2.09677in" svg:width="6.21781in" svg:height="1.71295in" presentation:class="outline" presentation:placeholder="false">
        <draw:text-box>
          <text:list text:style-name="a1144">
            <text:list-item>
              <text:p text:style-name="a1143" text:class-names="" text:cond-style-name=""><text:span text:style-name="a1142" text:class-names="">Breaker heading</text:span></text:p>
            </text:list-item>
          </text:list>
        </draw:text-box>
        <svg:title/>
        <svg:desc/>
      </draw:frame>
      <draw:custom-shape svg:x="12.51601in" svg:y="7.00457in" svg:width="0.40706in" svg:height="0.30293in" draw:id="id193" draw:style-name="a1148" draw:name="Rectangle 9">
        <svg:title/>
        <svg:desc/>
        <text:p text:style-name="a1147" text:class-names="" text:cond-style-name=""><text:span text:style-name="a1146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presentation:notes style:page-layout-name="pageLayout2" draw:style-name="a1178">
        <draw:frame draw:id="id5" presentation:style-name="a1151" draw:name="Header Placeholder 1" svg:x="0in" svg:y="0in" svg:width="3.25in" svg:height="0.50174in" presentation:class="header" presentation:placeholder="false">
          <draw:text-box>
            <text:p text:style-name="a1150" text:class-names="" text:cond-style-name=""><text:span text:style-name="a1149" text:class-names=""/></text:p>
          </draw:text-box>
          <svg:title/>
          <svg:desc/>
        </draw:frame>
        <draw:frame draw:id="id6" presentation:style-name="a1155" draw:name="Date Placeholder 2" svg:x="4.24826in" svg:y="0in" svg:width="3.25in" svg:height="0.50174in" presentation:class="date-time" presentation:placeholder="false">
          <draw:text-box>
            <text:p text:style-name="a1154" text:class-names="" text:cond-style-name=""><text:span text:style-name="a1152" text:class-names=""><text:date text:fixed="false" style:data-style-name="a1153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1156" draw:name="Slide Image Placeholder 3">
          <svg:title/>
          <svg:desc/>
        </draw:page-thumbnail>
        <draw:frame draw:id="id8" presentation:style-name="a1171" draw:name="Notes Placeholder 4" svg:x="0.75in" svg:y="4.8125in" svg:width="6in" svg:height="3.9375in" presentation:class="notes" presentation:placeholder="false">
          <draw:text-box>
            <text:p text:style-name="a1158" text:class-names="" text:cond-style-name=""><text:span text:style-name="a1157" text:class-names="">Click to edit Master text styles</text:span></text:p>
            <text:list text:style-name="a1161">
              <text:list-item>
                <text:list text:style-name="a1161">
                  <text:list-item>
                    <text:p text:style-name="a1160" text:class-names="" text:cond-style-name=""><text:span text:style-name="a1159" text:class-names="">Second level</text:span></text:p>
                  </text:list-item>
                </text:list>
              </text:list-item>
            </text:list>
            <text:list text:style-name="a1164">
              <text:list-item>
                <text:list text:style-name="a1164">
                  <text:list-item>
                    <text:list text:style-name="a1164">
                      <text:list-item>
                        <text:p text:style-name="a1163" text:class-names="" text:cond-style-name=""><text:span text:style-name="a1162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167">
              <text:list-item>
                <text:list text:style-name="a1167">
                  <text:list-item>
                    <text:list text:style-name="a1167">
                      <text:list-item>
                        <text:list text:style-name="a1167">
                          <text:list-item>
                            <text:p text:style-name="a1166" text:class-names="" text:cond-style-name=""><text:span text:style-name="a1165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70">
              <text:list-item>
                <text:list text:style-name="a1170">
                  <text:list-item>
                    <text:list text:style-name="a1170">
                      <text:list-item>
                        <text:list text:style-name="a1170">
                          <text:list-item>
                            <text:list text:style-name="a1170">
                              <text:list-item>
                                <text:p text:style-name="a1169" text:class-names="" text:cond-style-name=""><text:span text:style-name="a1168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174" draw:name="Footer Placeholder 5" svg:x="0in" svg:y="9.49826in" svg:width="3.25in" svg:height="0.50174in" presentation:class="footer" presentation:placeholder="false">
          <draw:text-box>
            <text:p text:style-name="a1173" text:class-names="" text:cond-style-name=""><text:span text:style-name="a1172" text:class-names=""/></text:p>
          </draw:text-box>
          <svg:title/>
          <svg:desc/>
        </draw:frame>
        <draw:frame draw:id="id10" presentation:style-name="a1177" draw:name="Slide Number Placeholder 6" svg:x="4.24826in" svg:y="9.49826in" svg:width="3.25in" svg:height="0.50174in" presentation:class="page-number" presentation:placeholder="false">
          <draw:text-box>
            <text:p text:style-name="a1176" text:class-names="" text:cond-style-name=""><text:span text:style-name="a117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0-cust-8_Breaker-Heading1-Blue-DarkBlueA" style:page-layout-name="pageLayout1" draw:style-name="a1179">
      <draw:custom-shape svg:x="-0.01601in" svg:y="-0.03816in" svg:width="13.34934in" svg:height="7.51598in" draw:id="id194" draw:style-name="a1182" draw:name="Rectangle 4">
        <svg:title/>
        <svg:desc/>
        <text:p text:style-name="a1181" text:class-names="" text:cond-style-name=""><text:span text:style-name="a118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95" draw:style-name="a1183" draw:name="Picture 8" svg:x="-0.05716in" svg:y="-0.13387in" svg:width="13.67009in" svg:height="7.68942in" style:rel-width="scale" style:rel-height="scale">
        <draw:image xlink:href="media/image24.png" xlink:type="simple" xlink:show="embed" xlink:actuate="onLoad"/>
        <svg:title/>
        <svg:desc>A picture containing icon

Description automatically generated</svg:desc>
      </draw:frame>
      <draw:frame draw:id="id196" presentation:style-name="a1187" draw:name="Text Placeholder 6" svg:x="0.97541in" svg:y="4.26861in" svg:width="4.25432in" svg:height="0.9809in" presentation:class="outline" presentation:placeholder="false">
        <draw:text-box>
          <text:list text:style-name="a1186">
            <text:list-item>
              <text:p text:style-name="a1185" text:class-names="" text:cond-style-name=""><text:span text:style-name="a1184" text:class-names="">Section subhead</text:span></text:p>
            </text:list-item>
          </text:list>
        </draw:text-box>
        <svg:title/>
        <svg:desc/>
      </draw:frame>
      <draw:frame draw:id="id197" presentation:style-name="a1191" draw:name="Text Placeholder 7" svg:x="0.97541in" svg:y="2.09677in" svg:width="6.21781in" svg:height="1.71295in" presentation:class="outline" presentation:placeholder="false">
        <draw:text-box>
          <text:list text:style-name="a1190">
            <text:list-item>
              <text:p text:style-name="a1189" text:class-names="" text:cond-style-name=""><text:span text:style-name="a1188" text:class-names="">Breaker heading</text:span></text:p>
            </text:list-item>
          </text:list>
        </draw:text-box>
        <svg:title/>
        <svg:desc/>
      </draw:frame>
      <draw:custom-shape svg:x="12.51601in" svg:y="7.00457in" svg:width="0.40706in" svg:height="0.30293in" draw:id="id198" draw:style-name="a1194" draw:name="Rectangle 9">
        <svg:title/>
        <svg:desc/>
        <text:p text:style-name="a1193" text:class-names="" text:cond-style-name=""><text:span text:style-name="a1192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presentation:notes style:page-layout-name="pageLayout2" draw:style-name="a1224">
        <draw:frame draw:id="id5" presentation:style-name="a1197" draw:name="Header Placeholder 1" svg:x="0in" svg:y="0in" svg:width="3.25in" svg:height="0.50174in" presentation:class="header" presentation:placeholder="false">
          <draw:text-box>
            <text:p text:style-name="a1196" text:class-names="" text:cond-style-name=""><text:span text:style-name="a1195" text:class-names=""/></text:p>
          </draw:text-box>
          <svg:title/>
          <svg:desc/>
        </draw:frame>
        <draw:frame draw:id="id6" presentation:style-name="a1201" draw:name="Date Placeholder 2" svg:x="4.24826in" svg:y="0in" svg:width="3.25in" svg:height="0.50174in" presentation:class="date-time" presentation:placeholder="false">
          <draw:text-box>
            <text:p text:style-name="a1200" text:class-names="" text:cond-style-name=""><text:span text:style-name="a1198" text:class-names=""><text:date text:fixed="false" style:data-style-name="a1199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1202" draw:name="Slide Image Placeholder 3">
          <svg:title/>
          <svg:desc/>
        </draw:page-thumbnail>
        <draw:frame draw:id="id8" presentation:style-name="a1217" draw:name="Notes Placeholder 4" svg:x="0.75in" svg:y="4.8125in" svg:width="6in" svg:height="3.9375in" presentation:class="notes" presentation:placeholder="false">
          <draw:text-box>
            <text:p text:style-name="a1204" text:class-names="" text:cond-style-name=""><text:span text:style-name="a1203" text:class-names="">Click to edit Master text styles</text:span></text:p>
            <text:list text:style-name="a1207">
              <text:list-item>
                <text:list text:style-name="a1207">
                  <text:list-item>
                    <text:p text:style-name="a1206" text:class-names="" text:cond-style-name=""><text:span text:style-name="a1205" text:class-names="">Second level</text:span></text:p>
                  </text:list-item>
                </text:list>
              </text:list-item>
            </text:list>
            <text:list text:style-name="a1210">
              <text:list-item>
                <text:list text:style-name="a1210">
                  <text:list-item>
                    <text:list text:style-name="a1210">
                      <text:list-item>
                        <text:p text:style-name="a1209" text:class-names="" text:cond-style-name=""><text:span text:style-name="a1208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213">
              <text:list-item>
                <text:list text:style-name="a1213">
                  <text:list-item>
                    <text:list text:style-name="a1213">
                      <text:list-item>
                        <text:list text:style-name="a1213">
                          <text:list-item>
                            <text:p text:style-name="a1212" text:class-names="" text:cond-style-name=""><text:span text:style-name="a1211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16">
              <text:list-item>
                <text:list text:style-name="a1216">
                  <text:list-item>
                    <text:list text:style-name="a1216">
                      <text:list-item>
                        <text:list text:style-name="a1216">
                          <text:list-item>
                            <text:list text:style-name="a1216">
                              <text:list-item>
                                <text:p text:style-name="a1215" text:class-names="" text:cond-style-name=""><text:span text:style-name="a1214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220" draw:name="Footer Placeholder 5" svg:x="0in" svg:y="9.49826in" svg:width="3.25in" svg:height="0.50174in" presentation:class="footer" presentation:placeholder="false">
          <draw:text-box>
            <text:p text:style-name="a1219" text:class-names="" text:cond-style-name=""><text:span text:style-name="a1218" text:class-names=""/></text:p>
          </draw:text-box>
          <svg:title/>
          <svg:desc/>
        </draw:frame>
        <draw:frame draw:id="id10" presentation:style-name="a1223" draw:name="Slide Number Placeholder 6" svg:x="4.24826in" svg:y="9.49826in" svg:width="3.25in" svg:height="0.50174in" presentation:class="page-number" presentation:placeholder="false">
          <draw:text-box>
            <text:p text:style-name="a1222" text:class-names="" text:cond-style-name=""><text:span text:style-name="a122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1-cust-7_Breaker-Heading1-Blue-DarkBlueA" style:page-layout-name="pageLayout1" draw:style-name="a1225">
      <draw:frame draw:id="id199" draw:style-name="a1226" draw:name="Picture 2" svg:x="0in" svg:y="0in" svg:width="13.33333in" svg:height="7.5in" style:rel-width="scale" style:rel-height="scale">
        <draw:image xlink:href="media/image25.png" xlink:type="simple" xlink:show="embed" xlink:actuate="onLoad"/>
        <svg:title/>
        <svg:desc>Icon

Description automatically generated</svg:desc>
      </draw:frame>
      <draw:frame draw:id="id200" presentation:style-name="a1230" draw:name="Text Placeholder 6" svg:x="0.9346in" svg:y="4.26861in" svg:width="4.25432in" svg:height="0.9809in" presentation:class="outline" presentation:placeholder="false">
        <draw:text-box>
          <text:list text:style-name="a1229">
            <text:list-item>
              <text:p text:style-name="a1228" text:class-names="" text:cond-style-name=""><text:span text:style-name="a1227" text:class-names="">Section subhead</text:span></text:p>
            </text:list-item>
          </text:list>
        </draw:text-box>
        <svg:title/>
        <svg:desc/>
      </draw:frame>
      <draw:frame draw:id="id201" presentation:style-name="a1234" draw:name="Text Placeholder 7" svg:x="0.9346in" svg:y="2.09677in" svg:width="6.21781in" svg:height="1.71295in" presentation:class="outline" presentation:placeholder="false">
        <draw:text-box>
          <text:list text:style-name="a1233">
            <text:list-item>
              <text:p text:style-name="a1232" text:class-names="" text:cond-style-name=""><text:span text:style-name="a1231" text:class-names="">Breaker heading</text:span></text:p>
            </text:list-item>
          </text:list>
        </draw:text-box>
        <svg:title/>
        <svg:desc/>
      </draw:frame>
      <draw:custom-shape svg:x="12.51601in" svg:y="7.00457in" svg:width="0.40706in" svg:height="0.30293in" draw:id="id202" draw:style-name="a1237" draw:name="Rectangle 9">
        <svg:title/>
        <svg:desc/>
        <text:p text:style-name="a1236" text:class-names="" text:cond-style-name=""><text:span text:style-name="a1235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presentation:notes style:page-layout-name="pageLayout2" draw:style-name="a1267">
        <draw:frame draw:id="id5" presentation:style-name="a1240" draw:name="Header Placeholder 1" svg:x="0in" svg:y="0in" svg:width="3.25in" svg:height="0.50174in" presentation:class="header" presentation:placeholder="false">
          <draw:text-box>
            <text:p text:style-name="a1239" text:class-names="" text:cond-style-name=""><text:span text:style-name="a1238" text:class-names=""/></text:p>
          </draw:text-box>
          <svg:title/>
          <svg:desc/>
        </draw:frame>
        <draw:frame draw:id="id6" presentation:style-name="a1244" draw:name="Date Placeholder 2" svg:x="4.24826in" svg:y="0in" svg:width="3.25in" svg:height="0.50174in" presentation:class="date-time" presentation:placeholder="false">
          <draw:text-box>
            <text:p text:style-name="a1243" text:class-names="" text:cond-style-name=""><text:span text:style-name="a1241" text:class-names=""><text:date text:fixed="false" style:data-style-name="a1242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1245" draw:name="Slide Image Placeholder 3">
          <svg:title/>
          <svg:desc/>
        </draw:page-thumbnail>
        <draw:frame draw:id="id8" presentation:style-name="a1260" draw:name="Notes Placeholder 4" svg:x="0.75in" svg:y="4.8125in" svg:width="6in" svg:height="3.9375in" presentation:class="notes" presentation:placeholder="false">
          <draw:text-box>
            <text:p text:style-name="a1247" text:class-names="" text:cond-style-name=""><text:span text:style-name="a1246" text:class-names="">Click to edit Master text styles</text:span></text:p>
            <text:list text:style-name="a1250">
              <text:list-item>
                <text:list text:style-name="a1250">
                  <text:list-item>
                    <text:p text:style-name="a1249" text:class-names="" text:cond-style-name=""><text:span text:style-name="a1248" text:class-names="">Second level</text:span></text:p>
                  </text:list-item>
                </text:list>
              </text:list-item>
            </text:list>
            <text:list text:style-name="a1253">
              <text:list-item>
                <text:list text:style-name="a1253">
                  <text:list-item>
                    <text:list text:style-name="a1253">
                      <text:list-item>
                        <text:p text:style-name="a1252" text:class-names="" text:cond-style-name=""><text:span text:style-name="a1251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256">
              <text:list-item>
                <text:list text:style-name="a1256">
                  <text:list-item>
                    <text:list text:style-name="a1256">
                      <text:list-item>
                        <text:list text:style-name="a1256">
                          <text:list-item>
                            <text:p text:style-name="a1255" text:class-names="" text:cond-style-name=""><text:span text:style-name="a1254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59">
              <text:list-item>
                <text:list text:style-name="a1259">
                  <text:list-item>
                    <text:list text:style-name="a1259">
                      <text:list-item>
                        <text:list text:style-name="a1259">
                          <text:list-item>
                            <text:list text:style-name="a1259">
                              <text:list-item>
                                <text:p text:style-name="a1258" text:class-names="" text:cond-style-name=""><text:span text:style-name="a1257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263" draw:name="Footer Placeholder 5" svg:x="0in" svg:y="9.49826in" svg:width="3.25in" svg:height="0.50174in" presentation:class="footer" presentation:placeholder="false">
          <draw:text-box>
            <text:p text:style-name="a1262" text:class-names="" text:cond-style-name=""><text:span text:style-name="a1261" text:class-names=""/></text:p>
          </draw:text-box>
          <svg:title/>
          <svg:desc/>
        </draw:frame>
        <draw:frame draw:id="id10" presentation:style-name="a1266" draw:name="Slide Number Placeholder 6" svg:x="4.24826in" svg:y="9.49826in" svg:width="3.25in" svg:height="0.50174in" presentation:class="page-number" presentation:placeholder="false">
          <draw:text-box>
            <text:p text:style-name="a1265" text:class-names="" text:cond-style-name=""><text:span text:style-name="a126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2-cust-1_Headline-slide-with-image-A" style:page-layout-name="pageLayout1" draw:style-name="a1268">
      <draw:frame draw:id="id203" presentation:style-name="a1271" draw:name="Picture Placeholder 6" svg:x="6.66667in" svg:y="0in" svg:width="6.66667in" svg:height="7.5in" presentation:class="graphic" presentation:placeholder="false">
        <draw:text-box>
          <text:p text:style-name="a1270" text:class-names="" text:cond-style-name=""><text:span text:style-name="a1269" text:class-names="">Click on icon to insert image (including Alt Text)</text:span></text:p>
        </draw:text-box>
        <svg:title/>
        <svg:desc/>
      </draw:frame>
      <draw:custom-shape svg:x="0in" svg:y="0in" svg:width="6.66667in" svg:height="7.51598in" draw:id="id204" draw:style-name="a1274" draw:name="Rectangle 10">
        <svg:title/>
        <svg:desc/>
        <text:p text:style-name="a1273" text:class-names="" text:cond-style-name=""><text:span text:style-name="a127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05" draw:style-name="a1277" draw:name="TextBox 8" svg:x="5.14103in" svg:y="4.62821in" svg:width="0in" svg:height="0in">
        <draw:text-box>
          <text:p text:style-name="a1276" text:class-names="" text:cond-style-name=""><text:span text:style-name="a1275" text:class-names=""/></text:p>
        </draw:text-box>
        <svg:title/>
        <svg:desc/>
      </draw:frame>
      <draw:custom-shape svg:x="12.51601in" svg:y="7.00457in" svg:width="0.40706in" svg:height="0.30293in" draw:id="id206" draw:style-name="a1280" draw:name="Rectangle 9">
        <svg:title/>
        <svg:desc/>
        <text:p text:style-name="a1279" text:class-names="" text:cond-style-name=""><text:span text:style-name="a1278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207" presentation:style-name="a1284" draw:name="Text Placeholder 6" svg:x="0.97541in" svg:y="4.26861in" svg:width="4.25432in" svg:height="0.9809in" presentation:class="outline" presentation:placeholder="false">
        <draw:text-box>
          <text:list text:style-name="a1283">
            <text:list-item>
              <text:p text:style-name="a1282" text:class-names="" text:cond-style-name=""><text:span text:style-name="a1281" text:class-names="">Section subhead</text:span></text:p>
            </text:list-item>
          </text:list>
        </draw:text-box>
        <svg:title/>
        <svg:desc/>
      </draw:frame>
      <draw:frame draw:id="id208" presentation:style-name="a1288" draw:name="Text Placeholder 7" svg:x="0.97541in" svg:y="2.09677in" svg:width="6.21781in" svg:height="1.71295in" presentation:class="outline" presentation:placeholder="false">
        <draw:text-box>
          <text:list text:style-name="a1287">
            <text:list-item>
              <text:p text:style-name="a1286" text:class-names="" text:cond-style-name=""><text:span text:style-name="a1285" text:class-names="">Breaker heading</text:span></text:p>
            </text:list-item>
          </text:list>
        </draw:text-box>
        <svg:title/>
        <svg:desc/>
      </draw:frame>
      <presentation:notes style:page-layout-name="pageLayout2" draw:style-name="a1318">
        <draw:frame draw:id="id5" presentation:style-name="a1291" draw:name="Header Placeholder 1" svg:x="0in" svg:y="0in" svg:width="3.25in" svg:height="0.50174in" presentation:class="header" presentation:placeholder="false">
          <draw:text-box>
            <text:p text:style-name="a1290" text:class-names="" text:cond-style-name=""><text:span text:style-name="a1289" text:class-names=""/></text:p>
          </draw:text-box>
          <svg:title/>
          <svg:desc/>
        </draw:frame>
        <draw:frame draw:id="id6" presentation:style-name="a1295" draw:name="Date Placeholder 2" svg:x="4.24826in" svg:y="0in" svg:width="3.25in" svg:height="0.50174in" presentation:class="date-time" presentation:placeholder="false">
          <draw:text-box>
            <text:p text:style-name="a1294" text:class-names="" text:cond-style-name=""><text:span text:style-name="a1292" text:class-names=""><text:date text:fixed="false" style:data-style-name="a1293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1296" draw:name="Slide Image Placeholder 3">
          <svg:title/>
          <svg:desc/>
        </draw:page-thumbnail>
        <draw:frame draw:id="id8" presentation:style-name="a1311" draw:name="Notes Placeholder 4" svg:x="0.75in" svg:y="4.8125in" svg:width="6in" svg:height="3.9375in" presentation:class="notes" presentation:placeholder="false">
          <draw:text-box>
            <text:p text:style-name="a1298" text:class-names="" text:cond-style-name=""><text:span text:style-name="a1297" text:class-names="">Click to edit Master text styles</text:span></text:p>
            <text:list text:style-name="a1301">
              <text:list-item>
                <text:list text:style-name="a1301">
                  <text:list-item>
                    <text:p text:style-name="a1300" text:class-names="" text:cond-style-name=""><text:span text:style-name="a1299" text:class-names="">Second level</text:span></text:p>
                  </text:list-item>
                </text:list>
              </text:list-item>
            </text:list>
            <text:list text:style-name="a1304">
              <text:list-item>
                <text:list text:style-name="a1304">
                  <text:list-item>
                    <text:list text:style-name="a1304">
                      <text:list-item>
                        <text:p text:style-name="a1303" text:class-names="" text:cond-style-name=""><text:span text:style-name="a1302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307">
              <text:list-item>
                <text:list text:style-name="a1307">
                  <text:list-item>
                    <text:list text:style-name="a1307">
                      <text:list-item>
                        <text:list text:style-name="a1307">
                          <text:list-item>
                            <text:p text:style-name="a1306" text:class-names="" text:cond-style-name=""><text:span text:style-name="a1305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310">
              <text:list-item>
                <text:list text:style-name="a1310">
                  <text:list-item>
                    <text:list text:style-name="a1310">
                      <text:list-item>
                        <text:list text:style-name="a1310">
                          <text:list-item>
                            <text:list text:style-name="a1310">
                              <text:list-item>
                                <text:p text:style-name="a1309" text:class-names="" text:cond-style-name=""><text:span text:style-name="a1308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314" draw:name="Footer Placeholder 5" svg:x="0in" svg:y="9.49826in" svg:width="3.25in" svg:height="0.50174in" presentation:class="footer" presentation:placeholder="false">
          <draw:text-box>
            <text:p text:style-name="a1313" text:class-names="" text:cond-style-name=""><text:span text:style-name="a1312" text:class-names=""/></text:p>
          </draw:text-box>
          <svg:title/>
          <svg:desc/>
        </draw:frame>
        <draw:frame draw:id="id10" presentation:style-name="a1317" draw:name="Slide Number Placeholder 6" svg:x="4.24826in" svg:y="9.49826in" svg:width="3.25in" svg:height="0.50174in" presentation:class="page-number" presentation:placeholder="false">
          <draw:text-box>
            <text:p text:style-name="a1316" text:class-names="" text:cond-style-name=""><text:span text:style-name="a131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3-cust-End-Slide-ACCESSIBLE" style:page-layout-name="pageLayout1" draw:style-name="a1319">
      <draw:connector draw:type="line" svg:x1="6.25101in" svg:y1="2.84979in" svg:x2="7.19711in" svg:y2="2.84979in" draw:id="id209" draw:style-name="a1320" draw:name="Straight Connector 8">
        <svg:title/>
        <svg:desc/>
      </draw:connector>
      <draw:custom-shape svg:x="12.51601in" svg:y="7.00457in" svg:width="0.40706in" svg:height="0.30293in" draw:id="id210" draw:style-name="a1323" draw:name="Rectangle 9">
        <svg:title/>
        <svg:desc/>
        <text:p text:style-name="a1322" text:class-names="" text:cond-style-name=""><text:span text:style-name="a1321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211" draw:style-name="a1333" draw:name="TextBox 1" svg:x="6.13601in" svg:y="3.07168in" svg:width="4.75037in" svg:height="2.85218in">
        <draw:text-box>
          <text:p text:style-name="a1325" text:class-names="" text:cond-style-name=""><text:span text:style-name="a1324" text:class-names=""><text:s text:c="1"/>Thank You</text:span></text:p>
          <text:p text:style-name="a1327" text:class-names="" text:cond-style-name=""><text:span text:style-name="a1326" text:class-names=""><text:s text:c="8"/><text:tab/>@nhsengland</text:span></text:p>
          <text:p text:style-name="a1329" text:class-names="" text:cond-style-name=""><text:span text:style-name="a1328" text:class-names=""><text:s text:c="8"/><text:tab/>company/nhsengland</text:span></text:p>
          <text:p text:style-name="a1332" text:class-names="" text:cond-style-name=""><text:span text:style-name="a1330" text:class-names=""><text:tab/>england.nhs.uk</text:span><text:span text:style-name="a1331" text:class-names=""/></text:p>
        </draw:text-box>
        <svg:title/>
        <svg:desc/>
      </draw:frame>
      <draw:frame draw:id="id212" draw:style-name="a1334" draw:name="Picture 4" svg:x="6.42174in" svg:y="4.00835in" svg:width="0.42667in" svg:height="0.42667in" style:rel-width="scale" style:rel-height="scale">
        <draw:image xlink:href="media/image26.svg" xlink:type="simple" xlink:show="embed" xlink:actuate="onLoad"/>
        <svg:title/>
        <svg:desc/>
      </draw:frame>
      <draw:frame draw:id="id213" draw:style-name="a1335" draw:name="Picture 7" svg:x="6.43635in" svg:y="4.66576in" svg:width="0.42667in" svg:height="0.42667in" style:rel-width="scale" style:rel-height="scale">
        <draw:image xlink:href="media/image27.svg" xlink:type="simple" xlink:show="embed" xlink:actuate="onLoad"/>
        <svg:title/>
        <svg:desc/>
      </draw:frame>
      <draw:frame draw:id="id214" draw:style-name="a1336" draw:name="Picture 96" svg:x="6.30695in" svg:y="5.25648in" svg:width="0.65625in" svg:height="0.65625in" style:rel-width="scale" style:rel-height="scale">
        <draw:image xlink:href="media/image28.svg" xlink:type="simple" xlink:show="embed" xlink:actuate="onLoad"/>
        <svg:title/>
        <svg:desc/>
      </draw:frame>
      <draw:frame draw:id="id215" draw:style-name="a1337" draw:name="Picture 2" svg:x="11.53876in" svg:y="0.39854in" svg:width="1.32213in" svg:height="1.07151in" style:rel-width="scale" style:rel-height="scale">
        <draw:image xlink:href="media/image16.png" xlink:type="simple" xlink:show="embed" xlink:actuate="onLoad"/>
        <svg:title/>
        <svg:desc>Logo

Description automatically generated</svg:desc>
      </draw:frame>
      <draw:frame draw:id="id216" draw:style-name="a1338" draw:transform="translate(-5.88853in -4.16461in) rotate(-1.5708) translate(3.1445in 4.0864in)" draw:name="Picture 5" svg:width="11.77707in" svg:height="8.32922in" style:rel-width="scale" style:rel-height="scale">
        <draw:image xlink:href="media/image29.png" xlink:type="simple" xlink:show="embed" xlink:actuate="onLoad"/>
        <svg:title/>
        <svg:desc>Icon

Description automatically generated</svg:desc>
      </draw:frame>
      <presentation:notes style:page-layout-name="pageLayout2" draw:style-name="a1368">
        <draw:frame draw:id="id5" presentation:style-name="a1341" draw:name="Header Placeholder 1" svg:x="0in" svg:y="0in" svg:width="3.25in" svg:height="0.50174in" presentation:class="header" presentation:placeholder="false">
          <draw:text-box>
            <text:p text:style-name="a1340" text:class-names="" text:cond-style-name=""><text:span text:style-name="a1339" text:class-names=""/></text:p>
          </draw:text-box>
          <svg:title/>
          <svg:desc/>
        </draw:frame>
        <draw:frame draw:id="id6" presentation:style-name="a1345" draw:name="Date Placeholder 2" svg:x="4.24826in" svg:y="0in" svg:width="3.25in" svg:height="0.50174in" presentation:class="date-time" presentation:placeholder="false">
          <draw:text-box>
            <text:p text:style-name="a1344" text:class-names="" text:cond-style-name=""><text:span text:style-name="a1342" text:class-names=""><text:date text:fixed="false" style:data-style-name="a1343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1346" draw:name="Slide Image Placeholder 3">
          <svg:title/>
          <svg:desc/>
        </draw:page-thumbnail>
        <draw:frame draw:id="id8" presentation:style-name="a1361" draw:name="Notes Placeholder 4" svg:x="0.75in" svg:y="4.8125in" svg:width="6in" svg:height="3.9375in" presentation:class="notes" presentation:placeholder="false">
          <draw:text-box>
            <text:p text:style-name="a1348" text:class-names="" text:cond-style-name=""><text:span text:style-name="a1347" text:class-names="">Click to edit Master text styles</text:span></text:p>
            <text:list text:style-name="a1351">
              <text:list-item>
                <text:list text:style-name="a1351">
                  <text:list-item>
                    <text:p text:style-name="a1350" text:class-names="" text:cond-style-name=""><text:span text:style-name="a1349" text:class-names="">Second level</text:span></text:p>
                  </text:list-item>
                </text:list>
              </text:list-item>
            </text:list>
            <text:list text:style-name="a1354">
              <text:list-item>
                <text:list text:style-name="a1354">
                  <text:list-item>
                    <text:list text:style-name="a1354">
                      <text:list-item>
                        <text:p text:style-name="a1353" text:class-names="" text:cond-style-name=""><text:span text:style-name="a1352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357">
              <text:list-item>
                <text:list text:style-name="a1357">
                  <text:list-item>
                    <text:list text:style-name="a1357">
                      <text:list-item>
                        <text:list text:style-name="a1357">
                          <text:list-item>
                            <text:p text:style-name="a1356" text:class-names="" text:cond-style-name=""><text:span text:style-name="a1355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360">
              <text:list-item>
                <text:list text:style-name="a1360">
                  <text:list-item>
                    <text:list text:style-name="a1360">
                      <text:list-item>
                        <text:list text:style-name="a1360">
                          <text:list-item>
                            <text:list text:style-name="a1360">
                              <text:list-item>
                                <text:p text:style-name="a1359" text:class-names="" text:cond-style-name=""><text:span text:style-name="a1358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364" draw:name="Footer Placeholder 5" svg:x="0in" svg:y="9.49826in" svg:width="3.25in" svg:height="0.50174in" presentation:class="footer" presentation:placeholder="false">
          <draw:text-box>
            <text:p text:style-name="a1363" text:class-names="" text:cond-style-name=""><text:span text:style-name="a1362" text:class-names=""/></text:p>
          </draw:text-box>
          <svg:title/>
          <svg:desc/>
        </draw:frame>
        <draw:frame draw:id="id10" presentation:style-name="a1367" draw:name="Slide Number Placeholder 6" svg:x="4.24826in" svg:y="9.49826in" svg:width="3.25in" svg:height="0.50174in" presentation:class="page-number" presentation:placeholder="false">
          <draw:text-box>
            <text:p text:style-name="a1366" text:class-names="" text:cond-style-name=""><text:span text:style-name="a136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4-cust-1_Data-1" style:page-layout-name="pageLayout1" draw:style-name="a1369">
      <draw:custom-shape svg:x="0in" svg:y="0in" svg:width="13.34934in" svg:height="7.51598in" draw:id="id217" draw:style-name="a1372" draw:name="Rectangle 13">
        <svg:title/>
        <svg:desc/>
        <text:p text:style-name="a1371" text:class-names="" text:cond-style-name=""><text:span text:style-name="a137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18" presentation:style-name="a1375" draw:name="Title 1" svg:x="0.47244in" svg:y="0.3391in" svg:width="12.47173in" svg:height="0.46667in" presentation:class="title" presentation:placeholder="false">
        <draw:text-box>
          <text:p text:style-name="a1374" text:class-names="" text:cond-style-name=""><text:span text:style-name="a1373" text:class-names="">Heading</text:span></text:p>
        </draw:text-box>
        <svg:title/>
        <svg:desc/>
      </draw:frame>
      <draw:frame draw:id="id219" draw:style-name="a1378" draw:name="TextBox 8" svg:x="5.14103in" svg:y="4.62821in" svg:width="0in" svg:height="0in">
        <draw:text-box>
          <text:p text:style-name="a1377" text:class-names="" text:cond-style-name=""><text:span text:style-name="a1376" text:class-names=""/></text:p>
        </draw:text-box>
        <svg:title/>
        <svg:desc/>
      </draw:frame>
      <draw:custom-shape svg:x="12.51601in" svg:y="7.00457in" svg:width="0.40706in" svg:height="0.30293in" draw:id="id220" draw:style-name="a1381" draw:name="Rectangle 9">
        <svg:title/>
        <svg:desc/>
        <text:p text:style-name="a1380" text:class-names="" text:cond-style-name=""><text:span text:style-name="a1379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221" draw:style-name="a1384" draw:name="TextBox 3" svg:x="2.44156in" svg:y="3.46753in" svg:width="0in" svg:height="0in">
        <draw:text-box>
          <text:p text:style-name="a1383" text:class-names="" text:cond-style-name=""><text:span text:style-name="a1382" text:class-names=""/></text:p>
        </draw:text-box>
        <svg:title/>
        <svg:desc/>
      </draw:frame>
      <draw:connector draw:type="line" svg:x1="0.47244in" svg:y1="6.92913in" svg:x2="12.91339in" svg:y2="6.92913in" draw:id="id222" draw:style-name="a1385" draw:name="Straight Connector 11">
        <svg:title/>
        <svg:desc/>
      </draw:connector>
      <draw:frame draw:id="id223" draw:style-name="a1386" draw:transform="translate(-1.67578in -0.10278in) rotate(-3.14159) translate(11.75929in 0.36966in)" draw:name="Picture 4" svg:width="3.35157in" svg:height="0.20556in" style:rel-width="scale" style:rel-height="scale">
        <draw:image xlink:href="media/image17.png" xlink:type="simple" xlink:show="embed" xlink:actuate="onLoad"/>
        <svg:title/>
        <svg:desc/>
      </draw:frame>
      <draw:frame draw:id="id224" presentation:style-name="a1390" draw:name="Text Placeholder 7" svg:x="0.47244in" svg:y="0.83902in" svg:width="12.04357in" svg:height="0.63203in" presentation:class="outline" presentation:placeholder="false">
        <draw:text-box>
          <text:list text:style-name="a1389">
            <text:list-item>
              <text:p text:style-name="a1388" text:class-names="" text:cond-style-name=""><text:span text:style-name="a1387" text:class-names="">Subhead if needed</text:span></text:p>
            </text:list-item>
          </text:list>
        </draw:text-box>
        <svg:title/>
        <svg:desc/>
      </draw:frame>
      <presentation:notes style:page-layout-name="pageLayout2" draw:style-name="a1420">
        <draw:frame draw:id="id5" presentation:style-name="a1393" draw:name="Header Placeholder 1" svg:x="0in" svg:y="0in" svg:width="3.25in" svg:height="0.50174in" presentation:class="header" presentation:placeholder="false">
          <draw:text-box>
            <text:p text:style-name="a1392" text:class-names="" text:cond-style-name=""><text:span text:style-name="a1391" text:class-names=""/></text:p>
          </draw:text-box>
          <svg:title/>
          <svg:desc/>
        </draw:frame>
        <draw:frame draw:id="id6" presentation:style-name="a1397" draw:name="Date Placeholder 2" svg:x="4.24826in" svg:y="0in" svg:width="3.25in" svg:height="0.50174in" presentation:class="date-time" presentation:placeholder="false">
          <draw:text-box>
            <text:p text:style-name="a1396" text:class-names="" text:cond-style-name=""><text:span text:style-name="a1394" text:class-names=""><text:date text:fixed="false" style:data-style-name="a1395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1398" draw:name="Slide Image Placeholder 3">
          <svg:title/>
          <svg:desc/>
        </draw:page-thumbnail>
        <draw:frame draw:id="id8" presentation:style-name="a1413" draw:name="Notes Placeholder 4" svg:x="0.75in" svg:y="4.8125in" svg:width="6in" svg:height="3.9375in" presentation:class="notes" presentation:placeholder="false">
          <draw:text-box>
            <text:p text:style-name="a1400" text:class-names="" text:cond-style-name=""><text:span text:style-name="a1399" text:class-names="">Click to edit Master text styles</text:span></text:p>
            <text:list text:style-name="a1403">
              <text:list-item>
                <text:list text:style-name="a1403">
                  <text:list-item>
                    <text:p text:style-name="a1402" text:class-names="" text:cond-style-name=""><text:span text:style-name="a1401" text:class-names="">Second level</text:span></text:p>
                  </text:list-item>
                </text:list>
              </text:list-item>
            </text:list>
            <text:list text:style-name="a1406">
              <text:list-item>
                <text:list text:style-name="a1406">
                  <text:list-item>
                    <text:list text:style-name="a1406">
                      <text:list-item>
                        <text:p text:style-name="a1405" text:class-names="" text:cond-style-name=""><text:span text:style-name="a1404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409">
              <text:list-item>
                <text:list text:style-name="a1409">
                  <text:list-item>
                    <text:list text:style-name="a1409">
                      <text:list-item>
                        <text:list text:style-name="a1409">
                          <text:list-item>
                            <text:p text:style-name="a1408" text:class-names="" text:cond-style-name=""><text:span text:style-name="a1407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412">
              <text:list-item>
                <text:list text:style-name="a1412">
                  <text:list-item>
                    <text:list text:style-name="a1412">
                      <text:list-item>
                        <text:list text:style-name="a1412">
                          <text:list-item>
                            <text:list text:style-name="a1412">
                              <text:list-item>
                                <text:p text:style-name="a1411" text:class-names="" text:cond-style-name=""><text:span text:style-name="a1410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416" draw:name="Footer Placeholder 5" svg:x="0in" svg:y="9.49826in" svg:width="3.25in" svg:height="0.50174in" presentation:class="footer" presentation:placeholder="false">
          <draw:text-box>
            <text:p text:style-name="a1415" text:class-names="" text:cond-style-name=""><text:span text:style-name="a1414" text:class-names=""/></text:p>
          </draw:text-box>
          <svg:title/>
          <svg:desc/>
        </draw:frame>
        <draw:frame draw:id="id10" presentation:style-name="a1419" draw:name="Slide Number Placeholder 6" svg:x="4.24826in" svg:y="9.49826in" svg:width="3.25in" svg:height="0.50174in" presentation:class="page-number" presentation:placeholder="false">
          <draw:text-box>
            <text:p text:style-name="a1418" text:class-names="" text:cond-style-name=""><text:span text:style-name="a141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5-cust-1_Headline-and-image-with-header-1" style:page-layout-name="pageLayout1" draw:style-name="a1421">
      <draw:custom-shape svg:x="12.51601in" svg:y="7.00457in" svg:width="0.40706in" svg:height="0.30293in" draw:id="id225" draw:style-name="a1424" draw:name="Rectangle 9">
        <svg:title/>
        <svg:desc/>
        <text:p text:style-name="a1423" text:class-names="" text:cond-style-name=""><text:span text:style-name="a1422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226" draw:style-name="a1427" draw:name="TextBox 4" svg:x="2.14706in" svg:y="-1.32353in" svg:width="0in" svg:height="0in">
        <draw:text-box>
          <text:p text:style-name="a1426" text:class-names="" text:cond-style-name=""><text:span text:style-name="a1425" text:class-names=""/></text:p>
        </draw:text-box>
        <svg:title/>
        <svg:desc/>
      </draw:frame>
      <presentation:notes style:page-layout-name="pageLayout2" draw:style-name="a1457">
        <draw:frame draw:id="id5" presentation:style-name="a1430" draw:name="Header Placeholder 1" svg:x="0in" svg:y="0in" svg:width="3.25in" svg:height="0.50174in" presentation:class="header" presentation:placeholder="false">
          <draw:text-box>
            <text:p text:style-name="a1429" text:class-names="" text:cond-style-name=""><text:span text:style-name="a1428" text:class-names=""/></text:p>
          </draw:text-box>
          <svg:title/>
          <svg:desc/>
        </draw:frame>
        <draw:frame draw:id="id6" presentation:style-name="a1434" draw:name="Date Placeholder 2" svg:x="4.24826in" svg:y="0in" svg:width="3.25in" svg:height="0.50174in" presentation:class="date-time" presentation:placeholder="false">
          <draw:text-box>
            <text:p text:style-name="a1433" text:class-names="" text:cond-style-name=""><text:span text:style-name="a1431" text:class-names=""><text:date text:fixed="false" style:data-style-name="a1432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1435" draw:name="Slide Image Placeholder 3">
          <svg:title/>
          <svg:desc/>
        </draw:page-thumbnail>
        <draw:frame draw:id="id8" presentation:style-name="a1450" draw:name="Notes Placeholder 4" svg:x="0.75in" svg:y="4.8125in" svg:width="6in" svg:height="3.9375in" presentation:class="notes" presentation:placeholder="false">
          <draw:text-box>
            <text:p text:style-name="a1437" text:class-names="" text:cond-style-name=""><text:span text:style-name="a1436" text:class-names="">Click to edit Master text styles</text:span></text:p>
            <text:list text:style-name="a1440">
              <text:list-item>
                <text:list text:style-name="a1440">
                  <text:list-item>
                    <text:p text:style-name="a1439" text:class-names="" text:cond-style-name=""><text:span text:style-name="a1438" text:class-names="">Second level</text:span></text:p>
                  </text:list-item>
                </text:list>
              </text:list-item>
            </text:list>
            <text:list text:style-name="a1443">
              <text:list-item>
                <text:list text:style-name="a1443">
                  <text:list-item>
                    <text:list text:style-name="a1443">
                      <text:list-item>
                        <text:p text:style-name="a1442" text:class-names="" text:cond-style-name=""><text:span text:style-name="a1441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446">
              <text:list-item>
                <text:list text:style-name="a1446">
                  <text:list-item>
                    <text:list text:style-name="a1446">
                      <text:list-item>
                        <text:list text:style-name="a1446">
                          <text:list-item>
                            <text:p text:style-name="a1445" text:class-names="" text:cond-style-name=""><text:span text:style-name="a1444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449">
              <text:list-item>
                <text:list text:style-name="a1449">
                  <text:list-item>
                    <text:list text:style-name="a1449">
                      <text:list-item>
                        <text:list text:style-name="a1449">
                          <text:list-item>
                            <text:list text:style-name="a1449">
                              <text:list-item>
                                <text:p text:style-name="a1448" text:class-names="" text:cond-style-name=""><text:span text:style-name="a1447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453" draw:name="Footer Placeholder 5" svg:x="0in" svg:y="9.49826in" svg:width="3.25in" svg:height="0.50174in" presentation:class="footer" presentation:placeholder="false">
          <draw:text-box>
            <text:p text:style-name="a1452" text:class-names="" text:cond-style-name=""><text:span text:style-name="a1451" text:class-names=""/></text:p>
          </draw:text-box>
          <svg:title/>
          <svg:desc/>
        </draw:frame>
        <draw:frame draw:id="id10" presentation:style-name="a1456" draw:name="Slide Number Placeholder 6" svg:x="4.24826in" svg:y="9.49826in" svg:width="3.25in" svg:height="0.50174in" presentation:class="page-number" presentation:placeholder="false">
          <draw:text-box>
            <text:p text:style-name="a1455" text:class-names="" text:cond-style-name=""><text:span text:style-name="a145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6-cust-2_Headline-and-image-with-header-1" style:page-layout-name="pageLayout1" draw:style-name="a1458">
      <draw:custom-shape svg:x="12.51601in" svg:y="7.00457in" svg:width="0.40706in" svg:height="0.30293in" draw:id="id227" draw:style-name="a1461" draw:name="Rectangle 9">
        <svg:title/>
        <svg:desc/>
        <text:p text:style-name="a1460" text:class-names="" text:cond-style-name=""><text:span text:style-name="a1459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228" draw:style-name="a1464" draw:name="TextBox 4" svg:x="2.14706in" svg:y="-1.32353in" svg:width="0in" svg:height="0in">
        <draw:text-box>
          <text:p text:style-name="a1463" text:class-names="" text:cond-style-name=""><text:span text:style-name="a1462" text:class-names=""/></text:p>
        </draw:text-box>
        <svg:title/>
        <svg:desc/>
      </draw:frame>
      <presentation:notes style:page-layout-name="pageLayout2" draw:style-name="a1494">
        <draw:frame draw:id="id5" presentation:style-name="a1467" draw:name="Header Placeholder 1" svg:x="0in" svg:y="0in" svg:width="3.25in" svg:height="0.50174in" presentation:class="header" presentation:placeholder="false">
          <draw:text-box>
            <text:p text:style-name="a1466" text:class-names="" text:cond-style-name=""><text:span text:style-name="a1465" text:class-names=""/></text:p>
          </draw:text-box>
          <svg:title/>
          <svg:desc/>
        </draw:frame>
        <draw:frame draw:id="id6" presentation:style-name="a1471" draw:name="Date Placeholder 2" svg:x="4.24826in" svg:y="0in" svg:width="3.25in" svg:height="0.50174in" presentation:class="date-time" presentation:placeholder="false">
          <draw:text-box>
            <text:p text:style-name="a1470" text:class-names="" text:cond-style-name=""><text:span text:style-name="a1468" text:class-names=""><text:date text:fixed="false" style:data-style-name="a1469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1472" draw:name="Slide Image Placeholder 3">
          <svg:title/>
          <svg:desc/>
        </draw:page-thumbnail>
        <draw:frame draw:id="id8" presentation:style-name="a1487" draw:name="Notes Placeholder 4" svg:x="0.75in" svg:y="4.8125in" svg:width="6in" svg:height="3.9375in" presentation:class="notes" presentation:placeholder="false">
          <draw:text-box>
            <text:p text:style-name="a1474" text:class-names="" text:cond-style-name=""><text:span text:style-name="a1473" text:class-names="">Click to edit Master text styles</text:span></text:p>
            <text:list text:style-name="a1477">
              <text:list-item>
                <text:list text:style-name="a1477">
                  <text:list-item>
                    <text:p text:style-name="a1476" text:class-names="" text:cond-style-name=""><text:span text:style-name="a1475" text:class-names="">Second level</text:span></text:p>
                  </text:list-item>
                </text:list>
              </text:list-item>
            </text:list>
            <text:list text:style-name="a1480">
              <text:list-item>
                <text:list text:style-name="a1480">
                  <text:list-item>
                    <text:list text:style-name="a1480">
                      <text:list-item>
                        <text:p text:style-name="a1479" text:class-names="" text:cond-style-name=""><text:span text:style-name="a1478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483">
              <text:list-item>
                <text:list text:style-name="a1483">
                  <text:list-item>
                    <text:list text:style-name="a1483">
                      <text:list-item>
                        <text:list text:style-name="a1483">
                          <text:list-item>
                            <text:p text:style-name="a1482" text:class-names="" text:cond-style-name=""><text:span text:style-name="a1481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486">
              <text:list-item>
                <text:list text:style-name="a1486">
                  <text:list-item>
                    <text:list text:style-name="a1486">
                      <text:list-item>
                        <text:list text:style-name="a1486">
                          <text:list-item>
                            <text:list text:style-name="a1486">
                              <text:list-item>
                                <text:p text:style-name="a1485" text:class-names="" text:cond-style-name=""><text:span text:style-name="a1484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490" draw:name="Footer Placeholder 5" svg:x="0in" svg:y="9.49826in" svg:width="3.25in" svg:height="0.50174in" presentation:class="footer" presentation:placeholder="false">
          <draw:text-box>
            <text:p text:style-name="a1489" text:class-names="" text:cond-style-name=""><text:span text:style-name="a1488" text:class-names=""/></text:p>
          </draw:text-box>
          <svg:title/>
          <svg:desc/>
        </draw:frame>
        <draw:frame draw:id="id10" presentation:style-name="a1493" draw:name="Slide Number Placeholder 6" svg:x="4.24826in" svg:y="9.49826in" svg:width="3.25in" svg:height="0.50174in" presentation:class="page-number" presentation:placeholder="false">
          <draw:text-box>
            <text:p text:style-name="a1492" text:class-names="" text:cond-style-name=""><text:span text:style-name="a149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7-cust-2_Headline-and-image-with-header-4" style:page-layout-name="pageLayout1" draw:style-name="a1495">
      <draw:custom-shape svg:x="12.51601in" svg:y="7.00457in" svg:width="0.40706in" svg:height="0.30293in" draw:id="id229" draw:style-name="a1498" draw:name="Rectangle 9">
        <svg:title/>
        <svg:desc/>
        <text:p text:style-name="a1497" text:class-names="" text:cond-style-name=""><text:span text:style-name="a1496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230" draw:style-name="a1501" draw:name="TextBox 4" svg:x="2.14706in" svg:y="-1.32353in" svg:width="0in" svg:height="0in">
        <draw:text-box>
          <text:p text:style-name="a1500" text:class-names="" text:cond-style-name=""><text:span text:style-name="a1499" text:class-names=""/></text:p>
        </draw:text-box>
        <svg:title/>
        <svg:desc/>
      </draw:frame>
      <draw:custom-shape svg:x="12.51601in" svg:y="7.00457in" svg:width="0.40706in" svg:height="0.30293in" draw:id="id231" draw:style-name="a1504" draw:name="Rectangle 21">
        <svg:title/>
        <svg:desc/>
        <text:p text:style-name="a1503" text:class-names="" text:cond-style-name=""><text:span text:style-name="a1502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232" draw:style-name="a1507" draw:name="TextBox 5" svg:x="7.87681in" svg:y="2.46in" svg:width="4.84268in" svg:height="1.3127in">
        <draw:text-box>
          <text:p text:style-name="a1506" text:class-names="" text:cond-style-name=""><text:span text:style-name="a1505" text:class-names="">Text content goes over single column. Text content here goes over single column. Text content here goes over single column. <text:s text:c="1"/></text:span></text:p>
        </draw:text-box>
        <svg:title/>
        <svg:desc/>
      </draw:frame>
      <presentation:notes style:page-layout-name="pageLayout2" draw:style-name="a1537">
        <draw:frame draw:id="id5" presentation:style-name="a1510" draw:name="Header Placeholder 1" svg:x="0in" svg:y="0in" svg:width="3.25in" svg:height="0.50174in" presentation:class="header" presentation:placeholder="false">
          <draw:text-box>
            <text:p text:style-name="a1509" text:class-names="" text:cond-style-name=""><text:span text:style-name="a1508" text:class-names=""/></text:p>
          </draw:text-box>
          <svg:title/>
          <svg:desc/>
        </draw:frame>
        <draw:frame draw:id="id6" presentation:style-name="a1514" draw:name="Date Placeholder 2" svg:x="4.24826in" svg:y="0in" svg:width="3.25in" svg:height="0.50174in" presentation:class="date-time" presentation:placeholder="false">
          <draw:text-box>
            <text:p text:style-name="a1513" text:class-names="" text:cond-style-name=""><text:span text:style-name="a1511" text:class-names=""><text:date text:fixed="false" style:data-style-name="a1512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1515" draw:name="Slide Image Placeholder 3">
          <svg:title/>
          <svg:desc/>
        </draw:page-thumbnail>
        <draw:frame draw:id="id8" presentation:style-name="a1530" draw:name="Notes Placeholder 4" svg:x="0.75in" svg:y="4.8125in" svg:width="6in" svg:height="3.9375in" presentation:class="notes" presentation:placeholder="false">
          <draw:text-box>
            <text:p text:style-name="a1517" text:class-names="" text:cond-style-name=""><text:span text:style-name="a1516" text:class-names="">Click to edit Master text styles</text:span></text:p>
            <text:list text:style-name="a1520">
              <text:list-item>
                <text:list text:style-name="a1520">
                  <text:list-item>
                    <text:p text:style-name="a1519" text:class-names="" text:cond-style-name=""><text:span text:style-name="a1518" text:class-names="">Second level</text:span></text:p>
                  </text:list-item>
                </text:list>
              </text:list-item>
            </text:list>
            <text:list text:style-name="a1523">
              <text:list-item>
                <text:list text:style-name="a1523">
                  <text:list-item>
                    <text:list text:style-name="a1523">
                      <text:list-item>
                        <text:p text:style-name="a1522" text:class-names="" text:cond-style-name=""><text:span text:style-name="a1521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526">
              <text:list-item>
                <text:list text:style-name="a1526">
                  <text:list-item>
                    <text:list text:style-name="a1526">
                      <text:list-item>
                        <text:list text:style-name="a1526">
                          <text:list-item>
                            <text:p text:style-name="a1525" text:class-names="" text:cond-style-name=""><text:span text:style-name="a1524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529">
              <text:list-item>
                <text:list text:style-name="a1529">
                  <text:list-item>
                    <text:list text:style-name="a1529">
                      <text:list-item>
                        <text:list text:style-name="a1529">
                          <text:list-item>
                            <text:list text:style-name="a1529">
                              <text:list-item>
                                <text:p text:style-name="a1528" text:class-names="" text:cond-style-name=""><text:span text:style-name="a1527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533" draw:name="Footer Placeholder 5" svg:x="0in" svg:y="9.49826in" svg:width="3.25in" svg:height="0.50174in" presentation:class="footer" presentation:placeholder="false">
          <draw:text-box>
            <text:p text:style-name="a1532" text:class-names="" text:cond-style-name=""><text:span text:style-name="a1531" text:class-names=""/></text:p>
          </draw:text-box>
          <svg:title/>
          <svg:desc/>
        </draw:frame>
        <draw:frame draw:id="id10" presentation:style-name="a1536" draw:name="Slide Number Placeholder 6" svg:x="4.24826in" svg:y="9.49826in" svg:width="3.25in" svg:height="0.50174in" presentation:class="page-number" presentation:placeholder="false">
          <draw:text-box>
            <text:p text:style-name="a1535" text:class-names="" text:cond-style-name=""><text:span text:style-name="a153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8-cust-Headline-and-image-with-header-4" style:page-layout-name="pageLayout1" draw:style-name="a1538">
      <draw:custom-shape svg:x="12.51601in" svg:y="7.00457in" svg:width="0.40706in" svg:height="0.30293in" draw:id="id233" draw:style-name="a1541" draw:name="Rectangle 9">
        <svg:title/>
        <svg:desc/>
        <text:p text:style-name="a1540" text:class-names="" text:cond-style-name=""><text:span text:style-name="a1539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234" draw:style-name="a1544" draw:name="TextBox 4" svg:x="2.14706in" svg:y="-1.32353in" svg:width="0in" svg:height="0in">
        <draw:text-box>
          <text:p text:style-name="a1543" text:class-names="" text:cond-style-name=""><text:span text:style-name="a1542" text:class-names=""/></text:p>
        </draw:text-box>
        <svg:title/>
        <svg:desc/>
      </draw:frame>
      <draw:custom-shape svg:x="12.51601in" svg:y="7.00457in" svg:width="0.40706in" svg:height="0.30293in" draw:id="id235" draw:style-name="a1547" draw:name="Rectangle 21">
        <svg:title/>
        <svg:desc/>
        <text:p text:style-name="a1546" text:class-names="" text:cond-style-name=""><text:span text:style-name="a1545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presentation:notes style:page-layout-name="pageLayout2" draw:style-name="a1577">
        <draw:frame draw:id="id5" presentation:style-name="a1550" draw:name="Header Placeholder 1" svg:x="0in" svg:y="0in" svg:width="3.25in" svg:height="0.50174in" presentation:class="header" presentation:placeholder="false">
          <draw:text-box>
            <text:p text:style-name="a1549" text:class-names="" text:cond-style-name=""><text:span text:style-name="a1548" text:class-names=""/></text:p>
          </draw:text-box>
          <svg:title/>
          <svg:desc/>
        </draw:frame>
        <draw:frame draw:id="id6" presentation:style-name="a1554" draw:name="Date Placeholder 2" svg:x="4.24826in" svg:y="0in" svg:width="3.25in" svg:height="0.50174in" presentation:class="date-time" presentation:placeholder="false">
          <draw:text-box>
            <text:p text:style-name="a1553" text:class-names="" text:cond-style-name=""><text:span text:style-name="a1551" text:class-names=""><text:date text:fixed="false" style:data-style-name="a1552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1555" draw:name="Slide Image Placeholder 3">
          <svg:title/>
          <svg:desc/>
        </draw:page-thumbnail>
        <draw:frame draw:id="id8" presentation:style-name="a1570" draw:name="Notes Placeholder 4" svg:x="0.75in" svg:y="4.8125in" svg:width="6in" svg:height="3.9375in" presentation:class="notes" presentation:placeholder="false">
          <draw:text-box>
            <text:p text:style-name="a1557" text:class-names="" text:cond-style-name=""><text:span text:style-name="a1556" text:class-names="">Click to edit Master text styles</text:span></text:p>
            <text:list text:style-name="a1560">
              <text:list-item>
                <text:list text:style-name="a1560">
                  <text:list-item>
                    <text:p text:style-name="a1559" text:class-names="" text:cond-style-name=""><text:span text:style-name="a1558" text:class-names="">Second level</text:span></text:p>
                  </text:list-item>
                </text:list>
              </text:list-item>
            </text:list>
            <text:list text:style-name="a1563">
              <text:list-item>
                <text:list text:style-name="a1563">
                  <text:list-item>
                    <text:list text:style-name="a1563">
                      <text:list-item>
                        <text:p text:style-name="a1562" text:class-names="" text:cond-style-name=""><text:span text:style-name="a1561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566">
              <text:list-item>
                <text:list text:style-name="a1566">
                  <text:list-item>
                    <text:list text:style-name="a1566">
                      <text:list-item>
                        <text:list text:style-name="a1566">
                          <text:list-item>
                            <text:p text:style-name="a1565" text:class-names="" text:cond-style-name=""><text:span text:style-name="a1564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569">
              <text:list-item>
                <text:list text:style-name="a1569">
                  <text:list-item>
                    <text:list text:style-name="a1569">
                      <text:list-item>
                        <text:list text:style-name="a1569">
                          <text:list-item>
                            <text:list text:style-name="a1569">
                              <text:list-item>
                                <text:p text:style-name="a1568" text:class-names="" text:cond-style-name=""><text:span text:style-name="a1567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573" draw:name="Footer Placeholder 5" svg:x="0in" svg:y="9.49826in" svg:width="3.25in" svg:height="0.50174in" presentation:class="footer" presentation:placeholder="false">
          <draw:text-box>
            <text:p text:style-name="a1572" text:class-names="" text:cond-style-name=""><text:span text:style-name="a1571" text:class-names=""/></text:p>
          </draw:text-box>
          <svg:title/>
          <svg:desc/>
        </draw:frame>
        <draw:frame draw:id="id10" presentation:style-name="a1576" draw:name="Slide Number Placeholder 6" svg:x="4.24826in" svg:y="9.49826in" svg:width="3.25in" svg:height="0.50174in" presentation:class="page-number" presentation:placeholder="false">
          <draw:text-box>
            <text:p text:style-name="a1575" text:class-names="" text:cond-style-name=""><text:span text:style-name="a157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9-cust-1_Headline-and-image-with-header-4" style:page-layout-name="pageLayout1" draw:style-name="a1578">
      <draw:custom-shape svg:x="12.51601in" svg:y="7.00457in" svg:width="0.40706in" svg:height="0.30293in" draw:id="id236" draw:style-name="a1581" draw:name="Rectangle 9">
        <svg:title/>
        <svg:desc/>
        <text:p text:style-name="a1580" text:class-names="" text:cond-style-name=""><text:span text:style-name="a1579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237" draw:style-name="a1584" draw:name="TextBox 4" svg:x="2.14706in" svg:y="-1.32353in" svg:width="0in" svg:height="0in">
        <draw:text-box>
          <text:p text:style-name="a1583" text:class-names="" text:cond-style-name=""><text:span text:style-name="a1582" text:class-names=""/></text:p>
        </draw:text-box>
        <svg:title/>
        <svg:desc/>
      </draw:frame>
      <draw:custom-shape svg:x="12.51601in" svg:y="7.00457in" svg:width="0.40706in" svg:height="0.30293in" draw:id="id238" draw:style-name="a1587" draw:name="Rectangle 21">
        <svg:title/>
        <svg:desc/>
        <text:p text:style-name="a1586" text:class-names="" text:cond-style-name=""><text:span text:style-name="a1585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presentation:notes style:page-layout-name="pageLayout2" draw:style-name="a1617">
        <draw:frame draw:id="id5" presentation:style-name="a1590" draw:name="Header Placeholder 1" svg:x="0in" svg:y="0in" svg:width="3.25in" svg:height="0.50174in" presentation:class="header" presentation:placeholder="false">
          <draw:text-box>
            <text:p text:style-name="a1589" text:class-names="" text:cond-style-name=""><text:span text:style-name="a1588" text:class-names=""/></text:p>
          </draw:text-box>
          <svg:title/>
          <svg:desc/>
        </draw:frame>
        <draw:frame draw:id="id6" presentation:style-name="a1594" draw:name="Date Placeholder 2" svg:x="4.24826in" svg:y="0in" svg:width="3.25in" svg:height="0.50174in" presentation:class="date-time" presentation:placeholder="false">
          <draw:text-box>
            <text:p text:style-name="a1593" text:class-names="" text:cond-style-name=""><text:span text:style-name="a1591" text:class-names=""><text:date text:fixed="false" style:data-style-name="a1592">13/08/2026</text:date></text:span></text:p>
          </draw:text-box>
          <svg:title/>
          <svg:desc/>
        </draw:frame>
        <draw:page-thumbnail svg:x="0.75in" svg:y="1.25in" svg:width="6in" svg:height="3.375in" presentation:class="page" draw:id="id7" presentation:style-name="a1595" draw:name="Slide Image Placeholder 3">
          <svg:title/>
          <svg:desc/>
        </draw:page-thumbnail>
        <draw:frame draw:id="id8" presentation:style-name="a1610" draw:name="Notes Placeholder 4" svg:x="0.75in" svg:y="4.8125in" svg:width="6in" svg:height="3.9375in" presentation:class="notes" presentation:placeholder="false">
          <draw:text-box>
            <text:p text:style-name="a1597" text:class-names="" text:cond-style-name=""><text:span text:style-name="a1596" text:class-names="">Click to edit Master text styles</text:span></text:p>
            <text:list text:style-name="a1600">
              <text:list-item>
                <text:list text:style-name="a1600">
                  <text:list-item>
                    <text:p text:style-name="a1599" text:class-names="" text:cond-style-name=""><text:span text:style-name="a1598" text:class-names="">Second level</text:span></text:p>
                  </text:list-item>
                </text:list>
              </text:list-item>
            </text:list>
            <text:list text:style-name="a1603">
              <text:list-item>
                <text:list text:style-name="a1603">
                  <text:list-item>
                    <text:list text:style-name="a1603">
                      <text:list-item>
                        <text:p text:style-name="a1602" text:class-names="" text:cond-style-name=""><text:span text:style-name="a1601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606">
              <text:list-item>
                <text:list text:style-name="a1606">
                  <text:list-item>
                    <text:list text:style-name="a1606">
                      <text:list-item>
                        <text:list text:style-name="a1606">
                          <text:list-item>
                            <text:p text:style-name="a1605" text:class-names="" text:cond-style-name=""><text:span text:style-name="a1604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09">
              <text:list-item>
                <text:list text:style-name="a1609">
                  <text:list-item>
                    <text:list text:style-name="a1609">
                      <text:list-item>
                        <text:list text:style-name="a1609">
                          <text:list-item>
                            <text:list text:style-name="a1609">
                              <text:list-item>
                                <text:p text:style-name="a1608" text:class-names="" text:cond-style-name=""><text:span text:style-name="a1607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613" draw:name="Footer Placeholder 5" svg:x="0in" svg:y="9.49826in" svg:width="3.25in" svg:height="0.50174in" presentation:class="footer" presentation:placeholder="false">
          <draw:text-box>
            <text:p text:style-name="a1612" text:class-names="" text:cond-style-name=""><text:span text:style-name="a1611" text:class-names=""/></text:p>
          </draw:text-box>
          <svg:title/>
          <svg:desc/>
        </draw:frame>
        <draw:frame draw:id="id10" presentation:style-name="a1616" draw:name="Slide Number Placeholder 6" svg:x="4.24826in" svg:y="9.49826in" svg:width="3.25in" svg:height="0.50174in" presentation:class="page-number" presentation:placeholder="false">
          <draw:text-box>
            <text:p text:style-name="a1615" text:class-names="" text:cond-style-name=""><text:span text:style-name="a1614" text:class-names=""><text:page-number style:num-format="1" text:fixed="false"/></text:span></text:p>
          </draw:text-box>
          <svg:title/>
          <svg:desc/>
        </draw:frame>
      </presentation:notes>
    </style:master-page>
    <style:handout-master style:page-layout-name="pageLayout3" draw:style-name="a1618">
      <draw:frame draw:id="id239" presentation:style-name="a1621" draw:name="Header Placeholder 1" svg:x="0in" svg:y="0in" svg:width="3.25in" svg:height="0.50174in" presentation:class="header" presentation:placeholder="false">
        <draw:text-box>
          <text:p text:style-name="a1620" text:class-names="" text:cond-style-name=""><text:span text:style-name="a1619" text:class-names=""/></text:p>
        </draw:text-box>
        <svg:title/>
        <svg:desc/>
      </draw:frame>
      <draw:frame draw:id="id240" presentation:style-name="a1625" draw:name="Date Placeholder 2" svg:x="4.24826in" svg:y="0in" svg:width="3.25in" svg:height="0.50174in" presentation:class="date-time" presentation:placeholder="false">
        <draw:text-box>
          <text:p text:style-name="a1624" text:class-names="" text:cond-style-name=""><text:span text:style-name="a1622" text:class-names=""><text:date text:fixed="false" style:data-style-name="a1623">13/08/2026</text:date></text:span></text:p>
        </draw:text-box>
        <svg:title/>
        <svg:desc/>
      </draw:frame>
      <draw:frame draw:id="id241" presentation:style-name="a1628" draw:name="Footer Placeholder 3" svg:x="0in" svg:y="9.49826in" svg:width="3.25in" svg:height="0.50174in" presentation:class="footer" presentation:placeholder="false">
        <draw:text-box>
          <text:p text:style-name="a1627" text:class-names="" text:cond-style-name=""><text:span text:style-name="a1626" text:class-names=""/></text:p>
        </draw:text-box>
        <svg:title/>
        <svg:desc/>
      </draw:frame>
      <draw:frame draw:id="id242" presentation:style-name="a1631" draw:name="Slide Number Placeholder 4" svg:x="4.24826in" svg:y="9.49826in" svg:width="3.25in" svg:height="0.50174in" presentation:class="page-number" presentation:placeholder="false">
        <draw:text-box>
          <text:p text:style-name="a1630" text:class-names="" text:cond-style-name=""><text:span text:style-name="a1629" text:class-names=""><text:page-number style:num-format="1" text:fixed="false"/></text:span></text:p>
        </draw:text-box>
        <svg:title/>
        <svg:desc/>
      </draw:frame>
      <draw:page-thumbnail draw:page-number="1" svg:x="0.52431in" svg:y="1.23438in" svg:width="3.07465in" svg:height="1.72917in"/>
      <draw:page-thumbnail draw:page-number="2" svg:x="3.89931in" svg:y="1.23438in" svg:width="3.07465in" svg:height="1.72917in"/>
      <draw:page-thumbnail draw:page-number="3" svg:x="0.52431in" svg:y="4.13368in" svg:width="3.07465in" svg:height="1.72917in"/>
      <draw:page-thumbnail draw:page-number="4" svg:x="3.89931in" svg:y="4.13368in" svg:width="3.07465in" svg:height="1.72917in"/>
      <draw:page-thumbnail draw:page-number="5" svg:x="0.52431in" svg:y="7.03299in" svg:width="3.07465in" svg:height="1.72917in"/>
      <draw:page-thumbnail draw:page-number="6" svg:x="3.89931in" svg:y="7.03299in" svg:width="3.07465in" svg:height="1.72917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Presentation template</dc:title>
    <meta:initial-creator>Gregory Wye</meta:initial-creator>
    <dc:creator>MADELEY, Michelle (NHS ENGLAND)</dc:creator>
    <meta:creation-date>2020-11-30T10:49:03Z</meta:creation-date>
    <dc:date>2026-08-13T09:48:51Z</dc:date>
    <meta:template xlink:href="NHSD-Refresh-Theme-NOV1120B" xlink:type="simple"/>
    <meta:editing-cycles>64</meta:editing-cycles>
    <meta:editing-duration>PT116375S</meta:editing-duration>
    <meta:user-defined meta:name="ContentTypeId">0x010100D58DAB8732D9F3418856D0D9676F2821</meta:user-defined>
    <meta:user-defined meta:name="_dlc_DocIdItemGuid">56579ddb-1cdf-4035-9a3d-2da04fab6c26</meta:user-defined>
    <meta:user-defined meta:name="MediaServiceImageTags"/>
    <meta:document-statistic meta:paragraph-count="114" meta:word-count="410"/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Plt0">
      <style:chart-properties chart:three-dimensional="false" chart:deep="false" chart:vertical="true" chart:auto-position="true"/>
      <style:graphic-properties draw:fill="none" draw:stroke="none"/>
    </style:style>
    <style:style style:family="chart" style:name="Wal0">
      <style:graphic-properties draw:fill="none" draw:stroke="none"/>
    </style:style>
    <style:style style:family="chart" style:name="GMa0">
      <style:graphic-properties draw:fill="none" draw:stroke="solid" svg:stroke-width="0.01042in" svg:stroke-color="#e0dcdd" svg:stroke-opacity="100%" draw:stroke-linejoin="round" svg:stroke-linecap="butt"/>
    </style:style>
    <style:style style:family="paragraph" style:name="a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Crt0">
      <style:chart-properties chart:three-dimensional="false" chart:deep="false" chart:symbol-type="none" chart:vertical="true" chart:connect-bars="false" chart:solid-type="cuboid" chart:stacked="false" chart:percentage="false" chart:include-hidden-cells="false" chart:treat-empty-cells="leave-gap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231f20" style:text-line-through-type="none" style:text-line-through-style="none" style:text-line-through-width="auto" style:text-line-through-color="font-color" style:text-position="0% 100%" fo:font-family="Arial" fo:font-size="0.18472in" style:font-size-asian="0.18472in" style:font-size-complex="0.18472in" fo:language="en" fo:country="GB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gap-width="182" chart:overlap="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 chart:major-origin="0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5686b" style:text-line-through-type="none" style:text-line-through-style="none" style:text-line-through-width="auto" style:text-line-through-color="font-color" style:text-position="0% 100%" fo:font-family="Arial" fo:font-size="0.16625in" style:font-size-asian="0.16625in" style:font-size-complex="0.166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e0dcdd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5686b" style:text-line-through-type="none" style:text-line-through-style="none" style:text-line-through-width="auto" style:text-line-through-color="font-color" style:text-position="0% 100%" fo:font-family="Arial" fo:font-size="0.16625in" style:font-size-asian="0.16625in" style:font-size-complex="0.166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tru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0" text:class-names="" text:cond-style-name="">,<text:s text:c="1"/></text:p>
        </chart:label-separator>
      </style:chart-properties>
      <style:graphic-properties draw:fill="solid" draw:fill-color="#003087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Arial" fo:font-size="0.16625in" style:font-size-asian="0.16625in" style:font-size-complex="0.166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1">
      <style:chart-properties chart:symbol-type="none" chart:vertical="true" chart:connect-bars="false" chart:solid-type="cuboid" chart:stacked="false" chart:percentage="false"/>
      <style:graphic-properties draw:fill="solid" draw:fill-color="#768692" draw:opacity="100%" draw:stroke="none"/>
    </style:style>
    <style:style style:family="chart" style:name="G0S2">
      <style:chart-properties chart:symbol-type="none" chart:vertical="true" chart:connect-bars="false" chart:solid-type="cuboid" chart:stacked="false" chart:percentage="false"/>
      <style:graphic-properties draw:fill="solid" draw:fill-color="#c7ced3" draw:opacity="100%" draw:stroke="non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Arial" fo:font-size="0.16625in" style:font-size-asian="0.16625in" style:font-size-complex="0.166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</office:automatic-styles>
  <office:body>
    <office:chart>
      <chart:chart chart:class="chart:bar" svg:height="343.2548818897637pt" svg:width="522.58031496063pt" chart:style-name="Crt0">
        <chart:plot-area svg:x="0.0pt" svg:y="0.0pt" svg:width="522.58031496063pt" svg:height="334.7018897637795pt" chart:style-name="Plt0" chart:data-source-has-labels="both">
          <chart:axis chart:dimension="y" chart:name="primary-y" chart:style-name="Axs0">
            <chart:grid chart:class="major" chart:style-name="GMa0"/>
          </chart:axis>
          <chart:axis chart:dimension="x" chart:name="primary-x" chart:style-name="Axs1">
            <chart:categories table:cell-range-address="local-table.$A$2:.$A$5"/>
          </chart:axis>
          <chart:series chart:label-cell-address="local-table.$B$1" chart:values-cell-range-address="local-table.$B$2:.$B$5" chart:class="chart:bar" chart:attached-axis="primary-y" chart:style-name="G0S0">
            <chart:data-label chart:style-name="DL00"/>
            <chart:data-point chart:repeated="4"/>
          </chart:series>
          <chart:series chart:label-cell-address="local-table.$C$1" chart:values-cell-range-address="local-table.$C$2:.$C$5" chart:class="chart:bar" chart:attached-axis="primary-y" chart:style-name="G0S1">
            <chart:data-point chart:repeated="4"/>
          </chart:series>
          <chart:series chart:label-cell-address="local-table.$D$1" chart:values-cell-range-address="local-table.$D$2:.$D$5" chart:class="chart:bar" chart:attached-axis="primary-y" chart:style-name="G0S2">
            <chart:data-point chart:repeated="4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/>
              <table:table-cell office:value-type="string">
                <text:p>Series 1</text:p>
              </table:table-cell>
              <table:table-cell office:value-type="string">
                <text:p>Column1</text:p>
              </table:table-cell>
              <table:table-cell office:value-type="string">
                <text:p>Column2</text:p>
              </table:table-cell>
            </table:table-row>
          </table:table-header-rows>
          <table:table-row>
            <table:table-cell office:value-type="float" office:value="2026"/>
            <table:table-cell office:value-type="float" office:value="4551"/>
            <table:table-cell office:value-type="float" office:value="0"/>
            <table:table-cell office:value-type="float" office:value="0"/>
          </table:table-row>
          <table:table-row>
            <table:table-cell office:value-type="float" office:value="2025"/>
            <table:table-cell office:value-type="float" office:value="10770"/>
            <table:table-cell office:value-type="float" office:value="0"/>
            <table:table-cell office:value-type="float" office:value="0"/>
          </table:table-row>
          <table:table-row>
            <table:table-cell office:value-type="float" office:value="2024"/>
            <table:table-cell office:value-type="float" office:value="5075"/>
            <table:table-cell office:value-type="float" office:value="0"/>
            <table:table-cell office:value-type="float" office:value="0"/>
          </table:table-row>
          <table:table-row>
            <table:table-cell office:value-type="float" office:value="2023"/>
            <table:table-cell office:value-type="float" office:value="2703"/>
            <table:table-cell office:value-type="float" office:value="0"/>
            <table:table-cell office:value-type="float" office:value="0"/>
          </table:table-row>
        </table:tabl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</office:document-styles>
</file>